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a857c2db12f53739925f3981b288ee.png"/>
  <manifest:file-entry manifest:media-type="image/png" manifest:full-path="Pictures/b2102cf747471b7ffd82048759288b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3_eigenes_foto"/><text:bookmark-start text:name="__RefHeading___eigenes_profilfoto_hochladen_1"/><text:bookmark-start text:name="eigenes_profilfoto_hochladen"/>Eigenes Profilfoto hochladen<text:bookmark-end text:name="__RefHeading___eigenes_profilfoto_hochladen_1"/><text:bookmark-end text:name="eigenes_profilfoto_hochladen"/></text:h>
      <text:p text:style-name="Text_20_body">Hast du dich entschieden, das Standardtheme zu verwenden, so hast du die Möglichkeit ein eigenes Profilfoto hochzuladen. </text:p>
      <text:p text:style-name="Text_20_body"><draw:frame draw:style-name="medialeft" draw:name="0" text:anchor-type="paragraph" draw:z-index="0" svg:width="18.7325cm" style:rel-width="100%" svg:height="10.265833333333cm" style:rel-height="scale"><draw:image xlink:href="Pictures/63a857c2db12f53739925f3981b288ee.png" xlink:type="simple" xlink:show="embed" xlink:actuate="onLoad"/></draw:frame></text:p>
      <text:p text:style-name="Horizontal_20_Line"/>
      <text:h text:style-name="Heading_20_4" text:outline-level="4"><text:bookmark-start text:name="__RefHeading___schritt_1_2"/><text:bookmark-start text:name="schritt_1"/>Schritt 1:<text:bookmark-end text:name="__RefHeading___schritt_1_2"/><text:bookmark-end text:name="schritt_1"/></text:h>
      <text:p text:style-name="Text_20_body">Login auf der Blog-Verwaltungsseite: <text:a xlink:type="simple" xlink:href="http://blog.stud.uni-goettingen.de/deinblogname/wp-admin" text:style-name="Internet_20_link" text:visited-style-name="Visited_20_Internet_20_Link">http://blog.stud.uni-goettingen.de/deinblogname/wp-admin</text:a></text:p>
      <text:h text:style-name="Heading_20_4" text:outline-level="4"><text:bookmark-start text:name="__RefHeading___schritt_2_3"/><text:bookmark-start text:name="schritt_2"/>Schritt 2:<text:bookmark-end text:name="__RefHeading___schritt_2_3"/><text:bookmark-end text:name="schritt_2"/></text:h>
      <text:p text:style-name="Text_20_body">Auf Menüpunkt „Headers“ ⇒ „Add New File“ klicken</text:p>
      <text:h text:style-name="Heading_20_4" text:outline-level="4"><text:bookmark-start text:name="__RefHeading___schritt_3_4"/><text:bookmark-start text:name="schritt_3"/>Schritt 3:<text:bookmark-end text:name="__RefHeading___schritt_3_4"/><text:bookmark-end text:name="schritt_3"/></text:h>
      <text:p text:style-name="Text_20_body">Auf „Datei auswählen“ klicken, Foto auswählen und mit „Upload“ bestätigen.</text:p>
      <text:h text:style-name="Heading_20_4" text:outline-level="4"><text:bookmark-start text:name="__RefHeading___schritt_4_5"/><text:bookmark-start text:name="schritt_4"/>Schritt 4:<text:bookmark-end text:name="__RefHeading___schritt_4_5"/><text:bookmark-end text:name="schritt_4"/></text:h>
      <text:p text:style-name="Text_20_body">Auf Menüpunkt „Settings“ wechseln und das hochgeladene Foto auswählen.</text:p>
      <text:p text:style-name="Text_20_body"><draw:frame draw:style-name="medialeft" draw:name="1" text:anchor-type="paragraph" draw:z-index="1" svg:width="18.7325cm" style:rel-width="100%" svg:height="11.985625cm" style:rel-height="scale"><draw:image xlink:href="Pictures/b2102cf747471b7ffd82048759288b2b.png" xlink:type="simple" xlink:show="embed" xlink:actuate="onLoad"/></draw:frame></text:p>
      <text:p text:style-name="Horizontal_20_Line"/>
      <text:p text:style-name="Text_20_body"><text:line-break/>
<text:line-break/>
<text:span text:style-name="Emphasis"><text:span text:style-name="Strong_20_Emphasis">Hinweis:</text:span></text:span></text:p>
      <text:p text:style-name="Text_20_body">Für eine korrekte Darstellung sollte das Foto die Abmessungen 260 x 120 haben. Eine Vorlage kann unter <text:a xlink:type="simple" xlink:href="http://blog.stud.uni-goettingen.de/studit/wp-content/header-images/leer2.png" text:style-name="Internet_20_link" text:visited-style-name="Visited_20_Internet_20_Link">http://blog.stud.uni-goettingen.de/studit/wp-content/header-images/leer2.png</text:a>  heruntergeladen werden. Das hintergrundtransparente Profilbild - in der Mitte der Vorlage positioniert - ergibt einen schönen Effekt. Solltest du Probleme bei der Bearbeitung des Profilbildes haben, so kannst du dein Bild zur Verarbeitung auch an <text:a xlink:type="simple" xlink:href="mailto:info@studit.uni-goettingen.de" text:style-name="Internet_20_link" text:visited-style-name="Visited_20_Internet_20_Link">info@studit.uni-goettingen.de</text:a> schicken (um eine zeitnahe Bearbeitung wird sich bemüh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56:29</meta:creation-date>
    <dc:creator>Generated</dc:creator>
    <dc:date>2026-08-15T00::56:29</dc:date>
    <dc:language>en-US</dc:language>
    <meta:editing-cycles>1</meta:editing-cycles>
    <meta:editing-duration>PT0S</meta:editing-duration>
    <dc:title>support:blogs:03_eigenes_foto</dc:title>
  </office:meta>
</office:document-meta>
</file>