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3f8fe39308755a7b586e326143a236.png"/>
  <manifest:file-entry manifest:media-type="image/png" manifest:full-path="Pictures/9d5e125650863b4de2fc198fa8eafb40.png"/>
  <manifest:file-entry manifest:media-type="image/png" manifest:full-path="Pictures/dcd274df7fdbc65226f36ff52bc80ccf.png"/>
  <manifest:file-entry manifest:media-type="image/png" manifest:full-path="Pictures/6b0c2246cfbec0d005caa1abec995011.png"/>
  <manifest:file-entry manifest:media-type="image/png" manifest:full-path="Pictures/d81aa806ee9acefcfd8809005394d736.png"/>
  <manifest:file-entry manifest:media-type="image/png" manifest:full-path="Pictures/44c10352be3fb24bdd79d67064ec4fd3.png"/>
  <manifest:file-entry manifest:media-type="image/png" manifest:full-path="Pictures/93b0147cd5ff2c52fe937602e8eb7d95.png"/>
  <manifest:file-entry manifest:media-type="image/png" manifest:full-path="Pictures/769b199f3ba8e2c4087f0ee1e15bd8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zertifikate_android"/><text:bookmark-start text:name="__RefHeading___installation_vom_zertifikaten_unter_android_1"/><text:bookmark-start text:name="installation_vom_zertifikaten_unter_android"/>Installation vom Zertifikaten unter Android<text:bookmark-end text:name="__RefHeading___installation_vom_zertifikaten_unter_android_1"/><text:bookmark-end text:name="installation_vom_zertifikaten_unter_android"/></text:h>
      <text:p text:style-name="Text_20_body">Auf dieser Seite findest du Hinweise zur Installation von Zertifikaten für Android Smartphones und Tablets. Je nach Hersteller, Android-Version und verwendetem Browser kann die Bezeichnung der Menüführung im Detail etwas abweichen.</text:p>
      <text:p text:style-name="Text_20_body">Die ersten beiden Anleitungen zeigen die Installation der Zertifikate auf einem Samsung Smartphone mit Android 4.4 und dem Browser Chrome. Alternativ können Zertifikate auch auf einem PC heruntergeladen, auf die SD Karte des Smartphones kopiert und dann installiert werden - <text:a xlink:type="simple" xlink:href="#__RefHeading___installation_von_zertifikaten_von_der_sd-karte_4" text:style-name="Local_20_link" text:visited-style-name="Visited_20_Local_20_Link">siehe dazu die dritte Anleitung</text:a></text:p>
      <text:h text:style-name="Heading_20_1" text:outline-level="1"><text:bookmark-start text:name="__RefHeading___installation_des_deutsche_telekom_root_ca2_zertifikats_-_eduroam_2"/><text:bookmark-start text:name="installation_des_deutsche_telekom_root_ca2_zertifikats_-_eduroam"/>Installation des Deutsche Telekom Root CA2 Zertifikats - eduroam<text:bookmark-end text:name="__RefHeading___installation_des_deutsche_telekom_root_ca2_zertifikats_-_eduroam_2"/><text:bookmark-end text:name="installation_des_deutsche_telekom_root_ca2_zertifikats_-_eduroam"/></text:h>
      <text:p text:style-name="Text_20_body">Um eine Verbindung mit dem W-LAN Netzwerk eduroam herzustellen, ist das CA-Zertifikat zwar keine grundsätzliche Voraussetzung, allerdings ist zu bedenken, dass durch die Zertifikatsprüfung sichergestellt ist, dass sich Dein Gerät am RADIUS-Server der GWDG anmeldet. Ohne die Prüfung des Zertifikats ist eine sogenannte „Man in the middle Attacke“ möglich, bei der sich ein Dritter Zugang zu Deinen Zugangsdatenverschaffen kann.
Hier findest Du die <text:a xlink:type="simple" xlink:href="https://wiki.student.uni-goettingen.de/support/wlan/eduroam_android" text:style-name="Internet_20_link" text:visited-style-name="Visited_20_Internet_20_Link">Anleitung zur Konfiguration von eduroam unter Android</text:a>.</text:p>
      <text:p text:style-name="Text_20_body">Diese Anleitung zeigt die Installation des Zertifikats auf einem Samsung Smartphone mit Android 4.4 und dem Browser Chrome. Nicht immer startet der Zertifikatinstaller beim Antippen des Links zum Zertifikat - in diesem Fall probier bitte einen anderen Browser oder installier das Zertifikat  von der SD Karte nach dieser <text:a xlink:type="simple" xlink:href="#__RefHeading___installation_von_zertifikaten_von_der_sd-karte_4" text:style-name="Local_20_link" text:visited-style-name="Visited_20_Local_20_Link">Anleitung</text:a>.</text:p>
      <text:p text:style-name="Text_20_body">1. Auf den Internetseiten der GWDG findest du Informationen zur Installation des Wurzel-Zertifikats der Deutschen Telekom und Links zum Zertifikat in verschiedenen Dateiformaten. Rufe die URL <text:a xlink:type="simple" xlink:href="http://www.gwdg.de/index.php?id=1744" text:style-name="Internet_20_link" text:visited-style-name="Visited_20_Internet_20_Link">http://www.gwdg.de/index.php?id=1744</text:a> im Browser auf und tippe unter der Überschrift <text:span text:style-name="Strong_20_Emphasis"><text:span text:style-name="Emphasis">Wurzelzertifikat</text:span></text:span> auf den Link zum Zertifikat im <text:span text:style-name="Strong_20_Emphasis"><text:span text:style-name="Emphasis">CER-Format</text:span></text:span>.</text:p>
      <text:p text:style-name="Text_20_body"><draw:frame draw:style-name="media" draw:name="0" text:anchor-type="as-char" draw:z-index="0" svg:width="7.9375cm" style:rel-width="100%" svg:height="13.229166666667cm" style:rel-height="scale"><draw:image xlink:href="Pictures/133f8fe39308755a7b586e326143a236.png" xlink:type="simple" xlink:show="embed" xlink:actuate="onLoad"/></draw:frame></text:p>
      <text:p text:style-name="Text_20_body">2. Der Zertifikatsinstaller öffnet sich. Nun trägst du einen beliebigen Namen für das Zertifikat ein, z. B. <text:span text:style-name="Strong_20_Emphasis"><text:span text:style-name="Emphasis">Wurzelzertifikat Deutsche Telekom</text:span></text:span> und wählst bei der Auswahl unter <text:span text:style-name="Strong_20_Emphasis"><text:span text:style-name="Emphasis">Verwendung der Anmeldedaten</text:span></text:span> die Option <text:span text:style-name="Strong_20_Emphasis"><text:span text:style-name="Emphasis">WLAN</text:span></text:span>. Bestätige mit <text:span text:style-name="Emphasis"><text:span text:style-name="Strong_20_Emphasis">OK</text:span></text:span>.</text:p>
      <text:p text:style-name="Text_20_body">Wenn keine Displaysperre eingerichtet ist, wirst Du dazu aufgefordert, eine PIN oder ein Passwort festzulegen.</text:p>
      <text:p text:style-name="Text_20_body"><draw:frame draw:style-name="media" draw:name="1" text:anchor-type="as-char" draw:z-index="1" svg:width="7.9375cm" style:rel-width="100%" svg:height="13.229166666667cm" style:rel-height="scale"><draw:image xlink:href="Pictures/9d5e125650863b4de2fc198fa8eafb40.png" xlink:type="simple" xlink:show="embed" xlink:actuate="onLoad"/></draw:frame></text:p>
      <text:p text:style-name="Text_20_body">3. Das Zertifikat ist nun installiert.</text:p>
      <text:p text:style-name="Text_20_body"><draw:frame draw:style-name="media" draw:name="2" text:anchor-type="as-char" draw:z-index="2" svg:width="7.9375cm" style:rel-width="100%" svg:height="13.229166666667cm" style:rel-height="scale"><draw:image xlink:href="Pictures/dcd274df7fdbc65226f36ff52bc80ccf.png" xlink:type="simple" xlink:show="embed" xlink:actuate="onLoad"/></draw:frame></text:p>
      <text:h text:style-name="Heading_20_1" text:outline-level="1"><text:bookmark-start text:name="__RefHeading___installation_des_uni_gottingen_zertifikats_-_email_to_print_3"/><text:bookmark-start text:name="installation_des_uni_gottingen_zertifikats_-_email_to_print"/>Installation des Uni Göttingen Zertifikats - Email to Print<text:bookmark-end text:name="__RefHeading___installation_des_uni_gottingen_zertifikats_-_email_to_print_3"/><text:bookmark-end text:name="installation_des_uni_gottingen_zertifikats_-_email_to_print"/></text:h>
      <text:p text:style-name="Text_20_body">Um <text:a xlink:type="simple" xlink:href="https://wiki.student.uni-goettingen.de/support/drucken/drucken_per_email" text:style-name="Internet_20_link" text:visited-style-name="Visited_20_Internet_20_Link">Email to Print</text:a> sicher und komfortabel unter Android nutzen zu können, empfehlen wir die Installation des Zertifikates.</text:p>
      <text:p text:style-name="Text_20_body">Diese Anleitung zeigt die Installation des Zertifikats auf einem Samsung Smartphone mit Android 4.4 und dem Browser Chrome. Nicht immer startet der Zertifikatinstaller beim Antippen des Links zum Zertifikat - in diesem Fall probier bitte einen anderen Browser oder installier das Zertifikat  von der SD Karte nach dieser <text:a xlink:type="simple" xlink:href="#__RefHeading___installation_von_zertifikaten_von_der_sd-karte_4" text:style-name="Local_20_link" text:visited-style-name="Visited_20_Local_20_Link">Anleitung</text:a>.</text:p>
      <text:p text:style-name="Text_20_body">1. Auf den Internetseiten der GWDG findest du Informationen zur Installation verschiedener Zertifikate in verschiedenen Dateiformaten. Rufe die URL <text:a xlink:type="simple" xlink:href="http://www.gwdg.de/index.php?id=1744" text:style-name="Internet_20_link" text:visited-style-name="Visited_20_Internet_20_Link">http://www.gwdg.de/index.php?id=1744</text:a> im Browser auf, scrolle runter zu <text:span text:style-name="Strong_20_Emphasis"><text:span text:style-name="Emphasis">Kettenzertifikate in verschiedenen Dateiformaten</text:span></text:span> und tippe unter der Überschrift <text:span text:style-name="Strong_20_Emphasis"><text:span text:style-name="Emphasis">Uni Göttingen</text:span></text:span> auf den Link zum Zertifikat im <text:span text:style-name="Strong_20_Emphasis"><text:span text:style-name="Emphasis">CER-Format</text:span></text:span>.</text:p>
      <text:p text:style-name="Text_20_body"><draw:frame draw:style-name="media" draw:name="3" text:anchor-type="as-char" draw:z-index="3" svg:width="7.9375cm" style:rel-width="100%" svg:height="13.229166666667cm" style:rel-height="scale"><draw:image xlink:href="Pictures/6b0c2246cfbec0d005caa1abec995011.png" xlink:type="simple" xlink:show="embed" xlink:actuate="onLoad"/></draw:frame></text:p>
      <text:p text:style-name="Text_20_body">2. Der Zertifikatsinstaller öffnet sich. Nun trägst du einen beliebigen Namen für das Zertifikat ein, z. B. <text:span text:style-name="Strong_20_Emphasis"><text:span text:style-name="Emphasis">Uni Göttingen</text:span></text:span> und wählst bei der Auswahl unter <text:span text:style-name="Strong_20_Emphasis"><text:span text:style-name="Emphasis">Verwendung der Anmeldedaten</text:span></text:span> die Option <text:span text:style-name="Strong_20_Emphasis"><text:span text:style-name="Emphasis">VPN und Apps</text:span></text:span>. Bestätige mit <text:span text:style-name="Emphasis"><text:span text:style-name="Strong_20_Emphasis">OK</text:span></text:span>.</text:p>
      <text:p text:style-name="Text_20_body"><draw:frame draw:style-name="media" draw:name="4" text:anchor-type="as-char" draw:z-index="4" svg:width="7.9375cm" style:rel-width="100%" svg:height="13.229166666667cm" style:rel-height="scale"><draw:image xlink:href="Pictures/d81aa806ee9acefcfd8809005394d736.png" xlink:type="simple" xlink:show="embed" xlink:actuate="onLoad"/></draw:frame></text:p>
      <text:p text:style-name="Text_20_body">3. Das Zertifikat ist nun installiert.</text:p>
      <text:p text:style-name="Text_20_body"><draw:frame draw:style-name="media" draw:name="5" text:anchor-type="as-char" draw:z-index="5" svg:width="7.9375cm" style:rel-width="100%" svg:height="13.229166666667cm" style:rel-height="scale"><draw:image xlink:href="Pictures/44c10352be3fb24bdd79d67064ec4fd3.png" xlink:type="simple" xlink:show="embed" xlink:actuate="onLoad"/></draw:frame></text:p>
      <text:p text:style-name="Text_20_body">3. Die Warnmeldung <text:span text:style-name="Emphasis"><text:span text:style-name="Strong_20_Emphasis">Netzwerküberwachung</text:span></text:span> taucht nach der Installation des Zertifikates und nach jedem Neustart des Gerätes in der Benachrichtigungsleiste auf. Mit einem Klick auf <text:span text:style-name="Emphasis"><text:span text:style-name="Strong_20_Emphasis">Vertrauenswürdige Anmeldedaten überprüfen</text:span></text:span> werden Dir alle Zertifikate angezeigt, die vom System nicht überprüft werden können - dazu gehört eben auch das Zertifikat der Uni Göttingen.</text:p>
      <text:p text:style-name="Text_20_body"><draw:frame draw:style-name="media" draw:name="6" text:anchor-type="as-char" draw:z-index="6" svg:width="7.9375cm" style:rel-width="100%" svg:height="13.229166666667cm" style:rel-height="scale"><draw:image xlink:href="Pictures/93b0147cd5ff2c52fe937602e8eb7d95.png" xlink:type="simple" xlink:show="embed" xlink:actuate="onLoad"/></draw:frame></text:p>
      <text:p text:style-name="Text_20_body"><draw:frame draw:style-name="media" draw:name="7" text:anchor-type="as-char" draw:z-index="7" svg:width="7.9375cm" style:rel-width="100%" svg:height="13.229166666667cm" style:rel-height="scale"><draw:image xlink:href="Pictures/769b199f3ba8e2c4087f0ee1e15bd8ab.png" xlink:type="simple" xlink:show="embed" xlink:actuate="onLoad"/></draw:frame></text:p>
      <text:h text:style-name="Heading_20_1" text:outline-level="1"><text:bookmark-start text:name="__RefHeading___installation_von_zertifikaten_von_der_sd-karte_4"/><text:bookmark-start text:name="installation_von_zertifikaten_von_der_sd-karte"/>Installation von Zertifikaten von der SD-Karte<text:bookmark-end text:name="__RefHeading___installation_von_zertifikaten_von_der_sd-karte_4"/><text:bookmark-end text:name="installation_von_zertifikaten_von_der_sd-karte"/></text:h>
      <text:p text:style-name="Text_20_body">1. An Deinem PC lädst Du das gewünschte Zertifikat von der <text:a xlink:type="simple" xlink:href="http://www.gwdg.de/index.php?id=1744" text:style-name="Internet_20_link" text:visited-style-name="Visited_20_Internet_20_Link">Homepage der GWDG</text:a>, verbindest dein Smartphone (oder Tablet) über USB mit Deinem PC und verschiebst du heruntergeladene .CER Datei auf die SD-Karte des Smartphones.</text:p>
      <text:list text:style-name="List_20_1" text:continue-numbering="false">
        <text:list-item>
          <text:p text:style-name="LastListParagraph_List_20_1_Content_First"> Für das Deutsche Telekom Root CA2 wählst Du unter der Überschrift <text:span text:style-name="Strong_20_Emphasis"><text:span text:style-name="Emphasis">Wurzelzertifikate in verschiedenen Dateiformaten</text:span></text:span> das <text:span text:style-name="Strong_20_Emphasis"><text:span text:style-name="Emphasis">Wurzelzertifikat im CER-Format.</text:span></text:span> Der direkte Link zum Zertifikat: <text:a xlink:type="simple" xlink:href="http://www.gwdg.de/fileadmin/inhaltsbilder/PKI/DTKOM_ROOT_CA.cer" text:style-name="Internet_20_link" text:visited-style-name="Visited_20_Internet_20_Link">DTKOM_ROOT_CA.cer</text:a> (Rechtsklick und <text:span text:style-name="Strong_20_Emphasis"><text:span text:style-name="Emphasis">Speichern unter</text:span></text:span>).</text:p>
        </text:list-item>
      </text:list>
      <text:list text:style-name="List_20_1" text:continue-numbering="false">
        <text:list-item>
          <text:p text:style-name="LastListParagraph_List_20_1_Content_First"> Für das Zertifikat der Uni Göttingen wählst du unter der Überschrift <text:span text:style-name="Strong_20_Emphasis"><text:span text:style-name="Emphasis">Kettenzertifikate in verschiedenen Dateiformaten</text:span></text:span> unter <text:span text:style-name="Strong_20_Emphasis"><text:span text:style-name="Emphasis">Uni Göttingen</text:span></text:span> das Zertifikat im <text:span text:style-name="Strong_20_Emphasis"><text:span text:style-name="Emphasis">CER-Format</text:span></text:span>. Der direkte Link zum Zertifikat: <text:a xlink:type="simple" xlink:href="http://www.gwdg.de/fileadmin/inhaltsbilder/PKI/Uni_Goettingen_CA.cer" text:style-name="Internet_20_link" text:visited-style-name="Visited_20_Internet_20_Link">Uni_Goettingen_CA.cer.</text:a> (Rechtsklick und <text:span text:style-name="Strong_20_Emphasis"><text:span text:style-name="Emphasis">Speichern unter</text:span></text:span>).</text:p>
        </text:list-item>
      </text:list>
      <text:p text:style-name="Text_20_body">2. Auf dem Smartphone wählst du unter <text:span text:style-name="Strong_20_Emphasis"><text:span text:style-name="Emphasis">Einstellungen → Sicherheit → Von SD-Karte installieren</text:span></text:span>. Dein Dateibrowser öffet sich und Du kannst das gewünschte Zertifikat durch Antippen auswählen. Der Zertifikatsinstaller öffnet sich - wie oben beschrieben - und fragt nach einem Namen für den Zertifikat.</text:p>
      <text:list text:style-name="List_20_1" text:continue-numbering="false">
        <text:list-item>
          <text:p text:style-name="LastListParagraph_List_20_1_Content_First"> Für das Deutsche Telekom Root CA2 trägst du einen beliebigen Namen ein, z. B. <text:span text:style-name="Strong_20_Emphasis"><text:span text:style-name="Emphasis">Wurzelzertifikat Deutsche Telekom</text:span></text:span> und wählst bei der Auswahl unter <text:span text:style-name="Strong_20_Emphasis"><text:span text:style-name="Emphasis">Verwendung der Anmeldedaten</text:span></text:span> die Option <text:span text:style-name="Strong_20_Emphasis"><text:span text:style-name="Emphasis">WLAN</text:span></text:span>. Bestätige mit <text:span text:style-name="Emphasis"><text:span text:style-name="Strong_20_Emphasis">OK</text:span></text:span>. Das Zertifikat ist nun installiert.</text:p>
        </text:list-item>
      </text:list>
      <text:list text:style-name="List_20_1" text:continue-numbering="false">
        <text:list-item>
          <text:p text:style-name="LastListParagraph_List_20_1_Content_First"> Für das Zertifikat der Uni Göttingen trägst du einen beliebigen Namen ein, z. B. <text:span text:style-name="Strong_20_Emphasis"><text:span text:style-name="Emphasis">Uni Göttingen</text:span></text:span> und wählst bei der Auswahl unter <text:span text:style-name="Strong_20_Emphasis"><text:span text:style-name="Emphasis">Verwendung der Anmeldedaten</text:span></text:span> die Option <text:span text:style-name="Strong_20_Emphasis"><text:span text:style-name="Emphasis">VPN und Apps</text:span></text:span>. Bestätige mit <text:span text:style-name="Emphasis"><text:span text:style-name="Strong_20_Emphasis">OK</text:span></text:span>. Das Zertifikat ist nun installiert. Die Warnmeldung <text:span text:style-name="Emphasis"><text:span text:style-name="Strong_20_Emphasis">Netzwerküberwachung</text:span></text:span> taucht nach der Installation des Zertifikates und nach jedem Neustart des Gerätes in der Benachrichtigungsleiste auf. Mit einem Klick auf <text:span text:style-name="Emphasis"><text:span text:style-name="Strong_20_Emphasis">Vertrauenswürdige Anmeldedaten überprüfen</text:span></text:span> werden Dir alle Zertifikate angezeigt, die vom System nicht überprüft werden können - dazu gehört eben auch das Zertifikat der Uni Göttingen.</text:p>
        </text:list-item>
      </text:list>
      <text:h text:style-name="Heading_20_1" text:outline-level="1"><text:bookmark-start text:name="__RefHeading___zertifikate_deaktivieren_bzw._entfernen_5"/><text:bookmark-start text:name="zertifikate_deaktivieren_bzw._entfernen"/>Zertifikate deaktivieren bzw. entfernen<text:bookmark-end text:name="__RefHeading___zertifikate_deaktivieren_bzw._entfernen_5"/><text:bookmark-end text:name="zertifikate_deaktivieren_bzw._entfernen"/></text:h>
      <text:p text:style-name="Text_20_body">Unter <text:span text:style-name="Strong_20_Emphasis"><text:span text:style-name="Emphasis">Einstellungen → Sicherheit → Vertrauenswürdige Anmeldedaten</text:span></text:span> kannst du alle Zertifikate ansehen und diese einzeln deaktivieren bzw. entfer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2::12:03</meta:creation-date>
    <dc:creator>Generated</dc:creator>
    <dc:date>2026-09-10T22::12:03</dc:date>
    <dc:language>en-US</dc:language>
    <meta:editing-cycles>1</meta:editing-cycles>
    <meta:editing-duration>PT0S</meta:editing-duration>
    <dc:title>support:wlan:zertifikate_android</dc:title>
  </office:meta>
</office:document-meta>
</file>