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0365f20867259580e390f0999857cd.png"/>
  <manifest:file-entry manifest:media-type="image/png" manifest:full-path="Pictures/cd6062f3f883a8dc376519d8deed7946.png"/>
  <manifest:file-entry manifest:media-type="image/png" manifest:full-path="Pictures/e67347945ab83d55613f35216f2375f1.png"/>
  <manifest:file-entry manifest:media-type="image/png" manifest:full-path="Pictures/a976c691b032cce112a802196c5818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_client"/><text:bookmark-start text:name="__RefHeading___vpn_client_unter_windows_1"/><text:bookmark-start text:name="vpn_client_unter_windows"/>VPN Client unter Windows<text:bookmark-end text:name="__RefHeading___vpn_client_unter_windows_1"/><text:bookmark-end text:name="vpn_client_unter_windows"/></text:h>
      <text:p text:style-name="Text_20_body">Der <text:a xlink:type="simple" xlink:href="https://wiki.student.uni-goettingen.de/support/wlan/vpn" text:style-name="Internet_20_link" text:visited-style-name="Visited_20_Internet_20_Link">VPN</text:a>-Client baut bei jeder Verbindung einen privaten Tunnel mit hoher Verschlüsselung auf. Dieser sog. VPN-Tunnel verhindert, dass die Daten von Dritten gelesen werden können.
Eine Anleitung zur Benutzung findet sich auf der <text:a xlink:type="simple" xlink:href="https://info.gwdg.de/dokuwiki/doku.php?id=de:services:network_services:vpn:start" text:style-name="Internet_20_link" text:visited-style-name="Visited_20_Internet_20_Link">Webseite der GWDG</text:a>. </text:p>
      <text:h text:style-name="Heading_20_1" text:outline-level="1"><text:bookmark-start text:name="__RefHeading___warum_den_vpn_client_benutzen_2"/><text:bookmark-start text:name="warum_den_vpn_client_benutzen"/>Warum den VPN Client benutzen?<text:bookmark-end text:name="__RefHeading___warum_den_vpn_client_benutzen_2"/><text:bookmark-end text:name="warum_den_vpn_client_benutzen"/></text:h>
      <text:p text:style-name="Text_20_body">Da das GuestonCampus WLAN unverschlüsselt ist, solltest Du zur Absicherung Deiner Daten VPN als <text:a xlink:type="simple" xlink:href="https://wiki.student.uni-goettingen.de/support/wlan/verschluesselung" text:style-name="Internet_20_link" text:visited-style-name="Visited_20_Internet_20_Link">Verschlüsselung</text:a> benutzen. Außerdem wird dir nach erfolgreicher Verbindung mit dem VPN Client eine IP der Universität Göttingen zugewiesen. Das heißt, dass du dann das Uninetz benutzen kannst und so ggf. auch außerhalb von GuestOnCampus oder eduroam Zugriff darauf hast.</text:p>
      <text:h text:style-name="Heading_20_1" text:outline-level="1"><text:bookmark-start text:name="__RefHeading___cisco_anyconnect_3"/><text:bookmark-start text:name="cisco_anyconnect"/>Cisco AnyConnect<text:bookmark-end text:name="__RefHeading___cisco_anyconnect_3"/><text:bookmark-end text:name="cisco_anyconnect"/></text:h>
      <text:p text:style-name="Text_20_body">Die Einrichtung von Cisco AnyConnect ist die einfachste und beliebteste Art, sich mit VPN in ein Netz einzuwählen. Hier findest Du die Anleitung, wie der Cisco VPN Client auf deinem Computer installiert werden kann.</text:p>
      <text:h text:style-name="Heading_20_3" text:outline-level="3"><text:bookmark-start text:name="__RefHeading___installation_4"/><text:bookmark-start text:name="installation"/>Installation<text:bookmark-end text:name="__RefHeading___installation_4"/><text:bookmark-end text:name="installation"/></text:h>
      <text:p text:style-name="Text_20_body">Die Installation folgt in diesen Schritten:</text:p>
      <text:p text:style-name="Text_20_body">1. Mit dem Browser zu <text:a xlink:type="simple" xlink:href="http://vpn.gwdg.de" text:style-name="Internet_20_link" text:visited-style-name="Visited_20_Internet_20_Link">http://vpn.gwdg.de</text:a> gehen und mit Benutzernamen und Passwort anmelden
(in der Form account@stud.uni-goettingen.de).</text:p>
      <text:p text:style-name="Text_20_body">2. Nun startet die Autoerkennung der vorhandenen Java-Version (oder im Internet Explorer von ActiveX). <text:line-break/>
<draw:frame draw:style-name="media" draw:name="0" text:anchor-type="as-char" draw:z-index="0" svg:width="7.9375cm" style:rel-width="100%" svg:height="6.0589583333333cm" style:rel-height="scale"><draw:image xlink:href="Pictures/b70365f20867259580e390f0999857cd.png" xlink:type="simple" xlink:show="embed" xlink:actuate="onLoad"/></draw:frame></text:p>
      <text:p text:style-name="Text_20_body"><text:span text:style-name="Strong_20_Emphasis">3.Ist…</text:span></text:p>
      <text:p text:style-name="Text_20_body">a)…eine Java-Umgebung (JRE) von Sun installiert, erscheinen zwei Abfragen zu Sicherheit und Bestätigung und die Installation des Clients beginnt. Der Client wird nach der Installation automatisch gestartet und baut die Verbindung auf. <text:line-break/>
<draw:frame draw:style-name="media" draw:name="1" text:anchor-type="as-char" draw:z-index="1" svg:width="7.9375cm" style:rel-width="100%" svg:height="6.0589583333333cm" style:rel-height="scale"><draw:image xlink:href="Pictures/cd6062f3f883a8dc376519d8deed7946.png" xlink:type="simple" xlink:show="embed" xlink:actuate="onLoad"/></draw:frame></text:p>
      <text:p text:style-name="Text_20_body">b)…eine andere JRE installiert, stoppt der WebStart und eine Installationsdatei (z.B. in Form eines Skripts) wird als Download angeboten. <text:line-break/>
<draw:frame draw:style-name="media" draw:name="2" text:anchor-type="as-char" draw:z-index="2" svg:width="7.9375cm" style:rel-width="100%" svg:height="6.0589583333333cm" style:rel-height="scale"><draw:image xlink:href="Pictures/e67347945ab83d55613f35216f2375f1.png" xlink:type="simple" xlink:show="embed" xlink:actuate="onLoad"/></draw:frame></text:p>
      <text:p text:style-name="Text_20_body">Die Datei muss herunter geladen und mit ihr die Installation gestartet werden. Hierbei muss man in den meisten Fällen zudem die Installation bei der Nachfrage durch die Firewall zulassen.</text:p>
      <text:p text:style-name="Text_20_body">c)…ist eine Installation über ActiveX möglich und wird vom Benutzer zugelassen, startet die Installation direkt.</text:p>
      <text:p text:style-name="Text_20_body">Nach der Installation startet der Client. <text:span text:style-name="Strong_20_Emphasis">Als Adresse für die Verbindung wird vpn.gwdg.de angegeben, mit Benutzernamen@stud.uni-goettingen.de und Passwort erfolgt dann die Anmeldung.</text:span> <text:line-break/></text:p>
      <text:p text:style-name="Text_20_body"><draw:frame draw:style-name="media" draw:name="3" text:anchor-type="as-char" draw:z-index="3" svg:width="7.9375cm" style:rel-width="100%" svg:height="8.4666666666667cm" style:rel-height="scale"><draw:image xlink:href="Pictures/a976c691b032cce112a802196c58188e.png" xlink:type="simple" xlink:show="embed" xlink:actuate="onLoad"/></draw:frame></text:p>
      <text:p text:style-name="Text_20_body">4. Nach erfolgreicher Verbindung verkleinert sich der AnyConnect-Client zu einem Icon. Durch Doppelklick oder Rechtsklick darauf lässt sich die Verbindung wieder trennen.</text:p>
      <text:p text:style-name="Text_20_body"><text:span text:style-name="Strong_20_Emphasis">Nach der ersten Installation kann der Client wie andere, installierte Programme direkt gestartet werden, ohne vorher vpn.gwdg.de besuchen zu müssen.</text:span>
<text:line-break/></text:p>
      <text:p text:style-name="Text_20_body"><text:a xlink:type="simple" xlink:href="tag&amp;#62;WLAN goemobile wireless funknetz GWDG VPN Client Verschlüsselung Sicherheit" text:style-name="Internet_20_link" text:visited-style-name="Visited_20_Internet_20_Link">tag&gt;WLAN goemobile wireless funknetz GWDG VPN Client Verschlüsselung Sicherhei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1::01:56</meta:creation-date>
    <dc:creator>Generated</dc:creator>
    <dc:date>2026-09-10T01::01:56</dc:date>
    <dc:language>en-US</dc:language>
    <meta:editing-cycles>1</meta:editing-cycles>
    <meta:editing-duration>PT0S</meta:editing-duration>
    <dc:title>support:wlan:vpn_client</dc:title>
  </office:meta>
</office:document-meta>
</file>