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aaf4148ab8121803780520b53e9844.jpg"/>
  <manifest:file-entry manifest:media-type="image/jpeg" manifest:full-path="Pictures/03153cf297ab90cbfb4ccfd12dcd2957.jpg"/>
  <manifest:file-entry manifest:media-type="image/jpeg" manifest:full-path="Pictures/4c09236b4b8aec27948cb271c3ec9ddb.jpg"/>
  <manifest:file-entry manifest:media-type="image/png" manifest:full-path="Pictures/60ff9b268f1cd084c048b81b021d6051.png"/>
  <manifest:file-entry manifest:media-type="image/png" manifest:full-path="Pictures/21e3feffd6896d796b1d409d383a929d.png"/>
  <manifest:file-entry manifest:media-type="image/png" manifest:full-path="Pictures/449fe03e6b3f58d5b1a47c99b95aa8a2.png"/>
  <manifest:file-entry manifest:media-type="image/png" manifest:full-path="Pictures/016708711e89164af28fc906cad3df11.png"/>
  <manifest:file-entry manifest:media-type="image/png" manifest:full-path="Pictures/7333691a6fef3081ae64769963bad682.png"/>
  <manifest:file-entry manifest:media-type="image/png" manifest:full-path="Pictures/63d86bfad12d814d5cadf13d3367e472.png"/>
  <manifest:file-entry manifest:media-type="image/png" manifest:full-path="Pictures/045ec30c1b25a00ed314774bc7547364.png"/>
  <manifest:file-entry manifest:media-type="image/png" manifest:full-path="Pictures/528416450ba418fedab3a616168380d6.png"/>
  <manifest:file-entry manifest:media-type="image/jpeg" manifest:full-path="Pictures/b13aca3a13412074ddb8a42183fce0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mac_vpn"/><text:bookmark-start text:name="__RefHeading___wlan_mit_mac_os_x_-_eduroam_und_vpn_1"/><text:bookmark-start text:name="wlan_mit_mac_os_x_-_eduroam_und_vpn"/>WLAN mit Mac OS X - eduroam und VPN<text:bookmark-end text:name="__RefHeading___wlan_mit_mac_os_x_-_eduroam_und_vpn_1"/><text:bookmark-end text:name="wlan_mit_mac_os_x_-_eduroam_und_vpn"/></text:h>
      <text:h text:style-name="Heading_20_1" text:outline-level="1"><text:bookmark-start text:name="__RefHeading___eduroam_2"/><text:bookmark-start text:name="eduroam"/>1. eduroam<text:bookmark-end text:name="__RefHeading___eduroam_2"/><text:bookmark-end text:name="eduroam"/></text:h>
      <text:h text:style-name="Heading_20_3" text:outline-level="3"><text:bookmark-start text:name="__RefHeading___allgemeine_informationen_3"/><text:bookmark-start text:name="allgemeine_informationen"/>1.1 Allgemeine Informationen<text:bookmark-end text:name="__RefHeading___allgemeine_informationen_3"/><text:bookmark-end text:name="allgemeine_informationen"/></text:h>
      <text:p text:style-name="Text_20_body">Eduroam ist ein weltweiter Internet-Zugangsdienst für Bildungs- und Forschungseinrichtungen und deren Mitarbeiter und Studenten. Über eduroam kann <text:a xlink:type="simple" xlink:href="http://www.eduroam.org/index.php?p=where" text:style-name="Internet_20_link" text:visited-style-name="Visited_20_Internet_20_Link">an vielen Unis weltweit</text:a> eine Internetverbindung mit dem Göttinger Uni-Account hergestellt werden.
Auf der anderen Seite können sich auch die Mitglieder anderer teilnehmender Unis über eduroam mit dem Wlan der Uni Göttingen verbinden.</text:p>
      <text:p text:style-name="Text_20_body">Auch innerhalb Göttingens stellt es eine Alternative dar: Da es eine <text:a xlink:type="simple" xlink:href="https://wiki.student.uni-goettingen.de/support/wlan/verschluesselung" text:style-name="Internet_20_link" text:visited-style-name="Visited_20_Internet_20_Link">verschlüsselte</text:a> Funkverbindung implementiert, ist es sicherer als der Zugriff über das Web-Portal von <text:a xlink:type="simple" xlink:href="https://wiki.student.uni-goettingen.de/support/wlan/goemobile" text:style-name="Internet_20_link" text:visited-style-name="Visited_20_Internet_20_Link">GoeMobile</text:a> und komfortabler als die zusätzliche Verschlüsslung über <text:a xlink:type="simple" xlink:href="https://wiki.student.uni-goettingen.de/support/wlan/vpn" text:style-name="Internet_20_link" text:visited-style-name="Visited_20_Internet_20_Link">VPN</text:a>.
(mehr zu eduroam finden Sie → hier)</text:p>
      <text:p text:style-name="Text_20_body">Es gibt zwei Umstände, unter denen Eduroam eingerichtet werden kann:<text:line-break/>1. Sie befinden sich in Reichweite des Eduroam-Netzes
<text:line-break/>2. Sie befinden sich gerade außerhalb des Eduroam-Netzes</text:p>
      <text:h text:style-name="Heading_20_3" text:outline-level="3"><text:bookmark-start text:name="__RefHeading___einrichtung_von_eduroam_in_reichweite_des_netzes_4"/><text:bookmark-start text:name="einrichtung_von_eduroam_in_reichweite_des_netzes"/>1.2 Einrichtung von eduroam in Reichweite des Netzes<text:bookmark-end text:name="__RefHeading___einrichtung_von_eduroam_in_reichweite_des_netzes_4"/><text:bookmark-end text:name="einrichtung_von_eduroam_in_reichweite_des_netzes"/></text:h>
      <text:p text:style-name="Text_20_body">Wird über das Airport-Symbol in der Menü-Leiste das Netzwerk „eduroam“ angezeigt, kann es direkt ausgewählt werden. Im folgenden Dialog müssen Sie dann Ihre Daten zur Authentifizierung (Nutzername + @stud.uni-goettingen.de) eingeben und mit „OK“ bestätigen.</text:p>
      <text:p text:style-name="Text_20_body">Bei der Anmeldung an eduroam müssen Sie sich authentifizieren. Bitte geben Sie Ihre Email-Adresse als Benutzernamen in der Form dein.account@stud.uni-goettingen.de  <text:line-break/>
<draw:frame draw:style-name="media" draw:name="0" text:anchor-type="as-char" draw:z-index="0" svg:width="11.1125cm" svg:height="6.9320833333333cm"><draw:image xlink:href="Pictures/8daaf4148ab8121803780520b53e9844.jpg" xlink:type="simple" xlink:show="embed" xlink:actuate="onLoad"/></draw:frame>
<text:line-break/>
<text:line-break/></text:p>
      <text:h text:style-name="Heading_20_4" text:outline-level="4"><text:bookmark-start text:name="__RefHeading___zertifikat_vertrauen_5"/><text:bookmark-start text:name="zertifikat_vertrauen"/>Zertifikat vertrauen<text:bookmark-end text:name="__RefHeading___zertifikat_vertrauen_5"/><text:bookmark-end text:name="zertifikat_vertrauen"/></text:h>
      <text:p text:style-name="Text_20_body"><text:line-break/>Im nun erscheinenden Zertifikatsdialog „Zertifikat überprüfen“ oben links den Haken bei „radius1-edu.gwdg.de immer vertrauen“ setzten
bzw. auf den Pfeil „vertrauen“ klicken
 rechts neben „Bei Verwendung dieses Zertifikats:“ auf „immer vertauen“ stellen
in beiden Fällen
 mit „Fortfahren“ bestätigen.</text:p>
      <text:p text:style-name="Text_20_body">Der Zertifikatsdialog sollte wie folgt aussehen:<text:line-break/>
<draw:frame draw:style-name="media" draw:name="1" text:anchor-type="as-char" draw:z-index="1" svg:width="7.8052083333333cm" style:rel-width="100%" svg:height="7.3289583333333cm" style:rel-height="scale"><draw:image xlink:href="Pictures/03153cf297ab90cbfb4ccfd12dcd2957.jpg" xlink:type="simple" xlink:show="embed" xlink:actuate="onLoad"/></draw:frame><text:line-break/>
<text:line-break/>
<draw:frame draw:style-name="media" draw:name="2" text:anchor-type="as-char" draw:z-index="2" svg:width="7.8052083333333cm" style:rel-width="100%" svg:height="8.0697916666667cm" style:rel-height="scale"><draw:image xlink:href="Pictures/4c09236b4b8aec27948cb271c3ec9ddb.jpg" xlink:type="simple" xlink:show="embed" xlink:actuate="onLoad"/></draw:frame></text:p>
      <text:h text:style-name="Heading_20_3" text:outline-level="3"><text:bookmark-start text:name="__RefHeading___einrichtung_von_eduroam_ausserhalb_des_netzes_6"/><text:bookmark-start text:name="einrichtung_von_eduroam_ausserhalb_des_netzes"/>1.3 Einrichtung von eduroam außerhalb des Netzes<text:bookmark-end text:name="__RefHeading___einrichtung_von_eduroam_ausserhalb_des_netzes_6"/><text:bookmark-end text:name="einrichtung_von_eduroam_ausserhalb_des_netzes"/></text:h>
      <text:p text:style-name="Text_20_body">Hierzu muss zunächst der Netzwerkdialog aufgerufen und Airport deaktiviert werden:</text:p>
      <text:p text:style-name="Text_20_body"><text:line-break/>Systemeinstellungen → Netzwerk öffnen
<text:line-break/>auf der linken Seite „Airport“ auswählen
<text:line-break/>rechts „Airport deaktivieren“ klicken</text:p>
      <text:p text:style-name="Text_20_body">Dann wird ein neues Netzwerk hinzugefügt
<text:line-break/>klick auf „Weitere Optionen“
<text:line-break/>oben links auf „Airport“ klicken
<text:line-break/>mit Plus (+) ein neues Netzwerk hinzufügen</text:p>
      <text:p text:style-name="Text_20_body">Der erscheinende Dialog wird wie folgt ausgefüllt:
<text:line-break/>Netzwerkname: eduroam
<text:line-break/>Sicherheit: Firmenweiter WPA2
<text:line-break/>Ihr vollständiger Benutzername mit @stud.uni-goettingen.de und das dazugehörige Kennwort
<text:line-break/>802.1X: automatisch
<text:line-break/>Mit „Hinzufügen“ bestätigen</text:p>
      <text:h text:style-name="Heading_20_3" text:outline-level="3"><text:bookmark-start text:name="__RefHeading___loschen_der_konfiguration_fuer_eduroam_7"/><text:bookmark-start text:name="loschen_der_konfiguration_fuer_eduroam"/>1.4 Löschen der Konfiguration für eduroam<text:bookmark-end text:name="__RefHeading___loschen_der_konfiguration_fuer_eduroam_7"/><text:bookmark-end text:name="loschen_der_konfiguration_fuer_eduroam"/></text:h>
      <text:p text:style-name="Text_20_body">Öffne <text:span text:style-name="Emphasis">Einstellungen → Netzwerk</text:span> und klicke dort<text:span text:style-name="Emphasis"> Weitere Optionen</text:span>. In der Liste werden nun alle bekannten Netzwerke angezeigt. Wähle eduroam und lösche das Netzwerk mit einem Klick auf den Button (-).<text:line-break/>
Gespeicherte Zugangsaten löscht du über <text:span text:style-name="Emphasis">Programme → Dienstprogramme → Schlüsselbundverwaltung</text:span>. Suche dort nach eduroam und lösche die entsprechenden Einträge.<text:line-break/>
Anschließend kannst du die Konfiguration für eduroam wie bechrieben neu anlegen.</text:p>
      <text:h text:style-name="Heading_20_1" text:outline-level="1"><text:bookmark-start text:name="__RefHeading___vpn_mit_unterschiedlichen_os_x-versionen_8"/><text:bookmark-start text:name="vpn_mit_unterschiedlichen_os_x-versionen"/>2. VPN mit unterschiedlichen OS X-Versionen<text:bookmark-end text:name="__RefHeading___vpn_mit_unterschiedlichen_os_x-versionen_8"/><text:bookmark-end text:name="vpn_mit_unterschiedlichen_os_x-versionen"/></text:h>
      <text:p text:style-name="Text_20_body">Wenn du aus einem anderen Netzwerk als eduroam heraus (z.B. zuhause) eine IP-Adresse der Universität benötigst (z.B. für den Zugriff auf bestimmte geschützte Webinhalte), so musst du einen VPN-Tunnel aufbauen.</text:p>
      <text:p text:style-name="Text_20_body"><text:span text:style-name="Emphasis">Du kannst deine Mac OS X-Version kontrollieren, indem du oben in der Menüleiste des Bildschirms im Apfel-Menü auf „Über diesen Mac“ klickst.</text:span> <text:line-break/>
<draw:frame draw:style-name="media" draw:name="3" text:anchor-type="as-char" draw:z-index="3" svg:width="5.2916666666667cm" style:rel-width="100%" svg:height="6.0500814332248cm" style:rel-height="scale"><draw:image xlink:href="Pictures/60ff9b268f1cd084c048b81b021d6051.png" xlink:type="simple" xlink:show="embed" xlink:actuate="onLoad"/></draw:frame> <text:line-break/></text:p>
      <text:h text:style-name="Heading_20_2" text:outline-level="2"><text:bookmark-start text:name="__RefHeading___vpn_ab_macosx_10.6_und_hoher_9"/><text:bookmark-start text:name="vpn_ab_macosx_10.6_und_hoher"/>3.1. VPN ab MacOSX 10.6 und höher<text:bookmark-end text:name="__RefHeading___vpn_ab_macosx_10.6_und_hoher_9"/><text:bookmark-end text:name="vpn_ab_macosx_10.6_und_hoher"/></text:h>
      <text:p text:style-name="Text_20_body">Diese Variante ist in der Installation etwas umfangreicher, im Alltag aber
deutlich angenehmer und zuverlässiger. Zunächst verbindest Du dich wie zuvor mit den Netzwerk „GoeMobile“.<text:line-break/>
<text:line-break/>
Anschließend richtest Du eine neue Netzwerkverbindung ein: Systemeinstellungen&gt;Netzwerk&gt;„+“
<draw:frame draw:style-name="media" draw:name="4" text:anchor-type="as-char" draw:z-index="4" svg:width="7.9375cm" style:rel-width="100%" svg:height="7.2599085365854cm" style:rel-height="scale"><draw:image xlink:href="Pictures/21e3feffd6896d796b1d409d383a929d.png" xlink:type="simple" xlink:show="embed" xlink:actuate="onLoad"/></draw:frame> <text:line-break/>
<text:line-break/>
<draw:frame draw:style-name="media" draw:name="5" text:anchor-type="as-char" draw:z-index="5" svg:width="5.2916666666667cm" style:rel-width="100%" svg:height="2.8442708333333cm" style:rel-height="scale"><draw:image xlink:href="Pictures/449fe03e6b3f58d5b1a47c99b95aa8a2.png" xlink:type="simple" xlink:show="embed" xlink:actuate="onLoad"/></draw:frame></text:p>
      <text:p text:style-name="Text_20_body">Das folgende Popup füllst du so aus:<text:line-break/>
Anschluss: VPN<text:line-break/>
VPN-Typ: Cisco IPSec<text:line-break/>
Dienstname: GoeMobile VPN<text:line-break/>
<text:line-break/>
<text:line-break/>
Nun wurde die VPN-Verbindung erstellt und muss noch konfiguriert werden: Die Serveradresse lautet vpn.gwdg.de. Dazu kommt der Accountname und das Passwort.<text:line-break/>
<draw:frame draw:style-name="media" draw:name="6" text:anchor-type="as-char" draw:z-index="6" svg:width="9.2604166666667cm" style:rel-width="100%" svg:height="8.3221365638767cm" style:rel-height="scale"><draw:image xlink:href="Pictures/016708711e89164af28fc906cad3df11.png" xlink:type="simple" xlink:show="embed" xlink:actuate="onLoad"/></draw:frame> <text:line-break/></text:p>
      <text:p text:style-name="Text_20_body"><text:span text:style-name="Strong_20_Emphasis">Wichtig: Der Haken „VPN Status in der Menüleiste anzeigen“ sollte gesetzt sein damit man sich später schnell und einfach verbinden kann.</text:span></text:p>
      <text:p text:style-name="Text_20_body">Anschließend klickst Du noch auf „Identifizierungseinstellungen“</text:p>
      <text:p text:style-name="Text_20_body">Hier ist bei Schlüssel und bei Gruppenname jeweils „goemobile“ einzutragen.
<draw:frame draw:style-name="media" draw:name="7" text:anchor-type="as-char" draw:z-index="7" svg:width="12.117916666667cm" svg:height="4.8683333333333cm"><draw:image xlink:href="Pictures/7333691a6fef3081ae64769963bad682.png" xlink:type="simple" xlink:show="embed" xlink:actuate="onLoad"/></draw:frame></text:p>
      <text:p text:style-name="Text_20_body"><draw:frame draw:style-name="mediaright" draw:name="8" text:anchor-type="paragraph" draw:z-index="8" svg:width="1.7197916666667cm" svg:height="0.555625cm"><draw:image xlink:href="Pictures/63d86bfad12d814d5cadf13d3367e472.png" xlink:type="simple" xlink:show="embed" xlink:actuate="onLoad"/></draw:frame>Abschließend bestätigst Du die Einstellungen und schließt die Systemeinstellungen. In der Menüleiste sollte nun das „VPN-Schloss“ zu finden sein. Dieses kannst Du nun anklicken und ich anschließend mit dem VPN-Server verbinden.</text:p>
      <text:h text:style-name="Heading_20_2" text:outline-level="2"><text:bookmark-start text:name="__RefHeading___vpn_wlan_mit_mac_os_x_10.5_und_alter_10"/><text:bookmark-start text:name="vpn_wlan_mit_mac_os_x_10.5_und_alter"/>3.2 VPN WLAN mit Mac OS X 10.5 und älter<text:bookmark-end text:name="__RefHeading___vpn_wlan_mit_mac_os_x_10.5_und_alter_10"/><text:bookmark-end text:name="vpn_wlan_mit_mac_os_x_10.5_und_alter"/></text:h>
      <text:p text:style-name="Text_20_body"><draw:frame draw:style-name="mediaright" draw:name="9" text:anchor-type="paragraph" draw:z-index="9" svg:width="6.6145833333333cm" style:rel-width="100%" svg:height="3.3630325374532cm" style:rel-height="scale"><draw:image xlink:href="Pictures/045ec30c1b25a00ed314774bc7547364.png" xlink:type="simple" xlink:show="embed" xlink:actuate="onLoad"/></draw:frame>
Starte einen Browser (Safari, Firefox etc.) und gib in die Adressleiste <text:span text:style-name="Strong_20_Emphasis">„vpn.gwdg.de“</text:span> ein. Anschließend musst Du dich mit der studentischen E-Mail Adresse und deinem Kennwort legitimieren:
<text:line-break/>
Nachfolgend wird der VPN-Client von Cysco installiert. Den Warnmeldungen bezüglich der Zertifikate der GWDG ist zuzustimmen. Ggf. muss noch einmal das Admin Passwort des Computers eingegeben werden.<text:line-break/></text:p>
      <text:p text:style-name="Text_20_body"><text:line-break/>
<draw:frame draw:style-name="mediaright" draw:name="10" text:anchor-type="paragraph" draw:z-index="10" svg:width="6.6145833333333cm" style:rel-width="100%" svg:height="5.0944616977226cm" style:rel-height="scale"><draw:image xlink:href="Pictures/528416450ba418fedab3a616168380d6.png" xlink:type="simple" xlink:show="embed" xlink:actuate="onLoad"/></draw:frame>Nach erfolgreichem Abschluss der Installation findet sich in der Menüleiste das Symbol des VPN-Clients. Auf diesen kann man nun klicken und sich mit dem VPN-Client verbinden. Anschließend sollte eine Internetverbindung bestehen.</text:p>
      <text:p text:style-name="Text_20_body"><text:span text:style-name="Strong_20_Emphasis">MÖGLICHES PROBLEM: Ist die Verbindung einmal getrennt, will sich der Client nicht erneut verbinden. Hier hilft es, das WLAN einmal aus- und wieder einzuschalten.</text:span></text:p>
      <text:h text:style-name="Heading_20_2" text:outline-level="2"><text:bookmark-start text:name="__RefHeading___fuer_user_von_mac_os_x_10.4_und_alter_11"/><text:bookmark-start text:name="fuer_user_von_mac_os_x_10.4_und_alter"/>3.3 Für User von Mac OS X 10.4 und älter<text:bookmark-end text:name="__RefHeading___fuer_user_von_mac_os_x_10.4_und_alter_11"/><text:bookmark-end text:name="fuer_user_von_mac_os_x_10.4_und_alter"/></text:h>
      <text:p text:style-name="Text_20_body">Man kann einen Cisco VPN Client auch <text:a xlink:type="simple" xlink:href="http://www.goemobile.de/files/vpnclient-darwin-4.8.00.0490-GUI-k9.dmg" text:style-name="Internet_20_link" text:visited-style-name="Visited_20_Internet_20_Link">HIER</text:a> kostenlos downloaden. Die nötigen Zertifikate sollten dann schon vorinstalliert sein. Nach erfolgreichem Download, Aktivieren des DiskImages (.dmg) und Installation des Programms startest du den VPN-Client (er befindet sich unter „Programme“). Es sollte das folgende Profil bereits im Fenster des VPN-Clients zu sehen sein: 
<draw:frame draw:style-name="mediaright" draw:name="11" text:anchor-type="paragraph" draw:z-index="11" svg:width="7.9375cm" style:rel-width="100%" svg:height="4.2874087591241cm" style:rel-height="scale"><draw:image xlink:href="Pictures/b13aca3a13412074ddb8a42183fce00c.jpg" xlink:type="simple" xlink:show="embed" xlink:actuate="onLoad"/></draw:frame></text:p>
      <text:p text:style-name="Text_20_body">„goemobile“ – es enthält die Verbindungsdaten für den Zugang zum FunkLAN „GoeMobile“, sowie die Verbindungsdaten für den Zugang aus DSL- und Modemverbindungen
(Sollte das Profil doch nicht zu sehen sein, so kann man dieses manuell importieren: Wähle hierzu im Fenster des VPN-Clients den Button „Import“ und gehe anschließend in den Ordner „Profiles“ im Installations-Image des VPN-Client - das geöffnete .dmg sollte im Finder gemountet sein, also wie ein weiteres Laufwerk sichtbar. Wähle dann „goemobile.pcf“.) </text:p>
      <text:p text:style-name="Text_20_body">Klicke nun auf den Button „Connect“. Nach kurzer Zeit sollte ein Fenster erscheinen, in dem du dich mit folgenden Daten anmelden musst:</text:p>
      <text:p text:style-name="Preformatted_20_Text">vorname.nachname@gwdg-stud<text:line-break/>Passwort ist dein gewohntes Account-Passwort</text:p>
      <text:p text:style-name="Text_20_body"><text:span text:style-name="Strong_20_Emphasis">Beachten: keine Domains wie „.de“ am Ende angeben!</text:span></text:p>
      <text:p text:style-name="Text_20_body">Nach erfolgreicher Anmeldung sollte unten im Fenster des Clients ein „connected“ erscheinen. Du bist nun mit dem Netz verbunden! Der VPN-Client sorgt hierbei für eine sichere Verschlüsselung der übertragenen Daten über das Funknetz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25:27</meta:creation-date>
    <dc:creator>Generated</dc:creator>
    <dc:date>2026-09-07T10::25:27</dc:date>
    <dc:language>en-US</dc:language>
    <meta:editing-cycles>1</meta:editing-cycles>
    <meta:editing-duration>PT0S</meta:editing-duration>
    <dc:title>support:wlan:mac_vpn</dc:title>
  </office:meta>
</office:document-meta>
</file>