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e0a5df2cbb64379237eb1bae670c617.png"/>
  <manifest:file-entry manifest:media-type="image/png" manifest:full-path="Pictures/cda304ae3c0d6211c2645e2a2ebf806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37.323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wlan:linux_eduroam"/><text:bookmark-start text:name="__RefHeading___eduroam_linux_1"/><text:bookmark-start text:name="eduroam_linux"/>eduroam (Linux)<text:bookmark-end text:name="__RefHeading___eduroam_linux_1"/><text:bookmark-end text:name="eduroam_linux"/></text:h>
      <text:p text:style-name="Text_20_body">Auch mit Linux ist die Verwendung von <text:a xlink:type="simple" xlink:href="http://www.eduroam.org/" text:style-name="Internet_20_link" text:visited-style-name="Visited_20_Internet_20_Link">Eduroam</text:a> problemlos möglich. Die Konfiguration kann mit unterschiedlichen Tools vorgenommen werden. </text:p>
      <text:p text:style-name="Text_20_body"><draw:frame draw:style-name="PluginODTAutoStyle_Frame_1_text_frame" draw:name="Frame1" text:anchor-type="paragraph" svg:width="337.323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Basis Konfiguration</text:span></text:p><text:list text:style-name="List_20_1" text:continue-numbering="false"><text:list-item><text:p text:style-name="List_20_1_Content_First"> Sicherheit: WPA2 Enterprise</text:p></text:list-item><text:list-item><text:p text:style-name="List_20_1_Content"> Legitimierung: Getunneltes TLS (TTLS)</text:p></text:list-item><text:list-item><text:p text:style-name="List_20_1_Content"> Benutzername: vorname.nachname@stud.uni-goettingen.de</text:p></text:list-item><text:list-item><text:p text:style-name="List_20_1_Content"> CA-Zertifikat: Deutsche Telekom Root CA 2 <text:a xlink:type="simple" xlink:href="https://ca.gwdg.de" text:style-name="Internet_20_link" text:visited-style-name="Visited_20_Internet_20_Link">https://ca.gwdg.de</text:a></text:p></text:list-item><text:list-item><text:p text:style-name="List_20_1_Content"> Innere Legitimierung: MSCHAPv2</text:p></text:list-item><text:list-item><text:p text:style-name="List_20_1_Content_Last"> Anonyme Identität: anonymous@gwdg.de</text:p></text:list-item></text:list></table:table-cell></table:table-row></table:table></draw:text-box></draw:frame></text:p>
      <text:p text:style-name="Text_20_body">Der Benutzername kann je nach Nutzergruppe abweichen. Er entspricht der E-Mail Adresse des Accounts.</text:p>
      <text:h text:style-name="Heading_20_2" text:outline-level="2"><text:bookmark-start text:name="__RefHeading___network-manager_2"/><text:bookmark-start text:name="network-manager"/>Network-Manager<text:bookmark-end text:name="__RefHeading___network-manager_2"/><text:bookmark-end text:name="network-manager"/></text:h>
      <text:p text:style-name="Text_20_body">Der <text:a xlink:type="simple" xlink:href="http://projects.gnome.org/NetworkManager/" text:style-name="Internet_20_link" text:visited-style-name="Visited_20_Internet_20_Link">Network-Manager</text:a> kann die Netzwerkverbindungen bei viele Linux Distributionen verwalten, darunter <text:a xlink:type="simple" xlink:href="http://www.ubuntu.com" text:style-name="Internet_20_link" text:visited-style-name="Visited_20_Internet_20_Link">Ubuntu</text:a>, <text:a xlink:type="simple" xlink:href="http://linuxmint.com" text:style-name="Internet_20_link" text:visited-style-name="Visited_20_Internet_20_Link">Linux Mint</text:a>, <text:a xlink:type="simple" xlink:href="http://fedoraproject.org/de" text:style-name="Internet_20_link" text:visited-style-name="Visited_20_Internet_20_Link">Fedora</text:a> und <text:a xlink:type="simple" xlink:href="http://de.opensuse.org/Hauptseite" text:style-name="Internet_20_link" text:visited-style-name="Visited_20_Internet_20_Link">openSUSE</text:a>.
Die Steuerung erfolgt dabei jeweils über angepasste Benutzeroberflächen.</text:p>
      <text:h text:style-name="Heading_20_3" text:outline-level="3"><text:bookmark-start text:name="__RefHeading___gnome_networkmanager_3"/><text:bookmark-start text:name="gnome_networkmanager"/>Gnome Networkmanager<text:bookmark-end text:name="__RefHeading___gnome_networkmanager_3"/><text:bookmark-end text:name="gnome_networkmanager"/></text:h>
      <text:p text:style-name="Text_20_body"><draw:frame draw:style-name="mediaright" draw:name="0" text:anchor-type="paragraph" draw:z-index="0" svg:width="7.9375cm" style:rel-width="100%" svg:height="7.7522916666667cm" style:rel-height="scale"><draw:image xlink:href="Pictures/3e0a5df2cbb64379237eb1bae670c617.png" xlink:type="simple" xlink:show="embed" xlink:actuate="onLoad"/></draw:frame>
Zunächst muss das „<text:span text:style-name="Strong_20_Emphasis">eduroam</text:span>“ aus der Liste der verfügbaren WLAN-Netzwerke ausgewählt werden.
Die Konfiguration erfolgt dann wie oben bzw. im Bild links.</text:p>
      <text:p text:style-name="Text_20_body">Das CA-Zertifikat „Deutsche Telekom Root CA 2“ kann sich dabei je nach Distribution an verschiedenen Orten im Dateisystem befinden.
Alternativ kann es von <text:a xlink:type="simple" xlink:href="https://ca.gwdg.de" text:style-name="Internet_20_link" text:visited-style-name="Visited_20_Internet_20_Link">https://ca.gwdg.de</text:a> heruntergeladen und dann ausgewählt werden.</text:p>
      <text:p text:style-name="Text_20_body">Benutzername und Passwort müssen entsprechend eingetragen werden und mit einem Klick auf „Verbinden“ wird die Verbindung hergestellt.
<text:line-break/>
<text:line-break/>
<text:line-break/>
<text:line-break/>
<text:line-break/>
<text:line-break/>
<text:line-break/></text:p>
      <text:p text:style-name="Horizontal_20_Line"/>
      <text:h text:style-name="Heading_20_3" text:outline-level="3"><text:bookmark-start text:name="__RefHeading___knetworkmanager_4"/><text:bookmark-start text:name="knetworkmanager"/>KNetworkManager<text:bookmark-end text:name="__RefHeading___knetworkmanager_4"/><text:bookmark-end text:name="knetworkmanager"/></text:h>
      <text:p text:style-name="Text_20_body"><draw:frame draw:style-name="mediaright" draw:name="1" text:anchor-type="paragraph" draw:z-index="1" svg:width="7.9375cm" style:rel-width="100%" svg:height="9.1545833333333cm" style:rel-height="scale"><draw:image xlink:href="Pictures/cda304ae3c0d6211c2645e2a2ebf806e.png" xlink:type="simple" xlink:show="embed" xlink:actuate="onLoad"/></draw:frame>
Der KNetworkManager verwaltet die Netzwerk unter <text:a xlink:type="simple" xlink:href="http://www.kde.org/" text:style-name="Internet_20_link" text:visited-style-name="Visited_20_Internet_20_Link">KDE</text:a>.</text:p>
      <text:p text:style-name="Text_20_body">Die Einstellungen werden wie oben in der Basis Konfiguration beschrieben bzw wie im Bild Links dargestellt vorgenommen.</text:p>
      <text:p text:style-name="Text_20_body">Das CA-Zertifikat „Deutsche Telekom Root CA 2“ kann sich dabei je nach Distribution an verschiedenen Orten im Dateisystem befinden.
Alternativ kann es von <text:a xlink:type="simple" xlink:href="https://ca.gwdg.de" text:style-name="Internet_20_link" text:visited-style-name="Visited_20_Internet_20_Link">https://ca.gwdg.de</text:a> heruntergeladen und dann ausgewählt werden.</text:p>
      <text:p text:style-name="Text_20_body">Mit einem Klick auf „Ok“ wird die Verbindung gespeichert und hergestellt.
Eventuell fragt „KWallet“ wie mit den Passwörtern zu verfahren ist.
<text:line-break/>
<text:line-break/>
<text:line-break/>
<text:line-break/>
<text:line-break/>
<text:line-break/>
<text:line-break/>
<text:line-break/></text:p>
      <text:p text:style-name="Horizontal_20_Line"/>
      <text:h text:style-name="Heading_20_2" text:outline-level="2"><text:bookmark-start text:name="__RefHeading___netcfg_5"/><text:bookmark-start text:name="netcfg"/>netcfg<text:bookmark-end text:name="__RefHeading___netcfg_5"/><text:bookmark-end text:name="netcfg"/></text:h>
      <text:p text:style-name="Text_20_body">Mit dem einfachen netcfg kann die Konfigurationsdatei wireless-wpa-configsection genommen werden. Die ssid ist eduroam, die identity ist der Nutzername@stud.uni-goettingen.de, das Passwort ist entsprechend unter password einzutragen. Anschießend steht die Verbindung bereits zur Verfügu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37.323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17::02:06</meta:creation-date>
    <dc:creator>Generated</dc:creator>
    <dc:date>2026-08-23T17::02:06</dc:date>
    <dc:language>en-US</dc:language>
    <meta:editing-cycles>1</meta:editing-cycles>
    <meta:editing-duration>PT0S</meta:editing-duration>
    <dc:title>support:wlan:linux_eduroam</dc:title>
  </office:meta>
</office:document-meta>
</file>