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png" manifest:full-path="Pictures/b888c06c9ca39eabb0e55c1b54920c8a.png"/>
  <manifest:file-entry manifest:media-type="image/png" manifest:full-path="Pictures/f4757aef1d0fb18a6dd4a5242bf81138.png"/>
  <manifest:file-entry manifest:media-type="image/png" manifest:full-path="Pictures/9101a0a2fa0d944b8a8dab6eb507263e.png"/>
  <manifest:file-entry manifest:media-type="image/png" manifest:full-path="Pictures/e6b95151f95131604930ad18a1e5bbf0.png"/>
  <manifest:file-entry manifest:media-type="image/png" manifest:full-path="Pictures/8582fc4cd45436e87317542b17dc5d72.png"/>
  <manifest:file-entry manifest:media-type="image/png" manifest:full-path="Pictures/31203ff65b2e79e1f2bcf0ba4484563c.png"/>
  <manifest:file-entry manifest:media-type="image/png" manifest:full-path="Pictures/2616d05dbb0a70fbd6da41553dfd6d06.png"/>
  <manifest:file-entry manifest:media-type="image/png" manifest:full-path="Pictures/eac019b8c960e90591ba8dd2693dd9f6.png"/>
  <manifest:file-entry manifest:media-type="image/png" manifest:full-path="Pictures/91c8b3d108767e52bee7a556045b320e.png"/>
  <manifest:file-entry manifest:media-type="image/png" manifest:full-path="Pictures/a53cdd7567aca301a9c55018f22dad15.png"/>
  <manifest:file-entry manifest:media-type="image/png" manifest:full-path="Pictures/99d9e5ef7bf183a5ab8500244ed04480.png"/>
  <manifest:file-entry manifest:media-type="image/png" manifest:full-path="Pictures/7187d276f28a6eda595a4771830ba800.png"/>
  <manifest:file-entry manifest:media-type="image/png" manifest:full-path="Pictures/5ef370ecd6b1526d9f3b11687a395918.png"/>
  <manifest:file-entry manifest:media-type="image/png" manifest:full-path="Pictures/c6e4ac2f3973611f41a52bc0e1fb41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65125cm" style:rel-width="100%" svg:height="1.3229166666667cm" style:rel-height="scale"><draw:image xlink:href="Pictures/bf12a0637333c26906588e098b191d43.gif" xlink:type="simple" xlink:show="embed" xlink:actuate="onLoad"/></draw:frame></text:p>
      <text:h text:style-name="Heading_20_1" text:outline-level="1"><text:bookmark text:name="support:wlan:eduroam_win"/><text:bookmark-start text:name="__RefHeading___eduroam_unter_windows_ab_windows_7_1"/><text:bookmark-start text:name="eduroam_unter_windows_ab_windows_7"/>eduroam unter Windows (ab Windows 7)<text:bookmark-end text:name="__RefHeading___eduroam_unter_windows_ab_windows_7_1"/><text:bookmark-end text:name="eduroam_unter_windows_ab_windows_7"/></text:h>
      <text:p text:style-name="Text_20_body">Im Folgenden wird erklärt, wie Du Dein Windows Notebook mit dem WPA2 verschlüsselten Netzwerk eduroam verbinden kannst.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p text:style-name="Text_20_body">Gehe sicher, dass dein Netzwerkadapter automatisch eine IP bezieht und keine feste IP eingestellt ist. Das kannst du unter <text:line-break/>Systemsteuerung→ Netzwerk- und Freigabecenter→ Adaptereinstellungen→ Drahtlosnetzwerkadapter: Eigenschaften→ TCP/IPv4 einstell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Zum Anmelden werden deine <text:span text:style-name="Strong_20_Emphasis">Studentische E-Mail-Adresse</text:span> (vorname.nachname@stud.uni-goettingen.de bzw. v.nachname@stud.uni-goettingen.de) und dein Passwort benötigt.</text:p><text:p text:style-name="Text_20_body">Für den Fall, dass <text:span text:style-name="Strong_20_Emphasis">User von anderen Einrichtungen</text:span> eduroam nutzen wollen, müssen diese ihren Account, z.B. mit @uni-kassel.de, @uni-hannover.de, @leuphana.de, @uni-freiburg.de, @uni-regensburg.de, @abdn.ac.uk usw. eingeben. Am einfachsten ist es in diesem Fall aber, das CA Tool der entsprechenden Einrichtung zu benutzen (Download unter cat.eduroam.org)</text:p></table:table-cell></table:table-row></table:table></draw:text-box></draw:frame></text:p>
      <text:h text:style-name="Heading_20_2" text:outline-level="2"><text:bookmark-start text:name="__RefHeading___eine_verbindung_mit_eduroam_herstellen_3"/><text:bookmark-start text:name="eine_verbindung_mit_eduroam_herstellen"/>Eine Verbindung mit eduroam herstellen<text:bookmark-end text:name="__RefHeading___eine_verbindung_mit_eduroam_herstellen_3"/><text:bookmark-end text:name="eine_verbindung_mit_eduroam_herstellen"/></text:h>
      <text:h text:style-name="Heading_20_3" text:outline-level="3"><text:bookmark-start text:name="__RefHeading___schnelleinrichtung_per_ca-tool_4"/><text:bookmark-start text:name="schnelleinrichtung_per_ca-tool"/>Schnelleinrichtung per CA-Tool<text:bookmark-end text:name="__RefHeading___schnelleinrichtung_per_ca-tool_4"/><text:bookmark-end text:name="schnelleinrichtung_per_ca-tool"/></text:h>
      <text:p text:style-name="Text_20_body">Lade dir die <text:a xlink:type="simple" xlink:href="https://cat.eduroam.org/?idp=5055" text:style-name="Internet_20_link" text:visited-style-name="Visited_20_Internet_20_Link">passende Datei für deine Windows Version</text:a> herunter und speichere sie auf Deinem Rechner oder einem USB Stick. Anschließend startest Du das Tool mit einem Doppelklick auf die heruntergeladene Datei. Das Installationsprogramm startet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as CA-Tool funktioniert nicht unter Windows 10S. Hier hilft nur die <text:a xlink:type="simple" xlink:href="#__RefHeading___manuelle_einrichtung_unter_windows_10_5" text:style-name="Local_20_link" text:visited-style-name="Visited_20_Local_20_Link">manuelle Einrichtung</text:a></text:p></table:table-cell></table:table-row></table:table></draw:text-box></draw:frame></text:p>
      <text:p text:style-name="Text_20_body"><draw:frame draw:style-name="mediacenter" draw:name="1" text:anchor-type="paragraph" draw:z-index="1" svg:width="10.583333333333cm" svg:height="8.2057654075547cm"><draw:image xlink:href="Pictures/b888c06c9ca39eabb0e55c1b54920c8a.png" xlink:type="simple" xlink:show="embed" xlink:actuate="onLoad"/></draw:frame></text:p>
      <text:p text:style-name="Text_20_body">Anschließend wirst Du nach Deinen Benutzerdaten gefragt. Als Benutzername trägst Du Deine studentische E-Mailadresse und das Passwort Deines Accounts ein und klickst auf Installieren. </text:p>
      <text:p text:style-name="Text_20_body"><draw:frame draw:style-name="mediacenter" draw:name="2" text:anchor-type="paragraph" draw:z-index="2" svg:width="10.583333333333cm" svg:height="8.2057654075547cm"><draw:image xlink:href="Pictures/f4757aef1d0fb18a6dd4a5242bf81138.png" xlink:type="simple" xlink:show="embed" xlink:actuate="onLoad"/></draw:frame></text:p>
      <text:p text:style-name="Text_20_body">Über das WLAN-Symbol in der Taskleiste kannst du dich nun mit dem Eduroam-Netzwerk verbinden. Ist das Häckchen bei Automatisch verbinden gesetzt, verbindet sich dein Gerät automatisch, sobald eduoram emfangen wird.</text:p>
      <text:p text:style-name="Horizontal_20_Line"/>
      <text:h text:style-name="Heading_20_3" text:outline-level="3"><text:bookmark-start text:name="__RefHeading___manuelle_einrichtung_unter_windows_10_5"/><text:bookmark-start text:name="manuelle_einrichtung_unter_windows_10"/>Manuelle Einrichtung unter Windows 10<text:bookmark-end text:name="__RefHeading___manuelle_einrichtung_unter_windows_10_5"/><text:bookmark-end text:name="manuelle_einrichtung_unter_windows_10"/></text:h>
      <text:p text:style-name="Text_20_body">Die Anleitung und die Screenshots beschreiben die Einrichtung unter Windows 10. Unter älteren Windows-Versionen sind die Schritte ähnlich.</text:p>
      <text:p text:style-name="Text_20_body">1. Schalte den WLAN-Adapter deines Geräts ein.</text:p>
      <text:p text:style-name="Text_20_body">Klicke mit der rechten Maustaste auf das Windowssymbol in der Taskleiste und dann auf Netzwerkverbindungen.</text:p>
      <text:p text:style-name="Text_20_body">2. Öffne das <text:span text:style-name="Strong_20_Emphasis"><text:span text:style-name="Emphasis">Netzwerk- und Freigabecenter</text:span></text:span></text:p>
      <text:p text:style-name="Text_20_body"><draw:frame draw:style-name="mediacenter" draw:name="3" text:anchor-type="paragraph" draw:z-index="3" svg:width="18.520833333333cm" style:rel-width="100%" svg:height="9.9356553819444cm" style:rel-height="scale"><draw:image xlink:href="Pictures/9101a0a2fa0d944b8a8dab6eb507263e.png" xlink:type="simple" xlink:show="embed" xlink:actuate="onLoad"/></draw:frame></text:p>
      <text:p text:style-name="Text_20_body">2. Wähle <text:span text:style-name="Strong_20_Emphasis"><text:span text:style-name="Emphasis">Neue Verbindung oder neues Netzwerk einrichten</text:span></text:span>.</text:p>
      <text:p text:style-name="Text_20_body"><draw:frame draw:style-name="mediacenter" draw:name="4" text:anchor-type="paragraph" draw:z-index="4" svg:width="18.520833333333cm" style:rel-width="100%" svg:height="9.5335396957893cm" style:rel-height="scale"><draw:image xlink:href="Pictures/e6b95151f95131604930ad18a1e5bbf0.png" xlink:type="simple" xlink:show="embed" xlink:actuate="onLoad"/></draw:frame></text:p>
      <text:p text:style-name="Text_20_body">3. Wähle nun <text:span text:style-name="Strong_20_Emphasis"><text:span text:style-name="Emphasis">Manuell mit einem Funknetzwerk verbinden</text:span></text:span> und klicke auf <text:span text:style-name="Emphasis">Weiter</text:span>.</text:p>
      <text:p text:style-name="Text_20_body"><draw:frame draw:style-name="mediacenter" draw:name="5" text:anchor-type="paragraph" draw:z-index="5" svg:width="13.229166666667cm" svg:height="11.080361346516cm"><draw:image xlink:href="Pictures/8582fc4cd45436e87317542b17dc5d72.png" xlink:type="simple" xlink:show="embed" xlink:actuate="onLoad"/></draw:frame></text:p>
      <text:p text:style-name="Text_20_body">4. Trag nun die folgenden Einstellungen ein und bestätige anschließend mit <text:span text:style-name="Emphasis">Weiter</text:span>.</text:p>
      <text:list text:style-name="List_20_1" text:continue-numbering="false">
        <text:list-item>
          <text:p text:style-name="List_20_1_Content_First"> Netzwerkname: <text:span text:style-name="Strong_20_Emphasis">eduroam</text:span></text:p>
        </text:list-item>
        <text:list-item>
          <text:p text:style-name="List_20_1_Content"> Sicherheitstyp: <text:span text:style-name="Strong_20_Emphasis">WPA2-Enterprise</text:span></text:p>
        </text:list-item>
        <text:list-item>
          <text:p text:style-name="List_20_1_Content_Last"> Verschlüsselungstyp: <text:span text:style-name="Strong_20_Emphasis">AES</text:span></text:p>
        </text:list-item>
      </text:list>
      <text:p text:style-name="Text_20_body"><draw:frame draw:style-name="mediacenter" draw:name="6" text:anchor-type="paragraph" draw:z-index="6" svg:width="13.229166666667cm" svg:height="11.080361346516cm"><draw:image xlink:href="Pictures/31203ff65b2e79e1f2bcf0ba4484563c.png" xlink:type="simple" xlink:show="embed" xlink:actuate="onLoad"/></draw:frame></text:p>
      <text:p text:style-name="Text_20_body">5. Das Netzwerk eduroam wurde nun hinzugefügt. Wähle den Punkt <text:span text:style-name="Strong_20_Emphasis"><text:span text:style-name="Emphasis">Verbindungseinstellungen ändern</text:span></text:span>.</text:p>
      <text:p text:style-name="Text_20_body"><draw:frame draw:style-name="mediacenter" draw:name="7" text:anchor-type="paragraph" draw:z-index="7" svg:width="13.229166666667cm" svg:height="11.080361346516cm"><draw:image xlink:href="Pictures/2616d05dbb0a70fbd6da41553dfd6d06.png" xlink:type="simple" xlink:show="embed" xlink:actuate="onLoad"/></draw:frame></text:p>
      <text:p text:style-name="Text_20_body">6. Es öffent sich ein Fenster <text:span text:style-name="Strong_20_Emphasis"><text:span text:style-name="Emphasis">Eigenschaften für Drahtlosnetzwerk eduroam</text:span></text:span>.</text:p>
      <text:p text:style-name="Text_20_body">Klicke auf den Reiter <text:span text:style-name="Strong_20_Emphasis"><text:span text:style-name="Emphasis">Sicherheit</text:span></text:span> und wähle dort als <text:span text:style-name="Emphasis">Netzwerkauthentifizierungsmethode</text:span> <text:span text:style-name="Strong_20_Emphasis"><text:span text:style-name="Emphasis">Geschütztes EAP (PEAP)</text:span></text:span> und klick dann auf die Schaltfläche <text:span text:style-name="Strong_20_Emphasis"><text:span text:style-name="Emphasis">Einstellungen</text:span></text:span>.</text:p>
      <text:p text:style-name="Text_20_body"><draw:frame draw:style-name="mediacenter" draw:name="8" text:anchor-type="paragraph" draw:z-index="8" svg:width="10.583333333333cm" svg:height="14.850417615793cm"><draw:image xlink:href="Pictures/eac019b8c960e90591ba8dd2693dd9f6.png" xlink:type="simple" xlink:show="embed" xlink:actuate="onLoad"/></draw:frame></text:p>
      <text:p text:style-name="Text_20_body">7. Es öffnet sich ein weiteres Fenster <text:span text:style-name="Strong_20_Emphasis"><text:span text:style-name="Emphasis">Eigenschaften für geschütztes EAP</text:span></text:span>.</text:p>
      <text:p text:style-name="Text_20_body"><text:span text:style-name="Strong_20_Emphasis">Setze</text:span> ein Häkchen bei <text:span text:style-name="Strong_20_Emphasis"><text:span text:style-name="Emphasis">Identität des Servers mittels Zertifikatsprüfung überprüfen</text:span></text:span>  und bei <text:span text:style-name="Strong_20_Emphasis">Verbindung mit folgenden Servern herstellen</text:span>. Trage im Textfeld darunter <text:span text:style-name="Strong_20_Emphasis">eduroam.gwdg.de</text:span> ein. <text:span text:style-name="Strong_20_Emphasis">Entferne</text:span> das Häkchen bei <text:span text:style-name="Strong_20_Emphasis"><text:span text:style-name="Emphasis">Schnelle Wiederherstellung der Verbindung aktivieren</text:span></text:span>.  </text:p>
      <text:p text:style-name="Text_20_body">Setze in der Liste der <text:span text:style-name="Emphasis"><text:span text:style-name="Strong_20_Emphasis">vertrauenswürdigen Stammzertifizierungsstellen</text:span></text:span>  ein Häkchen bei <text:span text:style-name="Strong_20_Emphasis"><text:span text:style-name="Emphasis">T-TeleSec GlobalRoot Class 2</text:span></text:span>. Taucht dieser Eintrag nicht in der Liste auf, stelle bitte zunächst sicher, dass die aktuellen Windows-Updates, insbesondere die Stammzertifikatsupdates installiert sind. Alternativ kannst du das Zertifikat <text:a xlink:type="simple" xlink:href="https://www.pki.dfn.de/fileadmin/PKI/zertifikate/T-TeleSec_GlobalRoot_Class_2.crt" text:style-name="Internet_20_link" text:visited-style-name="Visited_20_Internet_20_Link">hier</text:a> herunterladen.</text:p>
      <text:p text:style-name="Text_20_body">Als Authentifizierungsmethode wähle <text:span text:style-name="Strong_20_Emphasis"><text:span text:style-name="Emphasis">Gesichertes Kennwort (EAP-MSCHAP v2)</text:span></text:span>. Klicke auf die Schaltfläche <text:span text:style-name="Strong_20_Emphasis"><text:span text:style-name="Emphasis">Konfigurieren</text:span></text:span> direkt daneben.</text:p>
      <text:p text:style-name="Text_20_body">Wähle die Option Identitätsschutz aktivieren und trage im folgenden Textfeld <text:span text:style-name="Strong_20_Emphasis">eduroam</text:span> ein.</text:p>
      <text:p text:style-name="Text_20_body"><draw:frame draw:style-name="mediacenter" draw:name="9" text:anchor-type="paragraph" draw:z-index="9" svg:width="10.583333333333cm" svg:height="16.774943310658cm"><draw:image xlink:href="Pictures/91c8b3d108767e52bee7a556045b320e.png" xlink:type="simple" xlink:show="embed" xlink:actuate="onLoad"/></draw:frame></text:p>
      <text:p text:style-name="Text_20_body">8. <text:span text:style-name="Strong_20_Emphasis">Entferne</text:span> das Häkchen bei <text:span text:style-name="Emphasis"><text:span text:style-name="Strong_20_Emphasis">Automatisch eigenen Windows-Anmeldenamen und Kennwort verwenden</text:span></text:span> und bestätige mit Klick auf <text:span text:style-name="Emphasis">OK</text:span>.</text:p>
      <text:p text:style-name="Text_20_body">Schließe auch das Fenster <text:span text:style-name="Strong_20_Emphasis"><text:span text:style-name="Emphasis">Eigenschaften für geschütztes EAP</text:span></text:span> mit einem Klick auf <text:span text:style-name="Emphasis">OK</text:span></text:p>
      <text:p text:style-name="Text_20_body"><draw:frame draw:style-name="mediacenter" draw:name="10" text:anchor-type="paragraph" draw:z-index="10" svg:width="7.9375cm" style:rel-width="100%" svg:height="4.3843259162304cm" style:rel-height="scale"><draw:image xlink:href="Pictures/a53cdd7567aca301a9c55018f22dad15.png" xlink:type="simple" xlink:show="embed" xlink:actuate="onLoad"/></draw:frame></text:p>
      <text:p text:style-name="Text_20_body">9. Zurück im Fenster <text:span text:style-name="Emphasis"><text:span text:style-name="Strong_20_Emphasis">Eigenschaften für Drahtlosnetzwerk eduroam</text:span></text:span>, klicke auf <text:span text:style-name="Emphasis"><text:span text:style-name="Strong_20_Emphasis">Erweiterte Einstellungen</text:span></text:span> und setzen dort ein Häkchen bei <text:span text:style-name="Emphasis"><text:span text:style-name="Strong_20_Emphasis">Authentifizierungsmodus angeben</text:span></text:span>: <text:span text:style-name="Strong_20_Emphasis"><text:span text:style-name="Emphasis">Benutzerauthentifizierung</text:span></text:span>.</text:p>
      <text:p text:style-name="Text_20_body"><draw:frame draw:style-name="mediacenter" draw:name="11" text:anchor-type="paragraph" draw:z-index="11" svg:width="10.583333333333cm" svg:height="14.850417615793cm"><draw:image xlink:href="Pictures/99d9e5ef7bf183a5ab8500244ed04480.png" xlink:type="simple" xlink:show="embed" xlink:actuate="onLoad"/></draw:frame></text:p>
      <text:p text:style-name="Text_20_body"><draw:frame draw:style-name="mediacenter" draw:name="12" text:anchor-type="paragraph" draw:z-index="12" svg:width="10.583333333333cm" svg:height="14.850417615793cm"><draw:image xlink:href="Pictures/7187d276f28a6eda595a4771830ba800.png" xlink:type="simple" xlink:show="embed" xlink:actuate="onLoad"/></draw:frame></text:p>
      <text:p text:style-name="Text_20_body">Klicke auf <text:span text:style-name="Emphasis"><text:span text:style-name="Strong_20_Emphasis">Anmeldeinformationen speichern</text:span></text:span> und trage dort deine studentische Mailadresse (accountname@stud.uni-goettingen.de) und das zugehörige Passwort ein. Bei der Einrichtung eines anderen Accounts kannst du die Form des Accounts <text:a xlink:type="simple" xlink:href="https://info.gwdg.de/dokuwiki/doku.php?id=de:services:network_services:eduroam:start#benutzername" text:style-name="Internet_20_link" text:visited-style-name="Visited_20_Internet_20_Link">dieser Liste</text:a> entnehmen.<text:line-break/>
Bestätige deine Eingabe mit einem Klick auf <text:span text:style-name="Emphasis">OK</text:span>.</text:p>
      <text:p text:style-name="Text_20_body"><draw:frame draw:style-name="mediacenter" draw:name="13" text:anchor-type="paragraph" draw:z-index="13" svg:width="10.583333333333cm" svg:height="7.3897660818713cm"><draw:image xlink:href="Pictures/5ef370ecd6b1526d9f3b11687a395918.png" xlink:type="simple" xlink:show="embed" xlink:actuate="onLoad"/></draw:frame></text:p>
      <text:p text:style-name="Text_20_body">10. Die Konfiguration des Zugangs ist nun abgeschlossen. Schließe sämtliche Fenster mit einem Klick auf <text:span text:style-name="Emphasis">OK</text:span> beziehungsweise <text:span text:style-name="Emphasis">Schließen</text:span>.</text:p>
      <text:p text:style-name="Text_20_body">Über das WLAN-Symbol in der Taskleiste kannst du dich nun mit dem Eduroam-Netzwerk verbinden.</text:p>
      <text:h text:style-name="Heading_20_2" text:outline-level="2"><text:bookmark-start text:name="__RefHeading___die_konfiguration_fuer_eduroam_loschen_6"/><text:bookmark-start text:name="die_konfiguration_fuer_eduroam_loschen"/>Die Konfiguration für eduroam löschen<text:bookmark-end text:name="__RefHeading___die_konfiguration_fuer_eduroam_loschen_6"/><text:bookmark-end text:name="die_konfiguration_fuer_eduroam_loschen"/></text:h>
      <text:p text:style-name="Text_20_body">Um eine alte Konfiguration für eduroam zu löschen, klicke mit linken Maustaste auf das WLAN-Symbol in der Taskleiste und dann mit der rechten Maustaste auf <text:span text:style-name="Strong_20_Emphasis">eduroam</text:span>. Hier klickst du auf den Eintrag <text:span text:style-name="Strong_20_Emphasis"><text:span text:style-name="Emphasis">Nicht speichern</text:span></text:span>. Anschließend kannst du eduroam neu einrichten</text:p>
      <text:p text:style-name="Text_20_body"><draw:frame draw:style-name="mediacenter" draw:name="14" text:anchor-type="paragraph" draw:z-index="14" svg:width="10.583333333333cm" svg:height="17.027407407407cm"><draw:image xlink:href="Pictures/c6e4ac2f3973611f41a52bc0e1fb41b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3::45:38</meta:creation-date>
    <dc:creator>Generated</dc:creator>
    <dc:date>2026-09-11T03::45:38</dc:date>
    <dc:language>en-US</dc:language>
    <meta:editing-cycles>1</meta:editing-cycles>
    <meta:editing-duration>PT0S</meta:editing-duration>
    <dc:title>support:wlan:eduroam_win</dc:title>
  </office:meta>
</office:document-meta>
</file>