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bf12a0637333c26906588e098b191d43.gif"/>
  <manifest:file-entry manifest:media-type="image/png" manifest:full-path="Pictures/1b6cc2239b12af52dd5d7039e9b40e8c.png"/>
  <manifest:file-entry manifest:media-type="image/png" manifest:full-path="Pictures/a0085800566a54895c1d7fd8f9d320f0.png"/>
  <manifest:file-entry manifest:media-type="image/png" manifest:full-path="Pictures/d14d83f88c10812e240083c8ba443a04.png"/>
  <manifest:file-entry manifest:media-type="image/png" manifest:full-path="Pictures/d03bb19d12440be5fd57eaf6a1f96bb2.png"/>
  <manifest:file-entry manifest:media-type="image/png" manifest:full-path="Pictures/2870143c0e013cca54277716f8c9423a.png"/>
  <manifest:file-entry manifest:media-type="image/png" manifest:full-path="Pictures/3a273630b1fc3b8fe6c5c52319811b09.png"/>
  <manifest:file-entry manifest:media-type="image/png" manifest:full-path="Pictures/d850ebe490869d7e7be129e91d96b39a.png"/>
  <manifest:file-entry manifest:media-type="image/png" manifest:full-path="Pictures/51875571297e1f3ff8866ee1cae30504.png"/>
  <manifest:file-entry manifest:media-type="image/png" manifest:full-path="Pictures/effca8b57462ae047cbc2196b428ac8a.png"/>
  <manifest:file-entry manifest:media-type="image/png" manifest:full-path="Pictures/6516d2ee5a77e9614ac0c0f9a898fc2a.png"/>
  <manifest:file-entry manifest:media-type="image/png" manifest:full-path="Pictures/dbe49d8553dc7de867738991ab7244af.png"/>
  <manifest:file-entry manifest:media-type="image/png" manifest:full-path="Pictures/ab0647fb07f52b25730a4b430a48a778.png"/>
  <manifest:file-entry manifest:media-type="image/png" manifest:full-path="Pictures/1b0cbc093dba74b8080fa3a6dd428a3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right" draw:name="0" text:anchor-type="paragraph" draw:z-index="0" svg:width="3.65125cm" style:rel-width="100%" svg:height="1.3229166666667cm" style:rel-height="scale"><draw:image xlink:href="Pictures/bf12a0637333c26906588e098b191d43.gif" xlink:type="simple" xlink:show="embed" xlink:actuate="onLoad"/></draw:frame></text:p>
      <text:h text:style-name="Heading_20_1" text:outline-level="1"><text:bookmark text:name="support:wlan:eduroam_win8"/><text:bookmark-start text:name="__RefHeading___eduroam_unter_windows_8_und_8.1_1"/><text:bookmark-start text:name="eduroam_unter_windows_8_und_8.1"/>eduroam unter Windows 8 und 8.1<text:bookmark-end text:name="__RefHeading___eduroam_unter_windows_8_und_8.1_1"/><text:bookmark-end text:name="eduroam_unter_windows_8_und_8.1"/></text:h>
      <text:p text:style-name="Text_20_body">Im Folgenden wird erklärt, wie Du Dein Windows 8-Notebook mit dem WPA2 verschlüsselten Netzwerk eduroam verbinden kannst. </text:p>
      <text:h text:style-name="Heading_20_2" text:outline-level="2"><text:bookmark-start text:name="__RefHeading___voraussetzungen_2"/><text:bookmark-start text:name="voraussetzungen"/>Voraussetzungen<text:bookmark-end text:name="__RefHeading___voraussetzungen_2"/><text:bookmark-end text:name="voraussetzungen"/></text:h>
      <text:p text:style-name="Text_20_body">Gehe sicher, dass dein Netzwerkadapter automatisch eine IP bezieht und keine feste IP eingestellt ist. Das kannst du unter <text:line-break/>Systemsteuerung→ Netzwerk- und Freigabecenter→ Adaptereinstellungen→ Drahtlosnetzwerkadapter: Eigenschaften→ TCP/IPv4 einstelle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Zum Anmelden werden deine <text:span text:style-name="Strong_20_Emphasis">Studentische E-Mail-Adresse</text:span> (vorname.nachname@stud.uni-goettingen.de) und dein Passwort benötigt.</text:p><text:p text:style-name="Text_20_body">Für den Fall, dass <text:span text:style-name="Strong_20_Emphasis">User von anderen Universitäten</text:span> eduroam nutzen wollen, müssen diese ihren Account, z.B. mit @uni-kassel.de, @uni-hannover.de, @leuphana.de, @uni-freiburg.de, @uni-regensburg.de, @abdn.ac.uk usw. eingeben.</text:p></table:table-cell></table:table-row></table:table></draw:text-box></draw:frame></text:p>
      <text:h text:style-name="Heading_20_2" text:outline-level="2"><text:bookmark-start text:name="__RefHeading___eine_verbindung_mit_eduroam_herstellen_3"/><text:bookmark-start text:name="eine_verbindung_mit_eduroam_herstellen"/>Eine Verbindung mit eduroam herstellen<text:bookmark-end text:name="__RefHeading___eine_verbindung_mit_eduroam_herstellen_3"/><text:bookmark-end text:name="eine_verbindung_mit_eduroam_herstellen"/></text:h>
      <text:h text:style-name="Heading_20_3" text:outline-level="3"><text:bookmark-start text:name="__RefHeading___schnelleinrichtung_4"/><text:bookmark-start text:name="schnelleinrichtung"/>Schnelleinrichtung:<text:bookmark-end text:name="__RefHeading___schnelleinrichtung_4"/><text:bookmark-end text:name="schnelleinrichtung"/></text:h>
      <text:p text:style-name="Text_20_body">Lade dir <text:a xlink:type="simple" xlink:href="https://wiki.student.uni-goettingen.de/support/wlan/set-eduroam-gwdg.zip" text:style-name="Internet_20_link" text:visited-style-name="Visited_20_Internet_20_Link">diesen Ordner</text:a> herunter und speichere sie auf deinem Rechner oder einem USB Stick. Entpacke die .zip Datei und führe die set-eduroam.exe auf deinem Notebook als Administrator aus (Rechtsklick auf die Datei und „Als Administrator ausführen“ anwählen). Anschließend solltest du, wenn eduroam empfangen wird, nur noch nach deinem Account und Passwort gefragt werden (Kennung@stud.uni-goettingen.de benutzen).</text:p>
      <text:h text:style-name="Heading_20_3" text:outline-level="3"><text:bookmark-start text:name="__RefHeading___manuell_einrichten_5"/><text:bookmark-start text:name="manuell_einrichten"/>Manuell einrichten<text:bookmark-end text:name="__RefHeading___manuell_einrichten_5"/><text:bookmark-end text:name="manuell_einrichten"/></text:h>
      <text:p text:style-name="Text_20_body">1. Schalte die WLAN-Karte deines Geräts ein.</text:p>
      <text:p text:style-name="Text_20_body">Klicke mit der rechten Maustaste auf das Netzwerksymbol in der Taskleiste und öffne das <text:span text:style-name="Strong_20_Emphasis"><text:span text:style-name="Emphasis">Netzwerk- und Freigabecenter</text:span></text:span>.</text:p>
      <text:p text:style-name="Text_20_body"><draw:frame draw:style-name="media" draw:name="1" text:anchor-type="as-char" draw:z-index="1" svg:width="7.9375cm" style:rel-width="100%" svg:height="1.4029069767442cm" style:rel-height="scale"><draw:image xlink:href="Pictures/1b6cc2239b12af52dd5d7039e9b40e8c.png" xlink:type="simple" xlink:show="embed" xlink:actuate="onLoad"/></draw:frame></text:p>
      <text:p text:style-name="Text_20_body">2. Wähle <text:span text:style-name="Strong_20_Emphasis"><text:span text:style-name="Emphasis">Neue Verbindung oder neues Netzwerk einrichten</text:span></text:span>.</text:p>
      <text:p text:style-name="Text_20_body"><draw:frame draw:style-name="media" draw:name="2" text:anchor-type="as-char" draw:z-index="2" svg:width="13.229166666667cm" svg:height="9.3053927315358cm"><draw:image xlink:href="Pictures/a0085800566a54895c1d7fd8f9d320f0.png" xlink:type="simple" xlink:show="embed" xlink:actuate="onLoad"/></draw:frame></text:p>
      <text:p text:style-name="Text_20_body">3. Wähle nun <text:span text:style-name="Strong_20_Emphasis"><text:span text:style-name="Emphasis">Manuell mit einem Funknetzwerk verbinden</text:span></text:span> und klicke auf <text:span text:style-name="Emphasis">Weiter</text:span>.</text:p>
      <text:p text:style-name="Text_20_body"><draw:frame draw:style-name="media" draw:name="3" text:anchor-type="as-char" draw:z-index="3" svg:width="13.229166666667cm" svg:height="9.8165472399151cm"><draw:image xlink:href="Pictures/d14d83f88c10812e240083c8ba443a04.png" xlink:type="simple" xlink:show="embed" xlink:actuate="onLoad"/></draw:frame></text:p>
      <text:p text:style-name="Text_20_body">4. Trag nun die folgenden Einstellungen ein und bestätige anschließend mit <text:span text:style-name="Emphasis">Weiter</text:span>.</text:p>
      <text:list text:style-name="List_20_1" text:continue-numbering="false">
        <text:list-item>
          <text:p text:style-name="List_20_1_Content_First"> Netzwerkname: <text:span text:style-name="Strong_20_Emphasis">eduroam</text:span></text:p>
        </text:list-item>
        <text:list-item>
          <text:p text:style-name="List_20_1_Content"> Sicherheitstyp: <text:span text:style-name="Strong_20_Emphasis">WPA2-Enterprise</text:span></text:p>
        </text:list-item>
        <text:list-item>
          <text:p text:style-name="List_20_1_Content_Last"> Verschlüsselungstyp: <text:span text:style-name="Strong_20_Emphasis">AES</text:span></text:p>
        </text:list-item>
      </text:list>
      <text:p text:style-name="Text_20_body"><draw:frame draw:style-name="media" draw:name="4" text:anchor-type="as-char" draw:z-index="4" svg:width="10.583333333333cm" svg:height="8.5674603174603cm"><draw:image xlink:href="Pictures/d03bb19d12440be5fd57eaf6a1f96bb2.png" xlink:type="simple" xlink:show="embed" xlink:actuate="onLoad"/></draw:frame></text:p>
      <text:p text:style-name="Text_20_body">5. Das Netzwerk eduroam wurde nun hinzugefügt. Wähle den Punkt <text:span text:style-name="Strong_20_Emphasis"><text:span text:style-name="Emphasis">Verbindungseinstellungen ändern</text:span></text:span>.</text:p>
      <text:p text:style-name="Text_20_body"><draw:frame draw:style-name="media" draw:name="5" text:anchor-type="as-char" draw:z-index="5" svg:width="10.583333333333cm" svg:height="8.5674603174603cm"><draw:image xlink:href="Pictures/2870143c0e013cca54277716f8c9423a.png" xlink:type="simple" xlink:show="embed" xlink:actuate="onLoad"/></draw:frame></text:p>
      <text:p text:style-name="Text_20_body">6. Es öffent sich ein Fenster <text:span text:style-name="Strong_20_Emphasis"><text:span text:style-name="Emphasis">Eigenschaften für Drahtlosnetzwerk eduroam</text:span></text:span>.</text:p>
      <text:p text:style-name="Text_20_body">Klicke auf den Reiter <text:span text:style-name="Strong_20_Emphasis"><text:span text:style-name="Emphasis">Sicherheit</text:span></text:span> und wähle dort als <text:span text:style-name="Emphasis">Netzwerkauthentifizierungsmethode</text:span> <text:span text:style-name="Strong_20_Emphasis"><text:span text:style-name="Emphasis">Geschütztes EAP (PEAP)</text:span></text:span> und klick dann auf die Schaltfläche <text:span text:style-name="Strong_20_Emphasis"><text:span text:style-name="Emphasis">Einstellungen</text:span></text:span>.</text:p>
      <text:p text:style-name="Text_20_body"><draw:frame draw:style-name="media" draw:name="6" text:anchor-type="as-char" draw:z-index="6" svg:width="7.9375cm" style:rel-width="100%" svg:height="10.324871465296cm" style:rel-height="scale"><draw:image xlink:href="Pictures/3a273630b1fc3b8fe6c5c52319811b09.png" xlink:type="simple" xlink:show="embed" xlink:actuate="onLoad"/></draw:frame></text:p>
      <text:p text:style-name="Text_20_body">7. Es öffnet sich ein weiteres Fenster <text:span text:style-name="Strong_20_Emphasis"><text:span text:style-name="Emphasis">Eigenschaften für geschütztes EAP</text:span></text:span>.</text:p>
      <text:p text:style-name="Text_20_body"><text:span text:style-name="Strong_20_Emphasis">Setze</text:span> ein Häkchen bei <text:span text:style-name="Strong_20_Emphasis"><text:span text:style-name="Emphasis">Identität des Servers mittels Zertifikatsprüfung überprüfen</text:span></text:span> und <text:span text:style-name="Strong_20_Emphasis">entferne</text:span> das Häkchen bei <text:span text:style-name="Strong_20_Emphasis"><text:span text:style-name="Emphasis">Schnelle Wiederherstellung der Verbindung aktivieren</text:span></text:span>.</text:p>
      <text:p text:style-name="Text_20_body">In der Liste der <text:span text:style-name="Emphasis"><text:span text:style-name="Strong_20_Emphasis">vertrauenswürdigen Stammzertifizierungsstellen</text:span></text:span> setze Sie ein Häkchen bei <text:span text:style-name="Strong_20_Emphasis"><text:span text:style-name="Emphasis">Deutsche Telekom Root CA 2</text:span></text:span>. Taucht dieser Eintrag nicht in der Liste auf, stelle bitte zunächst sicher, dass die aktuellen Windows-Updates, insbesondere die Stammzertifikatsupdates installiert sind. Alternativ kannst du das Zertifikat unter <text:a xlink:type="simple" xlink:href="http://ca.gwdg.de/" text:style-name="Internet_20_link" text:visited-style-name="Visited_20_Internet_20_Link">http://ca.gwdg.de/</text:a> mit einem Klick auf den Link <text:span text:style-name="Emphasis">Importieren Sie das Wurzelzertifikat „Deutsche Telekom Root CA2“ unter der unsere Stamm-Zertifizierungsstelle (DFN-PCA) registriert ist.</text:span> installieren. Dies funktioniert nur, wenn du anderweitig mit dem Internet verbunden bist.</text:p>
      <text:p text:style-name="Text_20_body">Als Authentifizierungsmethode wähle <text:span text:style-name="Strong_20_Emphasis"><text:span text:style-name="Emphasis">Gesichertes Kennwort (EAP-MSCHAP v2)</text:span></text:span>. Klicke auf die Schaltfläche <text:span text:style-name="Strong_20_Emphasis"><text:span text:style-name="Emphasis">Konfigurieren</text:span></text:span> direkt daneben.</text:p>
      <text:p text:style-name="Text_20_body"><draw:frame draw:style-name="media" draw:name="7" text:anchor-type="as-char" draw:z-index="7" svg:width="7.9375cm" style:rel-width="100%" svg:height="11.613390585242cm" style:rel-height="scale"><draw:image xlink:href="Pictures/d850ebe490869d7e7be129e91d96b39a.png" xlink:type="simple" xlink:show="embed" xlink:actuate="onLoad"/></draw:frame></text:p>
      <text:p text:style-name="Text_20_body">8. <text:span text:style-name="Strong_20_Emphasis">Entferne</text:span> das Häkchen bei <text:span text:style-name="Emphasis"><text:span text:style-name="Strong_20_Emphasis">Automatisch eigenen Windows-Anmeldenamen und Kennwort verwenden</text:span></text:span> und bestätige mit Klick auf <text:span text:style-name="Emphasis">OK</text:span>.</text:p>
      <text:p text:style-name="Text_20_body">Schließe auch das Fenster <text:span text:style-name="Strong_20_Emphasis"><text:span text:style-name="Emphasis">Eigenschaften für geschütztes EAP</text:span></text:span> mit einem Klick auf <text:span text:style-name="Emphasis">OK</text:span></text:p>
      <text:p text:style-name="Text_20_body"><draw:frame draw:style-name="media" draw:name="8" text:anchor-type="as-char" draw:z-index="8" svg:width="7.9375cm" style:rel-width="100%" svg:height="4.7203073089701cm" style:rel-height="scale"><draw:image xlink:href="Pictures/51875571297e1f3ff8866ee1cae30504.png" xlink:type="simple" xlink:show="embed" xlink:actuate="onLoad"/></draw:frame></text:p>
      <text:p text:style-name="Text_20_body">9. Zurück im Fenster <text:span text:style-name="Emphasis"><text:span text:style-name="Strong_20_Emphasis">Eigenschaften für Drahtlosnetzwerk eduroam</text:span></text:span>, klicke auf <text:span text:style-name="Emphasis"><text:span text:style-name="Strong_20_Emphasis">Erweiterte Einstellungen</text:span></text:span> und setzen dort ein Häkchen bei <text:span text:style-name="Emphasis"><text:span text:style-name="Strong_20_Emphasis">Authentifizierungsmodus angeben</text:span></text:span>: <text:span text:style-name="Strong_20_Emphasis"><text:span text:style-name="Emphasis">Benutzerauthentifizierung</text:span></text:span>.</text:p>
      <text:p text:style-name="Text_20_body"><draw:frame draw:style-name="media" draw:name="9" text:anchor-type="as-char" draw:z-index="9" svg:width="7.9375cm" style:rel-width="100%" svg:height="10.324871465296cm" style:rel-height="scale"><draw:image xlink:href="Pictures/effca8b57462ae047cbc2196b428ac8a.png" xlink:type="simple" xlink:show="embed" xlink:actuate="onLoad"/></draw:frame></text:p>
      <text:p text:style-name="Text_20_body"><draw:frame draw:style-name="media" draw:name="10" text:anchor-type="as-char" draw:z-index="10" svg:width="7.9375cm" style:rel-width="100%" svg:height="10.324871465296cm" style:rel-height="scale"><draw:image xlink:href="Pictures/6516d2ee5a77e9614ac0c0f9a898fc2a.png" xlink:type="simple" xlink:show="embed" xlink:actuate="onLoad"/></draw:frame></text:p>
      <text:p text:style-name="Text_20_body">Klicke auf <text:span text:style-name="Emphasis"><text:span text:style-name="Strong_20_Emphasis">Anmeldeinformationen speichern</text:span></text:span> und trage dort deine studentische Mailadresse (vorname.nachname@stud.uni-goettingen.de) und das zugehörige Passwort ein.<text:line-break/>
Bestätige deine Eingabe mit einem Klick auf <text:span text:style-name="Emphasis">OK</text:span>.</text:p>
      <text:p text:style-name="Text_20_body"><draw:frame draw:style-name="media" draw:name="11" text:anchor-type="as-char" draw:z-index="11" svg:width="7.9375cm" style:rel-width="100%" svg:height="5.496583143508cm" style:rel-height="scale"><draw:image xlink:href="Pictures/dbe49d8553dc7de867738991ab7244af.png" xlink:type="simple" xlink:show="embed" xlink:actuate="onLoad"/></draw:frame></text:p>
      <text:p text:style-name="Text_20_body">10. Die Konfiguration des Zugangs ist nun abgeschlossen. Schließe sämtliche Fenster mit einem Klick auf <text:span text:style-name="Emphasis">OK</text:span> beziehungsweise <text:span text:style-name="Emphasis">Schließen</text:span>.</text:p>
      <text:p text:style-name="Text_20_body">Über das WLAN-Symbol in der Taskleiste kannst du dich nun mit dem Eduroam-Netzwerk verbinden.</text:p>
      <text:p text:style-name="Text_20_body"><draw:frame draw:style-name="media" draw:name="12" text:anchor-type="as-char" draw:z-index="12" svg:width="15.875cm" svg:height="8.9253294289898cm"><draw:image xlink:href="Pictures/ab0647fb07f52b25730a4b430a48a778.png" xlink:type="simple" xlink:show="embed" xlink:actuate="onLoad"/></draw:frame></text:p>
      <text:h text:style-name="Heading_20_2" text:outline-level="2"><text:bookmark-start text:name="__RefHeading___die_kofiguration_fuer_eduroam_loschen_6"/><text:bookmark-start text:name="die_kofiguration_fuer_eduroam_loschen"/>Die Kofiguration für eduroam löschen<text:bookmark-end text:name="__RefHeading___die_kofiguration_fuer_eduroam_loschen_6"/><text:bookmark-end text:name="die_kofiguration_fuer_eduroam_loschen"/></text:h>
      <text:p text:style-name="Text_20_body">Um eine alte Konifiguration für eduroam zu löschen, klicke mit linken Maustaste auf das Netzwerksymbol in der Taskleiste und dann mit der rechten Maustaste auf <text:span text:style-name="Strong_20_Emphasis">eduroam</text:span>. Hier klickst du auf den Eintrag <text:span text:style-name="Strong_20_Emphasis"><text:span text:style-name="Emphasis">Dieses Netzwerk nicht speichern</text:span></text:span>. Anschließend kannst du eduroam neu einrichten.</text:p>
      <text:p text:style-name="Text_20_body"><draw:frame draw:style-name="media" draw:name="13" text:anchor-type="as-char" draw:z-index="13" svg:width="15.875cm" svg:height="8.9253294289898cm"><draw:image xlink:href="Pictures/1b0cbc093dba74b8080fa3a6dd428a33.png" xlink:type="simple" xlink:show="embed" xlink:actuate="onLoad"/></draw:frame></text:p>
      <text:p text:style-name="Text_20_body"><text:a xlink:type="simple" xlink:href="tag&amp;#62;WLAN wireless funknetz GWDG eduroam windows &amp;#34;windows 8&amp;#34; &amp;#34;windows 8.1&amp;#34;" text:style-name="Internet_20_link" text:visited-style-name="Visited_20_Internet_20_Link">tag&gt;WLAN wireless funknetz GWDG eduroam windows "windows 8" "windows 8.1"</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20::02:17</meta:creation-date>
    <dc:creator>Generated</dc:creator>
    <dc:date>2026-09-10T20::02:17</dc:date>
    <dc:language>en-US</dc:language>
    <meta:editing-cycles>1</meta:editing-cycles>
    <meta:editing-duration>PT0S</meta:editing-duration>
    <dc:title>support:wlan:eduroam_win8</dc:title>
  </office:meta>
</office:document-meta>
</file>