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f5abdf3af3bf3c1d4482019784b9b26c.png"/>
  <manifest:file-entry manifest:media-type="image/png" manifest:full-path="Pictures/cda304ae3c0d6211c2645e2a2ebf80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linux"/><text:bookmark-start text:name="__RefHeading___eduroam_unter_linux_1"/><text:bookmark-start text:name="eduroam_unter_linux"/>eduroam unter Linux<text:bookmark-end text:name="__RefHeading___eduroam_unter_linux_1"/><text:bookmark-end text:name="eduroam_unter_linux"/></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GWDG hat das Radius Zertifikat geändert, unsere Anleitung muss aktualisiert werden. Bitte in der Zwischenzeit diese Anleitung benutzen: <text:a xlink:type="simple" xlink:href="https://docs.gwdg.de/doku.php?id=de:services:network_services:eduroam:linux_ubuntu_14.04" text:style-name="Internet_20_link" text:visited-style-name="Visited_20_Internet_20_Link">https://docs.gwdg.de/doku.php?id=de:services:network_services:eduroam:linux_ubuntu_14.04</text:a></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Im Folgenden wird erklärt, wie Du Dein Linux Notebook  mit dem WPA2 verschlüsselten Netzwerk eduroam verbinden kannst. Die Konfiguration kann mit unterschiedlichen Tools vorgenommen werden. </text:p>
      <text:h text:style-name="Heading_20_2" text:outline-level="2"><text:bookmark-start text:name="__RefHeading___eduroam_cat_2"/><text:bookmark-start text:name="eduroam_cat"/>eduroam CAT<text:bookmark-end text:name="__RefHeading___eduroam_cat_2"/><text:bookmark-end text:name="eduroam_cat"/></text:h>
      <text:p text:style-name="Text_20_body">Am schnellsten geht die Konfiguration über das eduroam CAT (Configuration Assistant Tool) welches <text:a xlink:type="simple" xlink:href="https://cat.eduroam.org/user/API.php?action=downloadInstaller&amp;api_version=2&amp;lang=en&amp;device=linux&amp;profile=5042" text:style-name="Internet_20_link" text:visited-style-name="Visited_20_Internet_20_Link">hier</text:a> heruntergeladen werden kann. Das Pythonscript muss über das Terminal ausgeführt werden. Hierzu das Terminal öffnen (STRG+ALT+T) und <text:span text:style-name="Source_20_Text">python3 <text:span text:style-name="Emphasis">DATEIPFAD</text:span></text:span> also beispielsweise <text:span text:style-name="Source_20_Text">python3 Downloads/eduroam-linux-GWDG_Goettingen-University_of_Gottingen_and_GWDG.py</text:span> eingeben. Anschließend die E-Mail Adresse und das Passwort eingeben.</text:p>
      <text:p text:style-name="Text_20_body">Sollte die Meldung „permission denied“ angezeigt werden nachdem man das Pythonscript ausführt, mal <text:span text:style-name="Source_20_Text">sudo python3 <text:span text:style-name="Emphasis">DATEIPFAD</text:span></text:span> versuchen und im Anschluss das Passwort für das Benutzerkonto auf dem Endgerät eingeben.</text:p>
      <text:p text:style-name="Horizontal_20_Line"/>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Basis Konfiguration</text:span></text:p><text:list text:style-name="List_20_1" text:continue-numbering="false"><text:list-item><text:p text:style-name="List_20_1_Content_First"> Sicherheit: WPA2 Enterprise</text:p></text:list-item><text:list-item><text:p text:style-name="List_20_1_Content"> Legitimierung: Protected EAP (PEAP)</text:p></text:list-item><text:list-item><text:p text:style-name="List_20_1_Content"> Benutzername: vorname.nachname@stud.uni-goettingen.de</text:p></text:list-item><text:list-item><text:p text:style-name="List_20_1_Content"> CA-Zertifikat: <text:a xlink:type="simple" xlink:href="https://www.pki.dfn.de/fileadmin/PKI/zertifikate/T-TeleSec_GlobalRoot_Class_2.crt" text:style-name="Internet_20_link" text:visited-style-name="Visited_20_Internet_20_Link">T-Telesec Global Root Class 2</text:a> </text:p></text:list-item><text:list-item><text:p text:style-name="List_20_1_Content"> Innere Legitimierung: MSCHAPv2</text:p></text:list-item><text:list-item><text:p text:style-name="List_20_1_Content_Last"> Anonyme Identität: eduroam@gwdg.de</text:p></text:list-item></text:list></table:table-cell></table:table-row></table:table></draw:text-box></draw:frame></text:p>
      <text:p text:style-name="Text_20_body">Der Benutzername kann je nach Nutzergruppe abweichen. Er entspricht der E-Mail Adresse des Accounts.</text:p>
      <text:h text:style-name="Heading_20_2" text:outline-level="2"><text:bookmark-start text:name="__RefHeading___network-manager_3"/><text:bookmark-start text:name="network-manager"/>Network-Manager<text:bookmark-end text:name="__RefHeading___network-manager_3"/><text:bookmark-end text:name="network-manager"/></text:h>
      <text:p text:style-name="Text_20_body">Der <text:a xlink:type="simple" xlink:href="http://projects.gnome.org/NetworkManager/" text:style-name="Internet_20_link" text:visited-style-name="Visited_20_Internet_20_Link">Network-Manager</text:a> kann die Netzwerkverbindungen bei viele Linux Distributionen verwalten, darunter <text:a xlink:type="simple" xlink:href="http://www.ubuntu.com" text:style-name="Internet_20_link" text:visited-style-name="Visited_20_Internet_20_Link">Ubuntu</text:a>, <text:a xlink:type="simple" xlink:href="http://linuxmint.com" text:style-name="Internet_20_link" text:visited-style-name="Visited_20_Internet_20_Link">Linux Mint</text:a>, <text:a xlink:type="simple" xlink:href="http://fedoraproject.org/de" text:style-name="Internet_20_link" text:visited-style-name="Visited_20_Internet_20_Link">Fedora</text:a> und <text:a xlink:type="simple" xlink:href="http://de.opensuse.org/Hauptseite" text:style-name="Internet_20_link" text:visited-style-name="Visited_20_Internet_20_Link">openSUSE</text:a>.
Die Steuerung erfolgt dabei jeweils über angepasste Benutzeroberflächen.</text:p>
      <text:h text:style-name="Heading_20_3" text:outline-level="3"><text:bookmark-start text:name="__RefHeading___gnome_networkmanager_4"/><text:bookmark-start text:name="gnome_networkmanager"/>Gnome Networkmanager<text:bookmark-end text:name="__RefHeading___gnome_networkmanager_4"/><text:bookmark-end text:name="gnome_networkmanager"/></text:h>
      <text:p text:style-name="Text_20_body"><draw:frame draw:style-name="mediaright" draw:name="1" text:anchor-type="paragraph" draw:z-index="1" svg:width="7.9375cm" style:rel-width="100%" svg:height="9.257915879017cm" style:rel-height="scale"><draw:image xlink:href="Pictures/f5abdf3af3bf3c1d4482019784b9b26c.png" xlink:type="simple" xlink:show="embed" xlink:actuate="onLoad"/></draw:frame>
Zunächst muss das „<text:span text:style-name="Strong_20_Emphasis">eduroam</text:span>“ aus der Liste der verfügbaren WLAN-Netzwerke ausgewählt werden.
Die Konfiguration erfolgt dann wie oben bzw. im Bild rechts.</text:p>
      <text:p text:style-name="Text_20_body">Das CA-Zertifikat „T-Telesec Global Root Class 2“ kann sich dabei je nach Distribution an verschiedenen Orten im Dateisystem befinden. Unter Ubuntu ist es beispielsweise unter <text:span text:style-name="Source_20_Text">/etc/ssl/certs/</text:span> zu finden.
Alternativ kann es <text:a xlink:type="simple" xlink:href="https://www.pki.dfn.de/fileadmin/PKI/zertifikate/T-TeleSec_GlobalRoot_Class_2.crt" text:style-name="Internet_20_link" text:visited-style-name="Visited_20_Internet_20_Link">hier</text:a> heruntergeladen und dann ausgewählt werden.</text:p>
      <text:p text:style-name="Text_20_body">Benutzername und Passwort müssen entsprechend eingetragen werden und mit einem Klick auf „Verbinden“ wird die Verbindung hergestellt.
<text:line-break/>
<text:line-break/>
<text:line-break/>
<text:line-break/>
<text:line-break/>
<text:line-break/>
<text:line-break/></text:p>
      <text:p text:style-name="Horizontal_20_Line"/>
      <text:h text:style-name="Heading_20_3" text:outline-level="3"><text:bookmark-start text:name="__RefHeading___knetworkmanager_5"/><text:bookmark-start text:name="knetworkmanager"/>KNetworkManager<text:bookmark-end text:name="__RefHeading___knetworkmanager_5"/><text:bookmark-end text:name="knetworkmanager"/></text:h>
      <text:p text:style-name="Text_20_body"><draw:frame draw:style-name="mediaright" draw:name="2" text:anchor-type="paragraph" draw:z-index="2" svg:width="7.9375cm" style:rel-width="100%" svg:height="9.1545833333333cm" style:rel-height="scale"><draw:image xlink:href="Pictures/cda304ae3c0d6211c2645e2a2ebf806e.png" xlink:type="simple" xlink:show="embed" xlink:actuate="onLoad"/></draw:frame>
Der KNetworkManager verwaltet die Netzwerk unter <text:a xlink:type="simple" xlink:href="http://www.kde.org/" text:style-name="Internet_20_link" text:visited-style-name="Visited_20_Internet_20_Link">KDE</text:a>.</text:p>
      <text:p text:style-name="Text_20_body">Die Einstellungen werden wie oben in der Basis Konfiguration beschrieben bzw wie im Bild rechts dargestellt vorgenommen.</text:p>
      <text:p text:style-name="Text_20_body">Das CA-Zertifikat „T-Telesec Global Root Class 2“ kann sich dabei je nach Distribution an verschiedenen Orten im Dateisystem befinden. Meist ist es bereits installiert und es genügt das Häkcken beim „Use Systems CA Certs“ zu setzen.
Alternativ kann es <text:a xlink:type="simple" xlink:href="https://www.pki.dfn.de/fileadmin/PKI/zertifikate/T-TeleSec_GlobalRoot_Class_2.crt" text:style-name="Internet_20_link" text:visited-style-name="Visited_20_Internet_20_Link">hier</text:a> heruntergeladen und dann ausgewählt werden.</text:p>
      <text:p text:style-name="Text_20_body">Mit einem Klick auf „Ok“ wird die Verbindung gespeichert und hergestellt.
Eventuell fragt „KWallet“ wie mit den Passwörtern zu verfahren ist.
<text:line-break/>
<text:line-break/>
<text:line-break/>
<text:line-break/>
<text:line-break/>
<text:line-break/>
<text:line-break/></text:p>
      <text:p text:style-name="Horizontal_20_Line"/>
      <text:h text:style-name="Heading_20_2" text:outline-level="2"><text:bookmark-start text:name="__RefHeading___netcfg_6"/><text:bookmark-start text:name="netcfg"/>netcfg<text:bookmark-end text:name="__RefHeading___netcfg_6"/><text:bookmark-end text:name="netcfg"/></text:h>
      <text:p text:style-name="Text_20_body">Als Ausgangspunkt kann die die Beispiel Konfiguration „wireless-wpa-configsectio“ verwendet werden. Die Konfigurationsdatei muss in den meisten fällen nur im Abschnitt „CONFIGSECTION“ geändert werden, er sollte folgenden Werde beinhalten:</text:p>
      <text:p text:style-name="Preformatted_20_Text">CONNECTION='wireless'<text:line-break/>INTERFACE=wlan0<text:line-break/>SECURITY='wpa-configsection'<text:line-break/>IP='dhcp'<text:line-break/>CONFIGSECTION='<text:line-break/><text:s text:c="4"/>ssid="eduroam"<text:line-break/><text:s text:c="4"/>key_mgmt=WPA-EAP<text:line-break/><text:s text:c="4"/>ca_cert="/pfad/zum/t_telesec_global_root_class_2.crt"<text:line-break/><text:s text:c="4"/>anonymous_identity="eduroam@gwdg.de"<text:line-break/><text:s text:c="4"/>identity="vorname.nachname@stud.uni-goettingen.de"<text:line-break/><text:s text:c="4"/>password="passwort"<text:line-break/><text:s text:c="4"/>phase2="auth=MSCHAPV2"<text:line-break/>'</text:p>
      <text:p text:style-name="Text_20_body">Die Felder <text:span text:style-name="Source_20_Text">password</text:span> und <text:span text:style-name="Source_20_Text">identity</text:span> sowie der Pfad zum <text:a xlink:type="simple" xlink:href="https://www.pki.dfn.de/fileadmin/PKI/zertifikate/T-TeleSec_GlobalRoot_Class_2.crt" text:style-name="Internet_20_link" text:visited-style-name="Visited_20_Internet_20_Link">T-Telesec Global Root Class 2</text:a> in <text:span text:style-name="Source_20_Text">ca_cert</text:span> müssen entsprechend angepasst werden. Die Verbindungsherstellung und die Konfiguration setzt root Rechte vorraus.</text:p>
      <text:p text:style-name="Text_20_body"><draw:frame draw:style-name="PluginODTAutoStyle_Frame_13_text_frame" draw:name="Frame4" text:anchor-type="paragraph" svg:width="265.0395pt" draw:z-index="0" svg:min-height="1cm"><draw:text-box><table:table table:style-name="Table"><table:table-column table:style-name="odt_auto_style_table_column_4_1"/><table:table-row><table:table-cell office:value-type="string" table:style-name="tablecell"><text:p text:style-name="tablealignleft"><text:line-break/>
Das Passwort wird dabei unverschlüsselt auf der Festplatte abgelegt!</text:p></table:table-cell></table:table-row></table:table></draw:text-box></draw:frame></text:p>
      <text:p text:style-name="Text_20_body"><text:line-break/></text:p>
      <text:p text:style-name="Horizontal_20_Line"/>
      <text:h text:style-name="Heading_20_2" text:outline-level="2"><text:bookmark-start text:name="__RefHeading___wpa_supplicant_7"/><text:bookmark-start text:name="wpa_supplicant"/>wpa_supplicant<text:bookmark-end text:name="__RefHeading___wpa_supplicant_7"/><text:bookmark-end text:name="wpa_supplicant"/></text:h>
      <text:p text:style-name="Text_20_body">Die Konfiguration und Verbdindungsherstellung erfolgt mir root Rechten und üblicherweise in der Datei „/etc/wpa_supplicant.conf“,
in welche ein neuer Block wie folgt eingefügt wird. Die Werte für <text:span text:style-name="Source_20_Text">password</text:span> und <text:span text:style-name="Source_20_Text">identity</text:span> sowie der Pfad zum <text:a xlink:type="simple" xlink:href="https://ca.gwdg.de/" text:style-name="Internet_20_link" text:visited-style-name="Visited_20_Internet_20_Link">Deutsche Telekom Root CA 2</text:a> in <text:span text:style-name="Source_20_Text">ca_cert</text:span> müssen entsprechend geändert werden.</text:p>
      <text:p text:style-name="Preformatted_20_Text">network={<text:line-break/><text:s text:c="4"/>ssid="eduroam"<text:line-break/><text:s text:c="4"/>key_mgmt=WPA-EAP<text:line-break/><text:s text:c="4"/>ca_cert="/pfad/zum/deutsche-telekom-root-ca-2.pem"<text:line-break/><text:s text:c="4"/>identity="vorname.nachname6@stud.uni-goettingen.de"<text:line-break/><text:s text:c="4"/>password="passwort"<text:line-break/><text:s text:c="4"/>eap=TTLS<text:line-break/><text:s text:c="4"/>proto=WPA<text:line-break/><text:s text:c="4"/>anonymous_identity="eduroam@gwdg.de"<text:line-break/><text:s text:c="4"/>phase2="auth=MSCHAPV2"<text:line-break/>}</text:p>
      <text:p text:style-name="Text_20_body"><draw:frame draw:style-name="PluginODTAutoStyle_Frame_17_text_frame" draw:name="Frame5" text:anchor-type="paragraph" svg:width="265.0395pt" draw:z-index="0" svg:min-height="1cm"><draw:text-box><table:table table:style-name="Table"><table:table-column table:style-name="odt_auto_style_table_column_5_1"/><table:table-row><table:table-cell office:value-type="string" table:style-name="tablecell"><text:p text:style-name="tablealignleft"><text:line-break/>
Das Passwort wird dabei unverschlüsselt auf der Festplatte abgelegt! </text:p></table:table-cell></table:table-row></table:table></draw:text-box></draw:frame></text:p>
      <text:p text:style-name="Text_20_body">Durch den Aufruf mit <text:span text:style-name="Source_20_Text">wpa_supplicant -iwlan0 -Dwext -c/etc/wpa_supplicant.conf</text:span> kann der Verbindungsaufbau gestartet werden. Dabei verbleibt  <text:span text:style-name="Source_20_Text">wpa_supplicant</text:span> im Vordergrund. Die IP-Adress Konfiguration muss separat vorgenommen werden, beispielsweise durch den Aufruf von <text:span text:style-name="Source_20_Text">dhcpd</text:span>.</text:p>
      <text:p text:style-name="Text_20_body"><text:a xlink:type="simple" xlink:href="tag&amp;#62;WLAN wireless funknetz GWDG eduroam linux ubuntu" text:style-name="Internet_20_link" text:visited-style-name="Visited_20_Internet_20_Link">tag&gt;WLAN wireless funknetz GWDG eduroam linux ubunt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9:37</meta:creation-date>
    <dc:creator>Generated</dc:creator>
    <dc:date>2026-08-17T04::49:37</dc:date>
    <dc:language>en-US</dc:language>
    <meta:editing-cycles>1</meta:editing-cycles>
    <meta:editing-duration>PT0S</meta:editing-duration>
    <dc:title>support:wlan:eduroam_linux</dc:title>
  </office:meta>
</office:document-meta>
</file>