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jpeg" manifest:full-path="Pictures/03456cf020b1e908f497167b24adf8ed.jpg"/>
  <manifest:file-entry manifest:media-type="image/jpeg" manifest:full-path="Pictures/b8710de5a22d8dd5552ab62dd8d3623e.jpg"/>
  <manifest:file-entry manifest:media-type="image/jpeg" manifest:full-path="Pictures/cfe081937b83778ad73b90793db9e8f5.jpg"/>
  <manifest:file-entry manifest:media-type="image/png" manifest:full-path="Pictures/763f53c22e15e1694954331a3133a8f6.png"/>
  <manifest:file-entry manifest:media-type="image/png" manifest:full-path="Pictures/c0321a151a6203bbab6b4d37df3186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support:wlan:eduroam"/><text:bookmark-start text:name="__RefHeading___mit_wlan_eduroam_verbinden_windows_1"/><text:bookmark-start text:name="mit_wlan_eduroam_verbinden_windows"/>Mit WLAN eduroam verbinden (Windows)<text:bookmark-end text:name="__RefHeading___mit_wlan_eduroam_verbinden_windows_1"/><text:bookmark-end text:name="mit_wlan_eduroam_verbinden_windows"/></text:h>
      <text:p text:style-name="Text_20_body">Im Folgenden wird erklärt, wie du dein Windows-Notebook mit dem WPA2 verschlüsselten Netzwerk eduroam verbinden kannst. </text:p>
      <text:h text:style-name="Heading_20_2" text:outline-level="2"><text:bookmark-start text:name="__RefHeading___voraussetzungen_2"/><text:bookmark-start text:name="voraussetzungen"/>Voraussetzungen<text:bookmark-end text:name="__RefHeading___voraussetzungen_2"/><text:bookmark-end text:name="voraussetzungen"/></text:h>
      <text:p text:style-name="Text_20_body">Gehe sicher, dass dein Netzwerkadapter automatisch eine IP bezieht und keine feste IP eingestellt ist. Das kannst du unter <text:line-break/>Systemsteuerung→ Netzwerk- und Freigabecenter→ Adaptereinstellungen→ Drahtlosnetzwerkadapter: Eigenschaften→ TCP/IPv4 einstell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Zum Anmelden wird deine <text:span text:style-name="Strong_20_Emphasis">Studentische E-Mail-Adresse</text:span> (vorname.nachname@stud.uni-goettingen.de) und dein Passwort benötigt.<text:line-break/>Die Domäne kann freigelassen werden.<text:line-break/>
<text:line-break/>
Für den Fall, dass <text:span text:style-name="Strong_20_Emphasis">User von anderen Universitäten</text:span> eduroam nutzen wollen, müssen diese ihren Account, z.B. mit @uni-kassel.de, @uni-hannover.de, @leuphana.de, @uni-freiburg.de, @uni-regensburg.de, @abdn.ac.uk usw. eingeben.</text:p></table:table-cell></table:table-row></table:table></draw:text-box></draw:frame></text:p>
      <text:h text:style-name="Heading_20_2" text:outline-level="2"><text:bookmark-start text:name="__RefHeading___eine_verbindung_mit_eduroam_herstellen_3"/><text:bookmark-start text:name="eine_verbindung_mit_eduroam_herstellen"/>Eine Verbindung mit eduroam herstellen<text:bookmark-end text:name="__RefHeading___eine_verbindung_mit_eduroam_herstellen_3"/><text:bookmark-end text:name="eine_verbindung_mit_eduroam_herstellen"/></text:h>
      <text:p text:style-name="Text_20_body">1. Klicke auf das WLAN/Netzwerk-Icon, prüfe, ob das WLAN eduroam angezeigt wird und klick dann auf „Netzwerk- und Freigabecenter“<text:line-break/>
<text:line-break/>
<draw:frame draw:style-name="media" draw:name="1" text:anchor-type="as-char" draw:z-index="1" svg:width="7.0379166666667cm" style:rel-width="100%" svg:height="10.080625cm" style:rel-height="scale"><draw:image xlink:href="Pictures/03456cf020b1e908f497167b24adf8ed.jpg" xlink:type="simple" xlink:show="embed" xlink:actuate="onLoad"/></draw:frame><text:line-break/>
<text:line-break/>
2. Klicke links auf „Drahtlosnetzwerke verwalten“, danach auf „Hinzufügen“ klicken und dann auf „Netzwerkprofil manuell erstellen“<text:line-break/>
<text:line-break/>
3. Gib nun als Netzwerknamen „eduroam“ an, Sicherheitstyp „WPA2-Enterprise“, Verschlüsselungstyp „AES“, klicken Sie auf „Weiter“, danach auf „Verbindungseinstellungen ändern“<text:line-break/>
<text:line-break/>
<draw:frame draw:style-name="media" draw:name="2" text:anchor-type="as-char" draw:z-index="2" svg:width="11.694583333333cm" svg:height="8.969375cm"><draw:image xlink:href="Pictures/b8710de5a22d8dd5552ab62dd8d3623e.jpg" xlink:type="simple" xlink:show="embed" xlink:actuate="onLoad"/></draw:frame><text:line-break/>
<text:line-break/>
4. Als Methode wählst du „Microsoft: Geschütztes EAP (PEAP)“ aus, klicke dann auf „Einstellungen“<text:line-break/>
<text:line-break/>
5. Setze dann Haken bei „Serverzertifikat überprüfen“ und in der Liste der Stammzertifizierungsstellen bei „Deutsche Telekom Root CA 2“ (siehe auch Hinweis unten)<text:line-break/>
<text:line-break/>
<draw:frame draw:style-name="media" draw:name="3" text:anchor-type="as-char" draw:z-index="3" svg:width="11.694583333333cm" svg:height="9.6572916666667cm"><draw:image xlink:href="Pictures/cfe081937b83778ad73b90793db9e8f5.jpg" xlink:type="simple" xlink:show="embed" xlink:actuate="onLoad"/></draw:frame><text:line-break/></text:p>
      <text:p text:style-name="Text_20_body">Falls dieses Zertifikat nicht in der Liste erscheinen sollte, kannst du es hier nachinstallieren: <text:a xlink:type="simple" xlink:href="http://ca.gwdg.de/" text:style-name="Internet_20_link" text:visited-style-name="Visited_20_Internet_20_Link">http://ca.gwdg.de/</text:a></text:p>
      <text:p text:style-name="Text_20_body"><text:line-break/>
6. Wähle als Authentifizierungsmethode „Gesichertes Kennwort (EAP-MSCHAP v2)“, klicke auf konfigurieren und entfern den Haken bei „Automatisch eigene Windows Anmeldenamen…“, klick dann „OK“<text:line-break/>
<text:line-break/>
7. In dem Dialog „Eigenschaften für geschütztes EAP“ entferne den Haken bei „Schnelle Wiederherstellung der Verbindung aktivieren“, klicke dann „OK“<text:line-break/>
<text:line-break/>
8. In den Sicherheitsoptionen musst du nun noch auf „Erweitert“ klicken.<draw:frame draw:style-name="media" draw:name="4" text:anchor-type="as-char" draw:z-index="4" svg:width="5.2916666666667cm" style:rel-width="100%" svg:height="6.8093274111675cm" style:rel-height="scale"><draw:image xlink:href="Pictures/763f53c22e15e1694954331a3133a8f6.png" xlink:type="simple" xlink:show="embed" xlink:actuate="onLoad"/></draw:frame>
9. In den folgenden Optionen muss „Benutzerauthentifikation“ angewählt werden. Unter „Anmeldedaten speichern“ trägst du dann die studentische Mailadresse (account@stud.uni-goettingen.de) und das entsprechende Passwort ein.
<draw:frame draw:style-name="media" draw:name="5" text:anchor-type="as-char" draw:z-index="5" svg:width="5.2916666666667cm" style:rel-width="100%" svg:height="6.7727947413062cm" style:rel-height="scale"><draw:image xlink:href="Pictures/c0321a151a6203bbab6b4d37df318690.png" xlink:type="simple" xlink:show="embed" xlink:actuate="onLoad"/></draw:frame>
Nun kann eine Verbindung zu eduroam aufgebaut werden. Falls dies nach der Einrichtung nicht automatisch geschieht, einfach die SSID in der Liste der verfügbaren Drahtlosnetzwerke auswählen und die Verbindung wird aufgenommen.<text:line-break/>
<text:line-break/>
8. Es ist möglich, dass du einen Standort deines Computers für dieses Netzwerk angeben sollst. Wähle dafür bitte „Öffentliches Netzwerk“, damit keine Datenfreigabe in diesem Netzwerk aktiviert wird. </text:p>
      <text:h text:style-name="Heading_20_2" text:outline-level="2"><text:bookmark-start text:name="__RefHeading___video_tutorials_fuer_windows_7_und_xp_4"/><text:bookmark-start text:name="video_tutorials_fuer_windows_7_und_xp"/>Video tutorials für Windows 7 und XP<text:bookmark-end text:name="__RefHeading___video_tutorials_fuer_windows_7_und_xp_4"/><text:bookmark-end text:name="video_tutorials_fuer_windows_7_und_xp"/></text:h>
      <text:p text:style-name="Text_20_body">Die GWDG hat diese Anleitung auch als Video zur Verfügung gestellt. Wichtig: Der Loginname ist eure studentische E-Mailadresse (anders als im Video dargestellt. Dort ist es ein GWDG-Account)!! <text:line-break/>
<text:span text:style-name="Strong_20_Emphasis">Für Windows 7:</text:span> <text:line-break/>
<text:line-break/>
<text:a xlink:type="simple" xlink:href="flowplayer&amp;#62;:support:wlan:einrichtung_eduroam_auf_windows_7.mp4" text:style-name="Internet_20_link" text:visited-style-name="Visited_20_Internet_20_Link">flowplayer&gt;:support:wlan:einrichtung_eduroam_auf_windows_7.mp4</text:a>
<text:line-break/>
<text:span text:style-name="Strong_20_Emphasis">Für Windows XP:</text:span> <text:line-break/></text:p>
      <text:p text:style-name="Text_20_body"><text:a xlink:type="simple" xlink:href="flowplayer&amp;#62;:support:wlan:einrichtung_eduroam_auf_windows_xp.mp4" text:style-name="Internet_20_link" text:visited-style-name="Visited_20_Internet_20_Link">flowplayer&gt;:support:wlan:einrichtung_eduroam_auf_windows_xp.mp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1T00::17:10</meta:creation-date>
    <dc:creator>Generated</dc:creator>
    <dc:date>2026-09-11T00::17:10</dc:date>
    <dc:language>en-US</dc:language>
    <meta:editing-cycles>1</meta:editing-cycles>
    <meta:editing-duration>PT0S</meta:editing-duration>
    <dc:title>support:wlan:eduroam</dc:title>
  </office:meta>
</office:document-meta>
</file>