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studit_support:stoerungen"/><text:bookmark-start text:name="__RefHeading___aktuelle_storungen_und_hinweise_1"/><text:bookmark-start text:name="aktuelle_storungen_und_hinweise"/>Aktuelle Störungen und Hinweise<text:bookmark-end text:name="__RefHeading___aktuelle_storungen_und_hinweise_1"/><text:bookmark-end text:name="aktuelle_storungen_und_hinweise"/></text:h>
      <text:h text:style-name="Heading_20_2" text:outline-level="2"><text:bookmark-start text:name="__RefHeading___wartungsarbeiten_am_massenspeicher_kein_login_an_uni-desktops_mit_studierendenaccount_am_1.9.2018_2"/><text:bookmark-start text:name="wartungsarbeiten_am_massenspeicher_kein_login_an_uni-desktops_mit_studierendenaccount_am_1.9.2018"/>Wartungsarbeiten am Massenspeicher – Kein Login an Uni-Desktops mit Studierendenaccount am 1.9.2018<text:bookmark-end text:name="__RefHeading___wartungsarbeiten_am_massenspeicher_kein_login_an_uni-desktops_mit_studierendenaccount_am_1.9.2018_2"/><text:bookmark-end text:name="wartungsarbeiten_am_massenspeicher_kein_login_an_uni-desktops_mit_studierendenaccount_am_1.9.2018"/></text:h>
      <text:p text:style-name="Text_20_body">Aufgrund wichtiger Wartungsarbeiten am Massenspeicher im Rechenzentraum (auf dem auch die Studierenden-Homeverzeichnisse liegen) wird der Login an Desktop-Rechnern für Studierende an der gesamten Uni am 1.9.2018 zwischen ca. 8:00 bis 13:00 Uhr nicht möglich sein. WLAN, eCampus und andere Seiten sind NICHT betroffen, sondern ausschließlich die Rechnernutzung mit Studierendenaccount! Wir bitten um Verständni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9T06::59:43</meta:creation-date>
    <dc:creator>Generated</dc:creator>
    <dc:date>2026-09-09T06::59:43</dc:date>
    <dc:language>en-US</dc:language>
    <meta:editing-cycles>1</meta:editing-cycles>
    <meta:editing-duration>PT0S</meta:editing-duration>
    <dc:title>support:studit_support:stoerungen</dc:title>
  </office:meta>
</office:document-meta>
</file>