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ad7970604ac4498c4dcdfee2d8fb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qualitaet"/><text:bookmark-start text:name="__RefHeading___kontaktformular_servicequalitat_1"/><text:bookmark-start text:name="kontaktformular_servicequalitat"/>Kontaktformular Servicequalität<text:bookmark-end text:name="__RefHeading___kontaktformular_servicequalitat_1"/><text:bookmark-end text:name="kontaktformular_servicequalitat"/></text:h>
      <text:p text:style-name="Text_20_body">Wir möchten uns verbessern! Fragen, Vorschläge und Feedback zu unseren Services helfen uns dabei.</text:p>
      <text:p text:style-name="Text_20_body">Wenn Du Deine studentische E-Mail-Adresse angibst, melden wir uns bei Dir zurück. Du hast aber auch die Möglichkeit, Dich anonym an uns zu wenden.</text:p>
      <text:p text:style-name="Text_20_body"><draw:frame draw:style-name="media" draw:name="0" text:anchor-type="as-char" draw:z-index="0" svg:width="1.6933333333333cm" svg:height="1.6933333333333cm"><draw:image xlink:href="Pictures/b7ad7970604ac4498c4dcdfee2d8fb85.png" xlink:type="simple" xlink:show="embed" xlink:actuate="onLoad"/></draw:frame> <text:a xlink:type="simple" xlink:href="https://wiki.student.uni-goettingen.de/kontakt" text:style-name="Internet_20_link" text:visited-style-name="Visited_20_Internet_20_Link">https://wiki.student.uni-goettingen.de/kontak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06::11:14</meta:creation-date>
    <dc:creator>Generated</dc:creator>
    <dc:date>2026-08-30T06::11:14</dc:date>
    <dc:language>en-US</dc:language>
    <meta:editing-cycles>1</meta:editing-cycles>
    <meta:editing-duration>PT0S</meta:editing-duration>
    <dc:title>support:studit_support:qualitaet</dc:title>
  </office:meta>
</office:document-meta>
</file>