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a0a1148b923bb80b7d955f4b4712fa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studit_support:pc_standorte"/><text:bookmark-start text:name="__RefHeading___pc_standorte_1"/><text:bookmark-start text:name="pc_standorte"/>PC Standorte<text:bookmark-end text:name="__RefHeading___pc_standorte_1"/><text:bookmark-end text:name="pc_standorte"/></text:h>
      <text:p text:style-name="Text_20_body">Die StudIT-PCs sind fast ausschließlich mit Windows-Betriebssystemen ausgetattet. Zur <text:a xlink:type="simple" xlink:href="https://wiki.student.uni-goettingen.de/support/software/start" text:style-name="Internet_20_link" text:visited-style-name="Visited_20_Internet_20_Link">Softwareausstattung</text:a> gehört unter anderem (Microsoft und Open-) Office, Grafikbearbeitungssoftware und der beliebte Internetbrowser Mozilla Firefox.<text:line-break/>
<text:line-break/>
Der Benutzer kann von jedem PC auf die gleichen Eigenen Dateien und Bookmarks zugreifen. Außerdem kann er sich ein <text:a xlink:type="simple" xlink:href="https://wiki.student.uni-goettingen.de/support/account/homeverzeichnis" text:style-name="Internet_20_link" text:visited-style-name="Visited_20_Internet_20_Link">Netzlaufwerk</text:a> auf dem heimischen Rechner einrichten um auch von dort auf die Eigenen Dateien zugreifen zu können. </text:p>
      <text:p text:style-name="Text_20_body">In Verbindung mit Geld auf eurem <text:a xlink:type="simple" xlink:href="https://wiki.student.uni-goettingen.de/support/drucken/druckguthaben" text:style-name="Internet_20_link" text:visited-style-name="Visited_20_Internet_20_Link">Druckkonto</text:a> können Dokumente gedruckt werden.
<text:line-break/>
An vielen Terminals können sowohl USB-Sticks als auch CDs oder DVDs eingelesen werden.</text:p>
      <text:h text:style-name="Heading_20_1" text:outline-level="1"><text:bookmark-start text:name="__RefHeading___bei_fehlern_und_problemen_2"/><text:bookmark-start text:name="bei_fehlern_und_problemen"/>Bei Fehlern und Problemen<text:bookmark-end text:name="__RefHeading___bei_fehlern_und_problemen_2"/><text:bookmark-end text:name="bei_fehlern_und_problemen"/></text:h>
      <text:p text:style-name="Text_20_body">Für die Hardware der Rechner (Bildschirm, Tastatur, Maus, Beschädigung des Rechners etc.) ist grundsätzlich studIT zuständig. Bitte schreibe uns über unser Kontaktformular.</text:p>
      <text:p text:style-name="Text_20_body">Auf vielen studIT-PC befindet sich ein Service-Aufkleber. Mit den Infos darauf könnt Ihr uns erreichen - falls Ihr ein QR-Code fähiges Smartphone habt, sogar komfortabel über das Scannen des Codes. 
<draw:frame draw:style-name="media" draw:name="0" text:anchor-type="as-char" draw:z-index="0" svg:width="7.9375cm" style:rel-width="100%" svg:height="3.1485416666667cm" style:rel-height="scale"><draw:image xlink:href="Pictures/4a0a1148b923bb80b7d955f4b4712fa7.png" xlink:type="simple" xlink:show="embed" xlink:actuate="onLoad"/></draw:frame></text:p>
      <text:p text:style-name="Text_20_body">Dasselbe gilt, sollten Studierenden Probleme bei der Benutzung der PCs haben, z.B.:</text:p>
      <text:p text:style-name="Preformatted_20_Text"><text:s text:c="2"/>Probleme bei der Anmeldung von Studierenden (Login mit Studierenden-Account)<text:line-break/><text:s text:c="2"/>Druckprobleme<text:line-break/><text:s text:c="2"/>Probleme mit Anwendungen / Programmen auf dem Rechner</text:p>
      <text:p text:style-name="Text_20_body">Wir sind zu erreichen unter:</text:p>
      <text:p text:style-name="Text_20_body">Telefon: +49 (0)551 /
39-23366</text:p>
      <text:p text:style-name="Text_20_body">E-Mail: <text:a xlink:type="simple" xlink:href="https://wiki.student.uni-goettingen.de/support/studit_support/kontakt" text:style-name="Internet_20_link" text:visited-style-name="Visited_20_Internet_20_Link">E-Mail-Kontaktformular</text:a>.</text:p>
      <text:h text:style-name="Heading_20_1" text:outline-level="1"><text:bookmark-start text:name="__RefHeading___standorte_3"/><text:bookmark-start text:name="standorte"/>Standorte<text:bookmark-end text:name="__RefHeading___standorte_3"/><text:bookmark-end text:name="standorte"/></text:h>
      <text:p text:style-name="Text_20_body">Siehe aktuelle <text:a xlink:type="simple" xlink:href="https://wiki.student.uni-goettingen.de/support/rechnerstandorte/start" text:style-name="Internet_20_link" text:visited-style-name="Visited_20_Internet_20_Link">Standortliste</text:a>.</text:p>
      <text:p text:style-name="Text_20_body"><text:a xlink:type="simple" xlink:href="tag&amp;#62; pc computer standort standorte" text:style-name="Internet_20_link" text:visited-style-name="Visited_20_Internet_20_Link">tag&gt; pc computer standort standort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3::58:23</meta:creation-date>
    <dc:creator>Generated</dc:creator>
    <dc:date>2026-08-15T03::58:23</dc:date>
    <dc:language>en-US</dc:language>
    <meta:editing-cycles>1</meta:editing-cycles>
    <meta:editing-duration>PT0S</meta:editing-duration>
    <dc:title>support:studit_support:pc_standorte</dc:title>
  </office:meta>
</office:document-meta>
</file>