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tudit_support:kontakt"/><text:bookmark-start text:name="__RefHeading___kontakt_mit_studit_1"/><text:bookmark-start text:name="kontakt_mit_studit"/>Kontakt mit studIT<text:bookmark-end text:name="__RefHeading___kontakt_mit_studit_1"/><text:bookmark-end text:name="kontakt_mit_studit"/></text:h>
      <text:p text:style-name="Text_20_body"><text:a xlink:type="simple" xlink:href="#support:studit_support:kontakt" text:style-name="Local_20_link" text:visited-style-name="Visited_20_Local_20_Link">Array</text:a>
<text:line-break/>
<text:span text:style-name="Strong_20_Emphasis">Mit unseren Beraterinnen und Beratern kannst du ganz einfach in Kontakt treten:</text:span>
<text:line-break/>
<text:line-break/>
<text:line-break/></text:p>
      <text:list text:style-name="List_20_1" text:continue-numbering="false">
        <text:list-item>
          <text:p text:style-name="LastListParagraph_List_20_1_Content_First"> An unseren Standorten im <text:a xlink:type="simple" xlink:href="https://wiki.student.uni-goettingen.de/support/studit_support/lrc_sub" text:style-name="Internet_20_link" text:visited-style-name="Visited_20_Internet_20_Link">LRC SUB</text:a>, im <text:a xlink:type="simple" xlink:href="https://wiki.student.uni-goettingen.de/support/studit_support/lrc_med" text:style-name="Internet_20_link" text:visited-style-name="Visited_20_Internet_20_Link">LRC der UMG-Bibliothek</text:a> oder in der <text:a xlink:type="simple" xlink:href="https://wiki.student.uni-goettingen.de/support/studit_support/nordcampus" text:style-name="Internet_20_link" text:visited-style-name="Visited_20_Internet_20_Link">Bereichsbibliothek Physik am Nordcampus</text:a></text:p>
        </text:list-item>
      </text:list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<text:span text:style-name="Strong_20_Emphasis">Beratungszeiten:</text:span></text:p><text:p text:style-name="Text_20_body"><text:span text:style-name="Strong_20_Emphasis">LRC SUB:</text:span></text:p><text:list text:style-name="List_20_1" text:continue-numbering="false"><text:list-item><text:p text:style-name="List_20_1_Content_First"> Mo, Mi, Fr: 10:00 - 16:00 Uhr  </text:p></text:list-item><text:list-item><text:p text:style-name="List_20_1_Content"> Di, Do: 10:00 - 18:30 Uhr</text:p></text:list-item><text:list-item><text:p text:style-name="List_20_1_Content_Last"> Sa, So: 13:00 - 16:00 Uhr<text:line-break/></text:p></text:list-item></text:list><text:p text:style-name="Text_20_body"><text:span text:style-name="Strong_20_Emphasis">UMG (LRC Med):</text:span><text:line-break/>
Im Semester:</text:p><text:list text:style-name="List_20_1" text:continue-numbering="false"><text:list-item><text:p text:style-name="List_20_1_Content_First"> Montag und Mittwoch: 10:00 - 16.00 Uhr</text:p></text:list-item><text:list-item><text:p text:style-name="List_20_1_Content"> Dienstag und Donnerstag: 12:00 - 18.00 Uhr</text:p></text:list-item><text:list-item><text:p text:style-name="List_20_1_Content_Last"> Freitag: 10:00 - 13:00 Uhr</text:p></text:list-item></text:list><text:p text:style-name="Text_20_body">In der vorlesungsfreien Zeit - vom 15. Februar bis zum 31. März und vom 15. August bis zum 30. September:</text:p><text:list text:style-name="List_20_1" text:continue-numbering="false"><text:list-item><text:p text:style-name="List_20_1_Content_First"> Montag bis Donnerstag: 10:00 - 14:00 Uhr</text:p></text:list-item><text:list-item><text:p text:style-name="List_20_1_Content_Last"> Freitag: 10:00 - 13:00 Uhr<text:line-break/></text:p></text:list-item></text:list><text:p text:style-name="Text_20_body"><text:span text:style-name="Strong_20_Emphasis">Nordcampus (Bereichsbibliothek Physik):</text:span></text:p><text:list text:style-name="List_20_1" text:continue-numbering="false"><text:list-item><text:p text:style-name="LastListParagraph_List_20_1_Content_First"> Montag und Donnerstag: 12:00 - 14:00 Uhr</text:p></text:list-item></text:list></table:table-cell></table:table-row></table:table></draw:text-box></draw:frame></text:p>
      <text:p text:style-name="Text_20_body"><text:line-break/></text:p>
      <text:list text:style-name="List_20_1" text:continue-numbering="false">
        <text:list-item>
          <text:p text:style-name="List_20_1_Content_First"> per Telefon: +49 (0)551 / 39-23366 (während unserer Standortöffnungszeiten)</text:p>
        </text:list-item>
        <text:list-item>
          <text:p text:style-name="List_20_1_Content_Last"> per Mail: campussupport@uni-goettingen.de</text:p>
        </text:list-item>
      </text:list>
      <text:p text:style-name="Text_20_body"><draw:a xlink:type="simple" xlink:href="https://wiki.student.uni-goettingen.de/kontak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Probleme / 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5T18::34:41</meta:creation-date>
    <dc:creator>Generated</dc:creator>
    <dc:date>2026-09-15T18::34:41</dc:date>
    <dc:language>en-US</dc:language>
    <meta:editing-cycles>1</meta:editing-cycles>
    <meta:editing-duration>PT0S</meta:editing-duration>
    <dc:title>support:studit_support:kontakt</dc:title>
  </office:meta>
</office:document-meta>
</file>