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22587c4a2ab544696bdbdd88f325d.png"/>
  <manifest:file-entry manifest:media-type="image/png" manifest:full-path="Pictures/cef094aaff9e02f70185033444dff963.png"/>
  <manifest:file-entry manifest:media-type="image/png" manifest:full-path="Pictures/e288c40b4560550df8477cd1d67e318e.png"/>
  <manifest:file-entry manifest:media-type="image/png" manifest:full-path="Pictures/a7d939cab21fc4f87f12ab4525d861a7.png"/>
  <manifest:file-entry manifest:media-type="image/png" manifest:full-path="Pictures/d6c9a38dc6b5a5f0acae6631237670c9.png"/>
  <manifest:file-entry manifest:media-type="image/png" manifest:full-path="Pictures/3959f68793791a28d524db38c28db3ec.png"/>
  <manifest:file-entry manifest:media-type="image/png" manifest:full-path="Pictures/0409e22a9f910be858c9a7fdce4fce91.png"/>
  <manifest:file-entry manifest:media-type="image/png" manifest:full-path="Pictures/1c12cb0b694b6591dccc18b6b835826f.png"/>
  <manifest:file-entry manifest:media-type="image/png" manifest:full-path="Pictures/c0625fd374b48a82be7193cfeef885ee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start"/><text:bookmark-start text:name="__RefHeading___willkommen_auf_den_supportseiten_von_studit_1"/><text:bookmark-start text:name="willkommen_auf_den_supportseiten_von_studit"/>Willkommen auf den Supportseiten von studIT<text:bookmark-end text:name="__RefHeading___willkommen_auf_den_supportseiten_von_studit_1"/><text:bookmark-end text:name="willkommen_auf_den_supportseiten_von_studit"/></text:h>
      <text:p text:style-name="Text_20_body"><draw:a xlink:type="simple" xlink:href="https://wiki.student.uni-goettingen.de/support/studit_support/kontakt"><draw:frame draw:style-name="media" draw:name="0" text:anchor-type="as-char" draw:z-index="0" svg:width="2.6458333333333cm" style:rel-width="100%" svg:height="2.1694131832797cm" style:rel-height="scale"><draw:image xlink:href="Pictures/9b622587c4a2ab544696bdbdd88f325d.png" xlink:type="simple" xlink:show="embed" xlink:actuate="onLoad"/></draw:frame></draw:a>Kontakt<draw:a xlink:type="simple" xlink:href="https://wiki.student.uni-goettingen.de/support/deine_daten"><draw:frame draw:style-name="media" draw:name="1" text:anchor-type="as-char" draw:z-index="1" svg:width="2.6458333333333cm" style:rel-width="100%" svg:height="2.1659309791332cm" style:rel-height="scale"><draw:image xlink:href="Pictures/cef094aaff9e02f70185033444dff963.png" xlink:type="simple" xlink:show="embed" xlink:actuate="onLoad"/></draw:frame></draw:a> Deine Daten<draw:a xlink:type="simple" xlink:href="https://wiki.student.uni-goettingen.de/support/email/start"><draw:frame draw:style-name="media" draw:name="2" text:anchor-type="as-char" draw:z-index="2" svg:width="2.6458333333333cm" style:rel-width="100%" svg:height="2.1701779026217cm" style:rel-height="scale"><draw:image xlink:href="Pictures/e288c40b4560550df8477cd1d67e318e.png" xlink:type="simple" xlink:show="embed" xlink:actuate="onLoad"/></draw:frame></draw:a> E-Mail<draw:a xlink:type="simple" xlink:href="https://wiki.student.uni-goettingen.de/support/drucken"><draw:frame draw:style-name="media" draw:name="3" text:anchor-type="as-char" draw:z-index="3" svg:width="2.6458333333333cm" style:rel-width="100%" svg:height="2.1736669346195cm" style:rel-height="scale"><draw:image xlink:href="Pictures/a7d939cab21fc4f87f12ab4525d861a7.png" xlink:type="simple" xlink:show="embed" xlink:actuate="onLoad"/></draw:frame></draw:a> Drucken<draw:a xlink:type="simple" xlink:href="https://wiki.student.uni-goettingen.de/support/wlan"><draw:frame draw:style-name="media" draw:name="4" text:anchor-type="as-char" draw:z-index="4" svg:width="2.6458333333333cm" style:rel-width="100%" svg:height="2.1694131832797cm" style:rel-height="scale"><draw:image xlink:href="Pictures/d6c9a38dc6b5a5f0acae6631237670c9.png" xlink:type="simple" xlink:show="embed" xlink:actuate="onLoad"/></draw:frame></draw:a> W-Lan<draw:a xlink:type="simple" xlink:href="https://wiki.student.uni-goettingen.de/support/lsg/start"><draw:frame draw:style-name="media" draw:name="5" text:anchor-type="as-char" draw:z-index="5" svg:width="2.6458333333333cm" style:rel-width="100%" svg:height="2.1659309791332cm" style:rel-height="scale"><draw:image xlink:href="Pictures/3959f68793791a28d524db38c28db3ec.png" xlink:type="simple" xlink:show="embed" xlink:actuate="onLoad"/></draw:frame></draw:a> Raumreservierung<draw:a xlink:type="simple" xlink:href="https://wiki.student.uni-goettingen.de/support/rechnerstandorte/start"><draw:frame draw:style-name="media" draw:name="6" text:anchor-type="as-char" draw:z-index="6" svg:width="2.6458333333333cm" style:rel-width="100%" svg:height="2.1701779026217cm" style:rel-height="scale"><draw:image xlink:href="Pictures/0409e22a9f910be858c9a7fdce4fce91.png" xlink:type="simple" xlink:show="embed" xlink:actuate="onLoad"/></draw:frame></draw:a> Standorte<draw:a xlink:type="simple" xlink:href="https://wiki.student.uni-goettingen.de/support/weitere_services/start"><draw:frame draw:style-name="media" draw:name="7" text:anchor-type="as-char" draw:z-index="7" svg:width="2.6458333333333cm" style:rel-width="100%" svg:height="2.1694131832797cm" style:rel-height="scale"><draw:image xlink:href="Pictures/1c12cb0b694b6591dccc18b6b835826f.png" xlink:type="simple" xlink:show="embed" xlink:actuate="onLoad"/></draw:frame></draw:a> Software<draw:a xlink:type="simple" xlink:href="https://wiki.student.uni-goettingen.de/support/ecampus/start"><draw:frame draw:style-name="media" draw:name="8" text:anchor-type="as-char" draw:z-index="8" svg:width="2.6458333333333cm" style:rel-width="100%" svg:height="2.1659309791332cm" style:rel-height="scale"><draw:image xlink:href="Pictures/c0625fd374b48a82be7193cfeef885ee.png" xlink:type="simple" xlink:show="embed" xlink:actuate="onLoad"/></draw:frame></draw:a> eCampus</text:p>
      <text:p text:style-name="Text_20_body"><draw:a xlink:type="simple" xlink:href="https://wiki.student.uni-goettingen.de/kontakt"><draw:frame draw:style-name="media" draw:name="9" text:anchor-type="as-char" draw:z-index="9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07:45</meta:creation-date>
    <dc:creator>Generated</dc:creator>
    <dc:date>2026-09-09T10::07:45</dc:date>
    <dc:language>en-US</dc:language>
    <meta:editing-cycles>1</meta:editing-cycles>
    <meta:editing-duration>PT0S</meta:editing-duration>
    <dc:title>support:start</dc:title>
  </office:meta>
</office:document-meta>
</file>