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77d344551722b439e2f72aea05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a4_scanner"/><text:bookmark-start text:name="__RefHeading___a4-scanner_1"/><text:bookmark-start text:name="a4-scanner"/>A4-Scanner<text:bookmark-end text:name="__RefHeading___a4-scanner_1"/><text:bookmark-end text:name="a4-scanner"/></text:h>
      <text:p text:style-name="Text_20_body"><draw:frame draw:style-name="media" draw:name="0" text:anchor-type="as-char" draw:z-index="0" svg:width="10.583333333333cm" svg:height="7.9375cm"><draw:image xlink:href="Pictures/29e277d344551722b439e2f72aea056f.png" xlink:type="simple" xlink:show="embed" xlink:actuate="onLoad"/></draw:frame></text:p>
      <text:p text:style-name="Text_20_body">Diese Anleitung gibt Ihnen einen Überblick über die Möglichkeiten mit den Plustek Scannern Texte zu scannen und mit einem OCR-Programm zu erkennen, um es später gegebenenfalls als Word-Dokument oder als PDF abzuspeichern. </text:p>
      <text:h text:style-name="Heading_20_3" text:outline-level="3"><text:bookmark-start text:name="__RefHeading___allgemeines_zu_dieser_anleitung_2"/><text:bookmark-start text:name="allgemeines_zu_dieser_anleitung"/>1 Allgemeines zu dieser Anleitung<text:bookmark-end text:name="__RefHeading___allgemeines_zu_dieser_anleitung_2"/><text:bookmark-end text:name="allgemeines_zu_dieser_anleitung"/></text:h>
      <text:p text:style-name="Text_20_body">Die hier beschriebenen Wege sind nicht die einzigen Möglichkeiten, Texte zu scannen. Die Rechner des LRC bieten eine Auswahl an Programmen mit deren Hilfe Sie Dokumente einscannen können, die an dieser Stelle nicht alle beschrieben werden können.  </text:p>
      <text:h text:style-name="Heading_20_3" text:outline-level="3"><text:bookmark-start text:name="__RefHeading___text_als_bilddateien_speichern_3"/><text:bookmark-start text:name="text_als_bilddateien_speichern"/>2 Text als Bilddateien speichern<text:bookmark-end text:name="__RefHeading___text_als_bilddateien_speichern_3"/><text:bookmark-end text:name="text_als_bilddateien_speichern"/></text:h>
      <text:p text:style-name="Text_20_body">Sie können Ihre Texte als Bilddateien speichern. Ob dies sinnvoll ist, hängt stark davon ab, wie Sie das Dokument verwenden möchten. Im Allgemeinen eignet sich eine mit Texterkennung behandelte PDF-Datei (siehe Anleitung „PDFs erstellen“) in den meisten Fällen besser, da Sie wesentlich weniger Speicherplatz benötigt und den Vorteil bietet durchsuchbar zu sein (Sie können auch über den Umweg von Bilddateien eine durchsuchbare PDF erzeugen, wenn dies Ihr Ziel ist, sollten Sie wie folgt beschrieben den Text scannen und später die Bilddateien zusammenführen wie in der Anleitung „PDFs erstellen“ beschrieben). Die Speicherung des Textes als Bilddatei ist z.B. dann ein Weg, wenn Sie die Bilddateien später in ein spezielles Programm zur Texterkennung laden möchten, um das Dokument im Word-Format zu speichern, was für einige Anwendungen Vorteile biet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7::49:58</meta:creation-date>
    <dc:creator>Generated</dc:creator>
    <dc:date>2026-09-10T17::49:58</dc:date>
    <dc:language>en-US</dc:language>
    <meta:editing-cycles>1</meta:editing-cycles>
    <meta:editing-duration>PT0S</meta:editing-duration>
    <dc:title>support:scannen:a4_scanner</dc:title>
  </office:meta>
</office:document-meta>
</file>