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09e22a9f910be858c9a7fdce4fce91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rt"/><text:bookmark-start text:name="__RefHeading___studit_pcs_fuer_studierende_1"/><text:bookmark-start text:name="studit_pcs_fuer_studierende"/>studIT PCs für Studierende<text:bookmark-end text:name="__RefHeading___studit_pcs_fuer_studierende_1"/><text:bookmark-end text:name="studit_pcs_fuer_studierende"/></text:h>
      <text:p text:style-name="Text_20_body"><draw:frame draw:style-name="media" draw:name="0" text:anchor-type="as-char" draw:z-index="0" svg:width="2.6458333333333cm" style:rel-width="100%" svg:height="2.1701779026217cm" style:rel-height="scale"><draw:image xlink:href="Pictures/0409e22a9f910be858c9a7fdce4fce91.png" xlink:type="simple" xlink:show="embed" xlink:actuate="onLoad"/></draw:frame></text:p>
      <text:p text:style-name="Text_20_body"><text:line-break/>
studIT stellt für Studierende an einer Vielzahl von Standorten über 600 moderne PCs zur Verfügung, an denen du dich mit deinem <text:a xlink:type="simple" xlink:href="https://wiki.student.uni-goettingen.de/support/account/start" text:style-name="Internet_20_link" text:visited-style-name="Visited_20_Internet_20_Link">Account</text:a> anmelden und arbeiten kannst. Die Rechner in den <text:a xlink:type="simple" xlink:href="https://wiki.student.uni-goettingen.de/support/rechnerstandorte/lrcs/start" text:style-name="Internet_20_link" text:visited-style-name="Visited_20_Internet_20_Link">LRCs</text:a>, im ZHG und an anderen Standorten laufen unter Windows.
Hier findest du alle Informationen zu unseren Standorten.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text:line-break/>
<text:line-break/></text:p>
      <text:p text:style-name="Text_20_body"><draw:a xlink:type="simple" xlink:href="https://wiki.student.uni-goettingen.de/support/ecampus/star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56:46</meta:creation-date>
    <dc:creator>Generated</dc:creator>
    <dc:date>2026-09-07T20::56:46</dc:date>
    <dc:language>en-US</dc:language>
    <meta:editing-cycles>1</meta:editing-cycles>
    <meta:editing-duration>PT0S</meta:editing-duration>
    <dc:title>support:rechnerstandorte:start</dc:title>
  </office:meta>
</office:document-meta>
</file>