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2ee09c822ab4eab9ac5d640da50724d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theologicum"/><text:bookmark-start text:name="__RefHeading___theologicum_1"/><text:bookmark-start text:name="theologicum"/>Theologicum<text:bookmark-end text:name="__RefHeading___theologicum_1"/><text:bookmark-end text:name="theologicum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f2ee09c822ab4eab9ac5d640da50724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6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atz der Göttinger 7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1.108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lageplan.uni-goettingen.de/?ident=5276_1_1.OG_1.108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58:07</meta:creation-date>
    <dc:creator>Generated</dc:creator>
    <dc:date>2026-08-17T05::58:07</dc:date>
    <dc:language>en-US</dc:language>
    <meta:editing-cycles>1</meta:editing-cycles>
    <meta:editing-duration>PT0S</meta:editing-duration>
    <dc:title>support:rechnerstandorte:standorte:theologicum</dc:title>
  </office:meta>
</office:document-meta>
</file>