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8d83d7c65462173cc74bb484bd163a0.jpg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prachwissenschaften"/><text:bookmark-start text:name="__RefHeading___sprachwissenschaften_1"/><text:bookmark-start text:name="sprachwissenschaften"/>Sprachwissenschaften<text:bookmark-end text:name="__RefHeading___sprachwissenschaften_1"/><text:bookmark-end text:name="sprachwissenschaften"/></text:h>
      <text:p text:style-name="Text_20_body"><draw:frame draw:style-name="medialeft" draw:name="0" text:anchor-type="paragraph" draw:z-index="0" svg:width="6.2441666666667cm" style:rel-width="100%" svg:height="4.683125cm" style:rel-height="scale"><draw:image xlink:href="Pictures/e8d83d7c65462173cc74bb484bd163a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iki.studen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Käte-Hamburger-Weg 3</text:p>
          </table:table-cell>
        </table:table-row>
        <table:table-row>
          <table:table-cell office:value-type="string" table:style-name="tableheader">
            <text:p text:style-name="Table_20_Heading"> Raum</text:p>
          </table:table-cell>
          <table:table-cell office:value-type="string" table:style-name="tablecell">
            <text:p text:style-name="tablealignleft">0.113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s://lageplan.uni-goettingen.de/?ident=5331_1_EG_0.113"><draw:frame draw:style-name="media" draw:name="1" text:anchor-type="as-char" draw:z-index="1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iki.student.uni-goettingen.de/support/studit_support/kontakt" text:style-name="Internet_20_link" text:visited-style-name="Visited_20_Internet_20_Link"> 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16::12:52</meta:creation-date>
    <dc:creator>Generated</dc:creator>
    <dc:date>2026-08-23T16::12:52</dc:date>
    <dc:language>en-US</dc:language>
    <meta:editing-cycles>1</meta:editing-cycles>
    <meta:editing-duration>PT0S</meta:editing-duration>
    <dc:title>support:rechnerstandorte:standorte:sprachwissenschaften</dc:title>
  </office:meta>
</office:document-meta>
</file>