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f06e31c812e72591ee68f92bb653e89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rontgenphysik"/><text:bookmark-start text:name="__RefHeading___rontgenphysik_1"/><text:bookmark-start text:name="rontgenphysik"/>Röntgenphysik<text:bookmark-end text:name="__RefHeading___rontgenphysik_1"/><text:bookmark-end text:name="rontgenphysik"/></text:h>
      <text:p text:style-name="Text_20_body"><draw:frame draw:style-name="medialeft" draw:name="0" text:anchor-type="paragraph" draw:z-index="0" svg:width="3.571875cm" style:rel-width="100%" svg:height="4.766220703125cm" style:rel-height="scale"><draw:image xlink:href="Pictures/3f06e31c812e72591ee68f92bb653e89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7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iki.studen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Friedrich-Hund-Platz 1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F.00.105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s://www.geodata.uni-goettingen.de/lageplan/?ident=1440_1_EG_F.00.105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iki.studen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6T01::14:03</meta:creation-date>
    <dc:creator>Generated</dc:creator>
    <dc:date>2026-08-26T01::14:03</dc:date>
    <dc:language>en-US</dc:language>
    <meta:editing-cycles>1</meta:editing-cycles>
    <meta:editing-duration>PT0S</meta:editing-duration>
    <dc:title>support:rechnerstandorte:standorte:rontgenphysik</dc:title>
  </office:meta>
</office:document-meta>
</file>