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0eca9be14668d6030e0a12ced16d9d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lulz"/><text:bookmark-start text:name="__RefHeading___lulz_lehrerinnen-_und_lehrerzimmer_1"/><text:bookmark-start text:name="lulz_lehrerinnen-_und_lehrerzimmer"/>LULZ (Lehrerinnen- und Lehrerzimmer<text:bookmark-end text:name="__RefHeading___lulz_lehrerinnen-_und_lehrerzimmer_1"/><text:bookmark-end text:name="lulz_lehrerinnen-_und_lehrerzimmer"/></text:h>
      <text:p text:style-name="Text_20_body"><draw:frame draw:style-name="medialeft" draw:name="0" text:anchor-type="paragraph" draw:z-index="0" svg:width="8.334375cm" style:rel-width="100%" svg:height="4.6880859375cm" style:rel-height="scale"><draw:image xlink:href="Pictures/60eca9be14668d6030e0a12ced16d9d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aldweg 2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4485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31:39</meta:creation-date>
    <dc:creator>Generated</dc:creator>
    <dc:date>2026-08-18T03::31:39</dc:date>
    <dc:language>en-US</dc:language>
    <meta:editing-cycles>1</meta:editing-cycles>
    <meta:editing-duration>PT0S</meta:editing-duration>
    <dc:title>support:rechnerstandorte:standorte:lulz</dc:title>
  </office:meta>
</office:document-meta>
</file>