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2ab4c8b6c51b75fd5ce46af3388bb9c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hg"/><text:bookmark-start text:name="__RefHeading___rechnerstandorthistorisches_gebaude_der_sub_1"/><text:bookmark-start text:name="rechnerstandorthistorisches_gebaude_der_sub"/>Rechnerstandort: Historisches Gebäude der SUB<text:bookmark-end text:name="__RefHeading___rechnerstandorthistorisches_gebaude_der_sub_1"/><text:bookmark-end text:name="rechnerstandorthistorisches_gebaude_der_sub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52ab4c8b6c51b75fd5ce46af3388bb9c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6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apendiek 14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 1.201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7209_2_1.OG_1.201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5::49:06</meta:creation-date>
    <dc:creator>Generated</dc:creator>
    <dc:date>2026-08-23T15::49:06</dc:date>
    <dc:language>en-US</dc:language>
    <meta:editing-cycles>1</meta:editing-cycles>
    <meta:editing-duration>PT0S</meta:editing-duration>
    <dc:title>support:rechnerstandorte:standorte:hg</dc:title>
  </office:meta>
</office:document-meta>
</file>