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2857d7ddf5307a6bc88e2dc73026b65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forst_internetcafe"/><text:bookmark-start text:name="__RefHeading___rechnerstandort_forst_internetcafe_1"/><text:bookmark-start text:name="rechnerstandort_forst_internetcafe"/>Rechnerstandort Forst Internetcafe<text:bookmark-end text:name="__RefHeading___rechnerstandort_forst_internetcafe_1"/><text:bookmark-end text:name="rechnerstandort_forst_internetcafe"/></text:h>
      <text:p text:style-name="Text_20_body"><draw:frame draw:style-name="medialeft" draw:name="0" text:anchor-type="paragraph" draw:z-index="0" svg:width="6.2177083333333cm" style:rel-width="100%" svg:height="4.8575846354167cm" style:rel-height="scale"><draw:image xlink:href="Pictures/12857d7ddf5307a6bc88e2dc73026b6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6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iki.studen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Büsgenweg 5</text:p>
          </table:table-cell>
        </table:table-row>
        <table:table-row>
          <table:table-cell office:value-type="string" table:style-name="tableheader">
            <text:p text:style-name="Table_20_Heading"> Räume</text:p>
          </table:table-cell>
          <table:table-cell office:value-type="string" table:style-name="tablecell">
            <text:p text:style-name="tablealignleft">0.136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1556_1_EG_0.136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iki.student.uni-goettingen.de/support/studit_support/kontakt" text:style-name="Internet_20_link" text:visited-style-name="Visited_20_Internet_20_Link">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1::18:12</meta:creation-date>
    <dc:creator>Generated</dc:creator>
    <dc:date>2026-08-17T01::18:12</dc:date>
    <dc:language>en-US</dc:language>
    <meta:editing-cycles>1</meta:editing-cycles>
    <meta:editing-duration>PT0S</meta:editing-duration>
    <dc:title>support:rechnerstandorte:standorte:forst_internetcafe</dc:title>
  </office:meta>
</office:document-meta>
</file>