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007ca1bf8edccd647ca388f861eb55c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englische_philologie"/><text:bookmark-start text:name="__RefHeading___englische_philologie_1"/><text:bookmark-start text:name="englische_philologie"/>Englische Philologie<text:bookmark-end text:name="__RefHeading___englische_philologie_1"/><text:bookmark-end text:name="englische_philologie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9007ca1bf8edccd647ca388f861eb55c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7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iki.studen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Käte-Hamburger-Weg 3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0.306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5331_3_EG_0.306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iki.studen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07::05:48</meta:creation-date>
    <dc:creator>Generated</dc:creator>
    <dc:date>2026-09-08T07::05:48</dc:date>
    <dc:language>en-US</dc:language>
    <meta:editing-cycles>1</meta:editing-cycles>
    <meta:editing-duration>PT0S</meta:editing-duration>
    <dc:title>support:rechnerstandorte:standorte:englische_philologie</dc:title>
  </office:meta>
</office:document-meta>
</file>