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57d5ef94656cf51f438f24f516616c7.png"/>
  <manifest:file-entry manifest:media-type="image/png" manifest:full-path="Pictures/90b477a9f1f3289799bab2f2cd72c0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lrcs:med"/><text:bookmark-start text:name="__RefHeading___lrc_med_1"/><text:bookmark-start text:name="lrc_med"/>LRC MED<text:bookmark-end text:name="__RefHeading___lrc_med_1"/><text:bookmark-end text:name="lrc_med"/></text:h>
      <text:p text:style-name="Text_20_body"><text:span text:style-name="Strong_20_Emphasis">Das Learning Resources Center (LRC) in der Bereichsbibliothek Medizin (BBM) ist ein Raum mit PC-Arbeitsplätzen und ergänzender Technik, damit Du Medien und Dokumente recherchieren, bearbeiten und ausgeben kannst. Dafür stehen zur Verfügung:</text:span></text:p>
      <text:list text:style-name="List_20_1" text:continue-numbering="false">
        <text:list-item>
          <text:p text:style-name="List_20_1_Content_First"> Über 100 moderne Windows Workstations</text:p>
        </text:list-item>
        <text:list-item>
          <text:p text:style-name="List_20_1_Content"> Hochgeschwindigkeits-Internetzugang</text:p>
        </text:list-item>
        <text:list-item>
          <text:p text:style-name="List_20_1_Content"> Zugriff auf den GUK-Onlinekatalog und die Datenbankangebote der SUB</text:p>
        </text:list-item>
        <text:list-item>
          <text:p text:style-name="List_20_1_Content"> umfangreiche <text:a xlink:type="simple" xlink:href="https://wiki.student.uni-goettingen.de/support/rechnerstandorte/software" text:style-name="Internet_20_link" text:visited-style-name="Visited_20_Internet_20_Link">Softwarepakete</text:a> (u.a. Microsoft Office, Adobe Creative Cloud, SPSS)</text:p>
        </text:list-item>
        <text:list-item>
          <text:p text:style-name="List_20_1_Content"> studIT-Helpdesk mit täglich bis zu 6 Stunden <text:a xlink:type="simple" xlink:href="http://wiki.student.uni-goettingen.de/support/studit_support/standorte#lrc_med_in_der_bereichsbibliothek_der_umg" text:style-name="Internet_20_link" text:visited-style-name="Visited_20_Internet_20_Link">Beratung</text:a></text:p>
        </text:list-item>
        <text:list-item>
          <text:p text:style-name="List_20_1_Content"> A4-Flachbettscanner</text:p>
        </text:list-item>
        <text:list-item>
          <text:p text:style-name="List_20_1_Content"> Multifunktionsgeräte zum Drucken und Kopiereren</text:p>
        </text:list-item>
        <text:list-item>
          <text:p text:style-name="List_20_1_Content"> ein Posterplotter für A0-Großformatdruck</text:p>
        </text:list-item>
        <text:list-item>
          <text:p text:style-name="List_20_1_Content"> Notebookarbeitsplätze (Wireless LAN verfügbar)</text:p>
        </text:list-item>
        <text:list-item>
          <text:p text:style-name="List_20_1_Content"> Gruppenlernplätze</text:p>
        </text:list-item>
        <text:list-item>
          <text:p text:style-name="List_20_1_Content_Last"> Einzellernplätze</text:p>
        </text:list-item>
      </text:list>
      <text:p text:style-name="Text_20_body"><draw:frame draw:style-name="mediaright" draw:name="0" text:anchor-type="paragraph" draw:z-index="0" svg:width="10.583333333333cm" svg:height="7.9375cm"><draw:image xlink:href="Pictures/657d5ef94656cf51f438f24f516616c7.png" xlink:type="simple" xlink:show="embed" xlink:actuate="onLoad"/></draw:frame></text:p>
      <text:h text:style-name="Heading_20_1" text:outline-level="1"><text:bookmark-start text:name="__RefHeading___faq_2"/><text:bookmark-start text:name="faq"/>FAQ<text:bookmark-end text:name="__RefHeading___faq_2"/><text:bookmark-end text:name="faq"/></text:h>
      <text:p text:style-name="Text_20_body">Hier ein paar häufig gestellte Fragen:</text:p>
      <text:h text:style-name="Heading_20_3" text:outline-level="3"><text:bookmark-start text:name="__RefHeading___wer_kann_das_lrc_med_nutzen_3"/><text:bookmark-start text:name="wer_kann_das_lrc_med_nutzen"/>Wer kann das LRC MED nutzen?<text:bookmark-end text:name="__RefHeading___wer_kann_das_lrc_med_nutzen_3"/><text:bookmark-end text:name="wer_kann_das_lrc_med_nutzen"/></text:h>
      <text:p text:style-name="Text_20_body">Die computerbasierten Arbeitsplätze des LRC stehen allen Studierenden offen. Die Nutzung des LRC MED (außer Drucken) ist natürlich kostenlos.</text:p>
      <text:h text:style-name="Heading_20_3" text:outline-level="3"><text:bookmark-start text:name="__RefHeading___wie_kann_ich_mich_an_den_rechnern_anmelden_4"/><text:bookmark-start text:name="wie_kann_ich_mich_an_den_rechnern_anmelden"/>Wie kann ich mich an den Rechnern anmelden?<text:bookmark-end text:name="__RefHeading___wie_kann_ich_mich_an_den_rechnern_anmelden_4"/><text:bookmark-end text:name="wie_kann_ich_mich_an_den_rechnern_anmelden"/></text:h>
      <text:p text:style-name="Text_20_body">Zur Benutzung benötigst Du einen <text:a xlink:type="simple" xlink:href="https://wiki.student.uni-goettingen.de/support/account/start" text:style-name="Internet_20_link" text:visited-style-name="Visited_20_Internet_20_Link">Account</text:a>. Studierende der Georg-August-Universität bekommen diesen zusammen mit dem <text:a xlink:type="simple" xlink:href="https://wiki.student.uni-goettingen.de/support/ausweis" text:style-name="Internet_20_link" text:visited-style-name="Visited_20_Internet_20_Link">Studienausweis</text:a> bei der Immatrikulation. Inhaber eines GWDG-Accounts können sich ebenfalls an den Rechnern anmelden. Privatnutzer der SUB können sich mit ihrem <text:a xlink:type="simple" xlink:href="http://www.sub.uni-goettingen.de/neu-hier/internetzugang/" text:style-name="Internet_20_link" text:visited-style-name="Visited_20_Internet_20_Link"> Kopier-&amp; Druckkonto</text:a> anmelden (Domäne UG-Student). Mit all diesen Accounts kann man auch das <text:a xlink:type="simple" xlink:href="https://wiki.student.uni-goettingen.de/support/wlan" text:style-name="Internet_20_link" text:visited-style-name="Visited_20_Internet_20_Link">WLAN (eduroam)</text:a> in der UMG nutzen.</text:p>
      <text:h text:style-name="Heading_20_3" text:outline-level="3"><text:bookmark-start text:name="__RefHeading___wo_bekomme_ich_hilfe_5"/><text:bookmark-start text:name="wo_bekomme_ich_hilfe"/>Wo bekomme ich Hilfe?<text:bookmark-end text:name="__RefHeading___wo_bekomme_ich_hilfe_5"/><text:bookmark-end text:name="wo_bekomme_ich_hilfe"/></text:h>
      <text:p text:style-name="Text_20_body">studIT ist der IT-Dienstleister für Studierende der Universität Göttingen. Die <text:a xlink:type="simple" xlink:href="https://wiki.student.uni-goettingen.de/support/studit_support/lrc_med" text:style-name="Internet_20_link" text:visited-style-name="Visited_20_Internet_20_Link">Beratung von studIT</text:a> ist am Beratungstresen für Dich da.</text:p>
      <text:h text:style-name="Heading_20_3" text:outline-level="3"><text:bookmark-start text:name="__RefHeading___wie_kann_ich_drucken_6"/><text:bookmark-start text:name="wie_kann_ich_drucken"/>Wie kann ich drucken?<text:bookmark-end text:name="__RefHeading___wie_kann_ich_drucken_6"/><text:bookmark-end text:name="wie_kann_ich_drucken"/></text:h>
      <text:p text:style-name="Text_20_body">Die <text:a xlink:type="simple" xlink:href="https://wiki.student.uni-goettingen.de/support/drucken" text:style-name="Internet_20_link" text:visited-style-name="Visited_20_Internet_20_Link">Drucker</text:a> des LRC sind automatisch mit den <text:a xlink:type="simple" xlink:href="https://wiki.student.uni-goettingen.de/support/drucken/drucker_verbinden" text:style-name="Internet_20_link" text:visited-style-name="Visited_20_Internet_20_Link">Rechnern verbunden</text:a>. Sie müssen nur die entsprechende <text:a xlink:type="simple" xlink:href="https://wiki.student.uni-goettingen.de/support/drucken/drucker" text:style-name="Internet_20_link" text:visited-style-name="Visited_20_Internet_20_Link">Druckwarteschlange</text:a> auswählen. Sobald sich Studierende an den
Rechnern anmelden, sehen sie ihr aktuelles <text:a xlink:type="simple" xlink:href="https://wiki.student.uni-goettingen.de/support/drucken/druckguthaben" text:style-name="Internet_20_link" text:visited-style-name="Visited_20_Internet_20_Link">Druckguthaben</text:a> auf dem Bildschirm.
Dieses Druckguthaben kann bei den Mitarbeitern der SUB aufgeladen werden. Druckguthaben der GWDG-Accounts
werden über die Institute abgerechnet.</text:p>
      <text:h text:style-name="Heading_20_3" text:outline-level="3"><text:bookmark-start text:name="__RefHeading___verfuegbare_software_7"/><text:bookmark-start text:name="verfuegbare_software"/>Verfügbare Software<text:bookmark-end text:name="__RefHeading___verfuegbare_software_7"/><text:bookmark-end text:name="verfuegbare_software"/></text:h>
      <text:p text:style-name="Text_20_body">Die Rechner des LRC MED sind Windows-PCs. Es ist folgende <text:a xlink:type="simple" xlink:href="https://wiki.student.uni-goettingen.de/support/rechnerstandorte/software" text:style-name="Internet_20_link" text:visited-style-name="Visited_20_Internet_20_Link">Standardsoftware</text:a> installiert.</text:p>
      <text:h text:style-name="Heading_20_3" text:outline-level="3"><text:bookmark-start text:name="__RefHeading___standortspezifische_software_8"/><text:bookmark-start text:name="standortspezifische_software"/>Standortspezifische Software<text:bookmark-end text:name="__RefHeading___standortspezifische_software_8"/><text:bookmark-end text:name="standortspezifische_software"/></text:h>
      <text:p text:style-name="Text_20_body"><text:span text:style-name="del">Auf einigen PCs (siehe Standortplan) ist eine professionelle (lizenzpflichtige) Software für Grafik- und Videobearbeitung installiert.
Auf den studIT-PCs des LRC MED kann die software SPSS verwendet werden.</text:span></text:p>
      <text:p text:style-name="Text_20_body"><text:span text:style-name="Strong_20_Emphasis">Update Stand 2021:</text:span><text:line-break/>
Die Adobe Creative Suite wurde durch die CorelDRAW Graphics Suite ersetzt und ist an allen Arbeitsplätzen verfügbar.<text:line-break/>
Die Statistikprogramme SAS, SPSS, Statistica und R sind an allen Arbeitsplätzen verfügbar.</text:p>
      <text:p text:style-name="Text_20_body"><draw:frame draw:style-name="media" draw:name="1" text:anchor-type="as-char" draw:z-index="1" svg:width="28.866041666667cm" style:rel-width="100%" svg:height="18.706041666667cm" style:rel-height="scale"><draw:image xlink:href="Pictures/90b477a9f1f3289799bab2f2cd72c066.png" xlink:type="simple" xlink:show="embed" xlink:actuate="onLoad"/></draw:frame></text:p>
      <text:p text:style-name="Text_20_body"><text:a xlink:type="simple" xlink:href="tag&amp;#62; &amp;#34;lrc med&amp;#34; lrc med universitätsmedizin" text:style-name="Internet_20_link" text:visited-style-name="Visited_20_Internet_20_Link">tag&gt; "lrc med" lrc med universitätsmedizi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3::53:26</meta:creation-date>
    <dc:creator>Generated</dc:creator>
    <dc:date>2026-08-17T13::53:26</dc:date>
    <dc:language>en-US</dc:language>
    <meta:editing-cycles>1</meta:editing-cycles>
    <meta:editing-duration>PT0S</meta:editing-duration>
    <dc:title>support:rechnerstandorte:lrcs:med</dc:title>
  </office:meta>
</office:document-meta>
</file>