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8f06fe178dde6d66c5fc66f7d2630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linuxrechner"/><text:bookmark-start text:name="__RefHeading___studit_rechnerauf_linux_basierende_diskless_stations_1"/><text:bookmark-start text:name="studit_rechnerauf_linux_basierende_diskless_stations"/>studIT Rechner: auf Linux basierende Diskless Stations<text:bookmark-end text:name="__RefHeading___studit_rechnerauf_linux_basierende_diskless_stations_1"/><text:bookmark-end text:name="studit_rechnerauf_linux_basierende_diskless_stations"/></text:h>
      <text:h text:style-name="Heading_20_2" text:outline-level="2"><text:bookmark-start text:name="__RefHeading___umstellung_der_studit_rechner_auf_neues_dino-system_2"/><text:bookmark-start text:name="umstellung_der_studit_rechner_auf_neues_dino-system"/>Umstellung der studIT Rechner auf neues DINO-System<text:bookmark-end text:name="__RefHeading___umstellung_der_studit_rechner_auf_neues_dino-system_2"/><text:bookmark-end text:name="umstellung_der_studit_rechner_auf_neues_dino-system"/></text:h>
      <text:p text:style-name="Text_20_body"><draw:frame draw:style-name="mediaright" draw:name="0" text:anchor-type="paragraph" draw:z-index="0" svg:width="5.2916666666667cm" style:rel-width="100%" svg:height="5.6140016920474cm" style:rel-height="scale"><draw:image xlink:href="Pictures/e8f06fe178dde6d66c5fc66f7d263084.jpg" xlink:type="simple" xlink:show="embed" xlink:actuate="onLoad"/></draw:frame>Im Zuge der Neubeschaffung von studIT-Rechnern und der Erweiterung unserer Standorte aktualisieren wir ab dem 26.5. auch unser Betriebsystem auf den <text:a xlink:type="simple" xlink:href="https://wiki.student.uni-goettingen.de/support/rechnerstandorte/standorte" text:style-name="Internet_20_link" text:visited-style-name="Visited_20_Internet_20_Link">Linux-Rechnern der studIT</text:a>. Für Studierende ändert sich im Prinzip nichts. Man meldet sich immer noch mit dem <text:a xlink:type="simple" xlink:href="https://wiki.student.uni-goettingen.de/support/account/start" text:style-name="Internet_20_link" text:visited-style-name="Visited_20_Internet_20_Link">Studierenden-Account</text:a> an und kann sämtliche Funktionen der Rechner nutzen. Wir haben nur an einigen Verbesserungen des Systems gearbeitet. So stehen euch nun beispielsweise <text:a xlink:type="simple" xlink:href="https://wiki.student.uni-goettingen.de/support/rechnerstandorte/software" text:style-name="Internet_20_link" text:visited-style-name="Visited_20_Internet_20_Link">mehr Programme zur Verfügung</text:a> und das System läuft stabiler.</text:p>
      <text:p text:style-name="Text_20_body">Wir nennen unser System liebevoll DINO, denn die Rechner sind so genannte Diskless Stations, und…aber das führt zu weit. Wir wünschen euch jedenfalls viel Spaß beim Benutzen der neuen Systeme. Bei Problemen sind wir natürlich euer Ansprechpartner unter der Hotline (0551) 39 12345 oder per Mail an info@studit.uni-goettingen.de .</text:p>
      <text:p text:style-name="Text_20_body">Vergesst in den Mails bitte nicht den Standort des PCs, Datum und Uhrzeit des Fehlers und am besten die Rechnernummer (laut Aufkleber) anzugeben. Diese Informationen helfen uns beim Beheben des Problems. Wir stehen natürlich auch gern <text:a xlink:type="simple" xlink:href="https://wiki.student.uni-goettingen.de/support/studit_support/standorte" text:style-name="Internet_20_link" text:visited-style-name="Visited_20_Internet_20_Link">an unseren Helpdesks</text:a> für euch bere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15::38:47</meta:creation-date>
    <dc:creator>Generated</dc:creator>
    <dc:date>2026-09-16T15::38:47</dc:date>
    <dc:language>en-US</dc:language>
    <meta:editing-cycles>1</meta:editing-cycles>
    <meta:editing-duration>PT0S</meta:editing-duration>
    <dc:title>support:rechnerstandorte:linuxrechner</dc:title>
  </office:meta>
</office:document-meta>
</file>