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87f2747b28c572e37f0d0544410422.png"/>
  <manifest:file-entry manifest:media-type="image/jpeg" manifest:full-path="Pictures/341f5f1d315ef20570bc7e984d21e6a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start"/><text:bookmark-start text:name="__RefHeading___lern-_und_studiengebaudesub_-_raume_und_schliessfacher_reservieren_und_nutzen_1"/><text:bookmark-start text:name="lern-_und_studiengebaudesub_-_raume_und_schliessfacher_reservieren_und_nutzen"/>Lern- und Studiengebäude / SUB - Räume und Schließfächer reservieren und nutzen<text:bookmark-end text:name="__RefHeading___lern-_und_studiengebaudesub_-_raume_und_schliessfacher_reservieren_und_nutzen_1"/><text:bookmark-end text:name="lern-_und_studiengebaudesub_-_raume_und_schliessfacher_reservieren_und_nutzen"/></text:h>
      <text:p text:style-name="Text_20_body"><text:a xlink:type="simple" xlink:href="#support:lsg:start" text:style-name="Local_20_link" text:visited-style-name="Visited_20_Local_20_Link">Array</text:a>
<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b dem 2.6.2020 ist das LSG wieder für euch geöffnet, allerdings nur für diejenigen unter euch, die nicht über einen ungestörten Lernraum verfügen, denen technische Infrastruktur fehlt oder die Kinder betreuen. Bitte stellt einen Antrag zur Härtefall-Nutzung auf der Homepage des LSG (<text:a xlink:type="simple" xlink:href="https://www.uni-goettingen.de/de/447835.html" text:style-name="Internet_20_link" text:visited-style-name="Visited_20_Internet_20_Link">https://www.uni-goettingen.de/de/447835.html</text:a>). 
Reguläre Reservierungen sind aktuell nicht möglich.</text:p></table:table-cell></table:table-row></table:table></draw:text-box></draw:frame></text:p>
      <text:p text:style-name="Text_20_body">Hier findest du Anleitungen und Hilfe zur Nutzung des Lern- und Studiengebäudes (LSG) der Universität Göttingen sowie der Reservierung von Lernräumen und Schließfächern in der SUB Zentralbibliothek. Alle Informationen zum Gebäude (Ausstattung, Raumpläne, Nutzungrichtlinie etc.) findest du auf der <text:a xlink:type="simple" xlink:href="http://www.uni-goettingen.de/de/447835.html" text:style-name="Internet_20_link" text:visited-style-name="Visited_20_Internet_20_Link">Homepage des LSG</text:a>.</text:p>
      <text:p text:style-name="Text_20_body"><draw:frame draw:style-name="PluginODTAutoStyle_Frame_5_text_frame" draw:name="Frame2" text:anchor-type="paragraph" svg:width="481.89pt" draw:z-index="0" svg:x="0cm" svg:y="0cm" svg:min-height="1cm"><draw:text-box><table:table table:style-name="Table"><table:table-column table:style-name="odt_auto_style_table_column_2_1"/><table:table-row><table:table-cell office:value-type="string" table:style-name="tablecell"/></table:table-row></table:table></draw:text-box></draw:frame></text:p>
      <text:p text:style-name="Text_20_body"><draw:a xlink:type="simple" xlink:href="https://wiki.student.uni-goettingen.de/support/feedback/start"><draw:frame draw:style-name="media" draw:name="0" text:anchor-type="as-char" draw:z-index="0" svg:width="1.5875cm" svg:height="1.5875cm"><draw:image xlink:href="Pictures/1087f2747b28c572e37f0d0544410422.png" xlink:type="simple" xlink:show="embed" xlink:actuate="onLoad"/></draw:frame></draw:a><text:line-break/>
<text:line-break/>
<text:span text:style-name="">Feedback</text:span></text:p>
      <text:p text:style-name="Text_20_body"><draw:frame draw:style-name="media" draw:name="1" text:anchor-type="as-char" draw:z-index="1" svg:width="21.166666666667cm" style:rel-width="100%" svg:height="9.4720833333333cm" style:rel-height="scale"><draw:image xlink:href="Pictures/341f5f1d315ef20570bc7e984d21e6a0.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19::41:26</meta:creation-date>
    <dc:creator>Generated</dc:creator>
    <dc:date>2026-08-26T19::41:26</dc:date>
    <dc:language>en-US</dc:language>
    <meta:editing-cycles>1</meta:editing-cycles>
    <meta:editing-duration>PT0S</meta:editing-duration>
    <dc:title>support:lsg:start</dc:title>
  </office:meta>
</office:document-meta>
</file>