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9768d6f02978a47e7434a349caf30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kurse:start"/><text:bookmark-start text:name="__RefHeading___zess-it_kurse_-_kompetenzen_zum_edv-gestuetzten_wissenschaftlichen_arbeiten_1"/><text:bookmark-start text:name="zess-it_kurse_-_kompetenzen_zum_edv-gestuetzten_wissenschaftlichen_arbeiten"/>ZESS-IT Kurse - Kompetenzen zum EDV-gestützten wissenschaftlichen Arbeiten<text:bookmark-end text:name="__RefHeading___zess-it_kurse_-_kompetenzen_zum_edv-gestuetzten_wissenschaftlichen_arbeiten_1"/><text:bookmark-end text:name="zess-it_kurse_-_kompetenzen_zum_edv-gestuetzten_wissenschaftlichen_arbeiten"/></text:h>
      <text:p text:style-name="Text_20_body"><text:span text:style-name="Strong_20_Emphasis">Computerkenntnisse sind für Studium und Beruf von großer Bedeutung. Die Zentrale Einrichtung für Sprachen und Schlüsselqualifikationen (ZESS) bietet für alle Studierenden der Universität Göttingen Computerkurse an. Es gibt sowohl semesterbegleitende Kurse als auch eine Auswahl an Blockveranstaltungen. Die Kurse sorgen für einen effizienteren Umgang mit dem PC und der Nachweis von Computerkenntnissen erhöht die Chancen auf dem Arbeitsmarkt. </text:span> Bei Fragen zu den Kursen kannst Du das ZESS-IT-Team unter <text:a xlink:type="simple" xlink:href="mailto:zess-it@zess.uni-goettingen.de" text:style-name="Internet_20_link" text:visited-style-name="Visited_20_Internet_20_Link">zess-it@zess.uni-goettingen.de</text:a> erreichen. </text:p>
      <text:h text:style-name="Heading_20_1" text:outline-level="1"><text:bookmark-start text:name="__RefHeading___angebote_der_zess-it_2"/><text:bookmark-start text:name="angebote_der_zess-it"/>Angebote der ZESS-IT<text:bookmark-end text:name="__RefHeading___angebote_der_zess-it_2"/><text:bookmark-end text:name="angebote_der_zess-it"/></text:h>
      <text:p text:style-name="Text_20_body">Die Computerkurse der studIT wurden zum Wintersemester 2013/14 komplett von der ZESS übernommen. Der neue Bereich heißt ZESS-IT (<text:a xlink:type="simple" xlink:href="http://www.uni-goettingen.de/de/de/444519.html" text:style-name="Internet_20_link" text:visited-style-name="Visited_20_Internet_20_Link">http://www.uni-goettingen.de/de/de/444519.html</text:a>) und bietet Kurse zu MS Word, MS Excel, MS PowerPoint, MS Access, Photoshop und HTML/CSS an (Stand 05/14).
Die aktuelle Kursübersicht inkl. ausführlicher Beschreibung der Inhalte findest Du im UniVZ (<text:a xlink:type="simple" xlink:href="https://univz.uni-goettingen.de" text:style-name="Internet_20_link" text:visited-style-name="Visited_20_Internet_20_Link">https://univz.uni-goettingen.de</text:a>) „Vorlesungsverzeichnis“ unter „Zentrale und gemeinsame Einrichtungen“.</text:p>
      <text:h text:style-name="Heading_20_2" text:outline-level="2"><text:bookmark-start text:name="__RefHeading___anmeldung_3"/><text:bookmark-start text:name="anmeldung"/>Anmeldung<text:bookmark-end text:name="__RefHeading___anmeldung_3"/><text:bookmark-end text:name="anmeldung"/></text:h>
      <text:p text:style-name="Text_20_body">Die ZESS-Kurse werden im Losverfahren vergeben. I.d.R. beginnt die Anmeldung zum Losverfahren zwei Wochen vor Vorlesungsbeginn für die semesterbegleitenden Kurse und für die Blockveranstaltungen während des Semesters. </text:p>
      <text:p text:style-name="Text_20_body">Die Anmeldung zum Losverfahren für die Blockkurse in der vorlesungsfreien Zeit ist i.d.R. am Anfang der vorlesungsfreien Zeit. 
Genaue Infos zum Anmeldeverfahren, auch für die anderen Kurse der ZESS, findest du auf den Seiten der ZESS (<text:a xlink:type="simple" xlink:href="http://www.uni-goettingen.de/de/423445.html" text:style-name="Internet_20_link" text:visited-style-name="Visited_20_Internet_20_Link">http://www.uni-goettingen.de/de/423445.html</text:a>).
Nach dem Anmeldezeitraum können freie und frei gewordene ZESS-Kursplätze hier (<text:a xlink:type="simple" xlink:href="https://pruefungsverwaltung.uni-goettingen.de/statistikportal#category?category=37jXGw8lmhK/g0OFot/hEnR1juFub/1V" text:style-name="Internet_20_link" text:visited-style-name="Visited_20_Internet_20_Link">https://pruefungsverwaltung.uni-goettingen.de/statistikportal#category?category=37jXGw8lmhK/g0OFot/hEnR1juFub/1V</text:a>) abgefragt werden. Du kannst den freien Platz direkt in FlexNow belegen.</text:p>
      <text:h text:style-name="Heading_20_2" text:outline-level="2"><text:bookmark-start text:name="__RefHeading___creditpoints_4"/><text:bookmark-start text:name="creditpoints"/>Creditpoints<text:bookmark-end text:name="__RefHeading___creditpoints_4"/><text:bookmark-end text:name="creditpoints"/></text:h>
      <text:p text:style-name="Text_20_body">Im Rahmen der Schlüsselqualifikation können die Kurse/Creditpoints ins Studium eingebracht werden. Näheres regelt deine Studienordnung. Wenn dir nicht klar ist, ob Du die Leistungen in Dein Studium einbringen kannst, kann Dir Dein zuständiges Prüfungsamt (<text:a xlink:type="simple" xlink:href="http://www.uni-goettingen.de/de/kontakt/46885.html" text:style-name="Internet_20_link" text:visited-style-name="Visited_20_Internet_20_Link">http://www.uni-goettingen.de/de/kontakt/46885.html</text:a> ) Auskunft geben.</text:p>
      <text:h text:style-name="Heading_20_2" text:outline-level="2"><text:bookmark-start text:name="__RefHeading___pruefung_5"/><text:bookmark-start text:name="pruefung"/>Prüfung<text:bookmark-end text:name="__RefHeading___pruefung_5"/><text:bookmark-end text:name="pruefung"/></text:h>
      <text:p text:style-name="Text_20_body">Um Creditpoints zu erhalten ist das Ablegen einer Prüfung notwendig. Die Art der Prüfung (Praktische Prüfung, Präsentation etc.) ist vom Kurs abhängig und in der Beschreibung des Kurses im UniVZ vermerkt. Die Prüfung ist unbenotet.</text:p>
      <text:h text:style-name="Heading_20_2" text:outline-level="2"><text:bookmark-start text:name="__RefHeading___wiederholungspruefung_6"/><text:bookmark-start text:name="wiederholungspruefung"/>Wiederholungsprüfung<text:bookmark-end text:name="__RefHeading___wiederholungspruefung_6"/><text:bookmark-end text:name="wiederholungspruefung"/></text:h>
      <text:p text:style-name="Text_20_body">Wenn die Prüfung nicht bestanden wurde, kann die Prüfung zweimal wiederholt werden.
Fernbleiben zur ersten Stunde
Wer unentschuldigt nicht zur ersten Stunde erscheint, verliert seinen Platz. Der Platz wird neu vergeben.</text:p>
      <text:h text:style-name="Heading_20_2" text:outline-level="2"><text:bookmark-start text:name="__RefHeading___skripte_7"/><text:bookmark-start text:name="skripte"/>Skripte<text:bookmark-end text:name="__RefHeading___skripte_7"/><text:bookmark-end text:name="skripte"/></text:h>
      <text:p text:style-name="Text_20_body">Zu vielen Kurse bieten wir sog. RRZN Skripte an, die ihr auch unabhängig von einem Kurs zu den Öffnungszeiten der Chipkartenstelle im Zentralen Hörsaalgebäude (ZHG) erwerben könnt. Voraussetzung ist, dass ihr Studierende der Georg-August-Universität seid.
Kontakt</text:p>
      <text:h text:style-name="Heading_20_2" text:outline-level="2"><text:bookmark-start text:name="__RefHeading___kontakt_8"/><text:bookmark-start text:name="kontakt"/>Kontakt<text:bookmark-end text:name="__RefHeading___kontakt_8"/><text:bookmark-end text:name="kontakt"/></text:h>
      <text:p text:style-name="Text_20_body">Bei Fragen zu den Kursen kannst Du das ZESS-IT-Team unter <text:a xlink:type="simple" xlink:href="mailto:kurse@stud.uni-goettingen.de" text:style-name="Internet_20_link" text:visited-style-name="Visited_20_Internet_20_Link">kurse@stud.uni-goettingen.de</text:a> erreichen. </text:p>
      <text:p text:style-name="Text_20_body"><draw:frame draw:style-name="media" draw:name="0" text:anchor-type="as-char" draw:z-index="0" svg:width="10.583333333333cm" svg:height="7.3554166666667cm"><draw:image xlink:href="Pictures/3a9768d6f02978a47e7434a349caf305.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0::16:07</meta:creation-date>
    <dc:creator>Generated</dc:creator>
    <dc:date>2026-09-10T20::16:07</dc:date>
    <dc:language>en-US</dc:language>
    <meta:editing-cycles>1</meta:editing-cycles>
    <meta:editing-duration>PT0S</meta:editing-duration>
    <dc:title>support:kurse:start</dc:title>
  </office:meta>
</office:document-meta>
</file>