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5317d1a6e9ec3109ff90d145ce629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nuetzliches"/><text:bookmark-start text:name="__RefHeading___nuetzliches_1"/><text:bookmark-start text:name="nuetzliches"/>Nützliches<text:bookmark-end text:name="__RefHeading___nuetzliches_1"/><text:bookmark-end text:name="nuetzliches"/></text:h>
      <text:p text:style-name="Text_20_body"><text:span text:style-name=""><text:span text:style-name="Strong_20_Emphasis">Aufklappbarer Baum, der zeigt in welchen Bereichen die Veranstaltung eingebracht werden kann:</text:span></text:span></text:p>
      <text:p text:style-name="Text_20_body"><draw:frame draw:style-name="media" draw:name="0" text:anchor-type="as-char" draw:z-index="0" svg:width="42.333333333333cm" style:rel-width="100%" svg:height="25.452916666667cm" style:rel-height="scale"><draw:image xlink:href="Pictures/665317d1a6e9ec3109ff90d145ce629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0::23:21</meta:creation-date>
    <dc:creator>Generated</dc:creator>
    <dc:date>2026-09-11T00::23:21</dc:date>
    <dc:language>en-US</dc:language>
    <meta:editing-cycles>1</meta:editing-cycles>
    <meta:editing-duration>PT0S</meta:editing-duration>
    <dc:title>support:exa:studierende:nuetzliches</dc:title>
  </office:meta>
</office:document-meta>
</file>