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f9f221488719d2e860a724acb015d7.png"/>
  <manifest:file-entry manifest:media-type="image/png" manifest:full-path="Pictures/2deb86c9c959b4d1375863ddbd564dc5.png"/>
  <manifest:file-entry manifest:media-type="image/png" manifest:full-path="Pictures/794a356c80399bfe7f30197407eca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thunderbird"/><text:bookmark-start text:name="__RefHeading___mozilla_thunderbird_als_mailclient_nutzen_1"/><text:bookmark-start text:name="mozilla_thunderbird_als_mailclient_nutzen"/>Mozilla Thunderbird als Mailclient nutzen<text:bookmark-end text:name="__RefHeading___mozilla_thunderbird_als_mailclient_nutzen_1"/><text:bookmark-end text:name="mozilla_thunderbird_als_mailclient_nutzen"/></text:h>
      <text:p text:style-name="Text_20_body">So richtest Du <text:a xlink:type="simple" xlink:href="https://www.thunderbird.net/de/" text:style-name="Internet_20_link" text:visited-style-name="Visited_20_Internet_20_Link">Mozilla Thunderbird</text:a> als Mail-Client ein:
E-Mails, die du auf dem Webserver <text:a xlink:type="simple" xlink:href="http://email.stud.uni-goettingen.de" text:style-name="Internet_20_link" text:visited-style-name="Visited_20_Internet_20_Link">http://email.stud.uni-goettingen.de</text:a> abrufst, können mit einem Mail-Programm abgerufen und verwaltet werden. Diese Anleitung widmet sich dem Programm Thunderbird vom Mozilla. Die Software ist kostenlos und frei (open source), einfach in der Verwendung und beispielsweise auf den Linux-Terminals von studIT installiert (Standort z.B. SUB Erdgeschoss). <text:line-break/>
In der folgenden Anleitung kannst du die Einrichtung von Mozilla Thunderbird(Version 128.8.0esr) sehen. Die Anleitung zeigt das Einrichten, wenn Du das Programm frisch installiert und noch niemals geöffnet hast, sowie weitergehende Einstellungs- und Einrichtungsmöglichkeiten.</text:p>
      <text:p text:style-name="Horizontal_20_Line"/>
      <text:h text:style-name="Heading_20_1" text:outline-level="1"><text:bookmark-start text:name="__RefHeading___erstmalige_einrichtung_2"/><text:bookmark-start text:name="erstmalige_einrichtung"/>Erstmalige Einrichtung<text:bookmark-end text:name="__RefHeading___erstmalige_einrichtung_2"/><text:bookmark-end text:name="erstmalige_einrichtung"/></text:h>
      <text:p text:style-name="Text_20_body">Wenn du Thunderbird das erste mal geöffnet hast, wird dich das Programm fragen, ob du einen neues Konto hinzufügen möchtest. Du drückst selbstverständlicherweise ja, da wir ja dein Studentisches E-Mail Postfach hinzufügen wollen. (Theoretisch kannst du auch noch weitere Postfächer wie dein privates GMX, Gmail, Web.de, I-Cloud, usw. Postfach hinzufügen und in Zukunft alle deine Emails in einem Programm verwalten. Weitere Infos unter „<text:span text:style-name="Strong_20_Emphasis">Andere Accounts hinzufügen</text:span>.</text:p>
      <text:p text:style-name="Text_20_body">Nun sollte sich dieses Fenster bzw. Tab öffnen: <text:line-break/>
<draw:frame draw:style-name="medialeft" draw:name="0" text:anchor-type="paragraph" draw:z-index="0" svg:width="26.458333333333cm" style:rel-width="100%" svg:height="14.955951096728cm" style:rel-height="scale"><draw:image xlink:href="Pictures/e8f9f221488719d2e860a724acb015d7.png" xlink:type="simple" xlink:show="embed" xlink:actuate="onLoad"/></draw:frame></text:p>
      <text:p text:style-name="Horizontal_20_Line"/>
      <text:p text:style-name="Text_20_body">Wir tragen jetzt hier zuerst bei <text:span text:style-name="Strong_20_Emphasis">Ihr vollständiger Name:</text:span><text:line-break/>
deinen <text:span text:style-name="Emphasis">persönlichen Namen</text:span>, also z.B.: <text:span text:style-name="Source_20_Text">Maxi Musterfrau</text:span> ein (damit kann später die Email automatisch unterschrieben werden und dem Empfänger korrekt angezeigt werden).</text:p>
      <text:p text:style-name="Text_20_body">Danach tragen wir bei <text:span text:style-name="Strong_20_Emphasis">E-Mail Adresse</text:span>:<text:line-break/>
deine <text:span text:style-name="Emphasis">E-Mail Adresse</text:span> die du hinzufügen möchtest, also z.B.: <text:span text:style-name="Source_20_Text">m.musterfrau@stud.uni-goettingen.de</text:span> ein.</text:p>
      <text:p text:style-name="Text_20_body">Nun musst du bei <text:span text:style-name="Strong_20_Emphasis">Passwort</text:span>:<text:line-break/>
dein persönliches Passwort zu diesem E-Mail Account eingeben (bei studentischen E-Mail Accounts, ist das immer auch euer E-Campus Passwort).</text:p>
      <text:p text:style-name="Horizontal_20_Line"/>
      <text:p text:style-name="Text_20_body">Das sollte jetzt so aussehen: <text:line-break/>
<draw:frame draw:style-name="medialeft" draw:name="1" text:anchor-type="paragraph" draw:z-index="1" svg:width="26.458333333333cm" style:rel-width="100%" svg:height="14.955951096728cm" style:rel-height="scale"><draw:image xlink:href="Pictures/2deb86c9c959b4d1375863ddbd564dc5.png" xlink:type="simple" xlink:show="embed" xlink:actuate="onLoad"/></draw:frame></text:p>
      <text:p text:style-name="Horizontal_20_Line"/>
      <text:p text:style-name="Text_20_body">Jetzt müssen wir noch ein paar kleine Individuelle Einstellungen treffen. Dafür klicken wir jetzt einmal auf <text:span text:style-name="Strong_20_Emphasis">„Manuell einrichten“</text:span>.<text:line-break/><text:line-break/></text:p>
      <text:p text:style-name="Text_20_body"><text:span text:style-name="Strong_20_Emphasis">WICHTIG!</text:span> Diese Einstellungen sind nur bei Studentischen Accounts wichtig und notwendig. Wenn ihr euer Gmail, GMX, usw. Postfach hinzufügt, bitte bei <text:span text:style-name="Strong_20_Emphasis">Andere Accounts hinzufügen</text:span> weiterlesen.<text:line-break/></text:p>
      <text:p text:style-name="Horizontal_20_Line"/>
      <text:p text:style-name="Text_20_body">Nun sollte sich diese Fenster öffnen: <text:line-break/></text:p>
      <text:p text:style-name="Text_20_body"><draw:frame draw:style-name="medialeft" draw:name="2" text:anchor-type="paragraph" draw:z-index="2" svg:width="12.303125cm" svg:height="24.156458333333cm"><draw:image xlink:href="Pictures/794a356c80399bfe7f30197407ecab6e.png" xlink:type="simple" xlink:show="embed" xlink:actuate="onLoad"/></draw:frame></text:p>
      <text:p text:style-name="Horizontal_20_Line"/>
      <text:p text:style-name="Text_20_body">Wir nehmen uns zuerst dem <text:span text:style-name="Strong_20_Emphasis">Posteingangs-Server</text:span> an. Dieser sorgt dafür, das bei euch alle Emails auch ankommen. Bitte wählt folgende Einstellungen aus:<text:line-break/><text:line-break/></text:p>
      <text:p text:style-name="Text_20_body"><text:span text:style-name="Strong_20_Emphasis">Protokoll:</text:span> <text:span text:style-name="Source_20_Text">IMAP</text:span><text:line-break/>
<text:span text:style-name="Strong_20_Emphasis">Hostname:</text:span> <text:span text:style-name="Source_20_Text">email.stud.uni-goettingen.de</text:span><text:line-break/>
<text:span text:style-name="Strong_20_Emphasis">Port:</text:span> <text:span text:style-name="Source_20_Text">993</text:span><text:line-break/>
<text:span text:style-name="Strong_20_Emphasis">Verbindungssicherheit:</text:span> <text:span text:style-name="Source_20_Text">SSL/TLS</text:span><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
Wenn ihr den nicht wisst, könnt ihr den leicht an der E-Mail Adresse ablesen. Ich hab ihn euch im Beispiel <text:span text:style-name="Strong_20_Emphasis">fett,<text:span text:style-name="Emphasis"> kursiv</text:span></text:span> markiert: <text:span text:style-name="Source_20_Text"><text:span text:style-name="Strong_20_Emphasis"><text:span text:style-name="Emphasis">m.musterfrau</text:span></text:span>@stud.uni-goettingen.de</text:span><text:line-break/><text:line-break/></text:p>
      <text:p text:style-name="Text_20_body">Jetzt noch schnell den <text:span text:style-name="Strong_20_Emphasis">Postausgangs-Server</text:span> <text:line-break/><text:line-break/>
<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Verbindungssicherheit:</text:span> <text:span text:style-name="Source_20_Text">STARTTLS</text:span> <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
Wenn ihr den nicht wisst, könnt ihr den leicht an der E-Mail Adresse ablesen. Ich hab ihn euch im Beispiel <text:span text:style-name="Strong_20_Emphasis">fett,<text:span text:style-name="Emphasis"> kursiv</text:span></text:span> markiert: <text:span text:style-name="Source_20_Text"><text:span text:style-name="Strong_20_Emphasis"><text:span text:style-name="Emphasis">m.musterfrau</text:span></text:span>@stud.uni-goettingen.de</text:span><text:line-break/><text:line-break/></text:p>
      <text:p text:style-name="Text_20_body">Wenn ihr jetzt auf <text:span text:style-name="Strong_20_Emphasis">fertig</text:span> drückt, solltet ihr euren E-Mail Account erfolgreich hinzugefügt haben.<text:line-break/>
Sollte ihr dennoch Probleme haben, scheut euch nicht bei uns an unseren Beratungsstandorten vorbeizukommen.</text:p>
      <text:p text:style-name="Horizontal_20_Line"/>
      <text:h text:style-name="Heading_20_1" text:outline-level="1"><text:bookmark-start text:name="__RefHeading___alle_wichtigen_daten_auf_einen_blick_3"/><text:bookmark-start text:name="alle_wichtigen_daten_auf_einen_blick"/>Alle wichtigen Daten auf einen Blick:<text:bookmark-end text:name="__RefHeading___alle_wichtigen_daten_auf_einen_blick_3"/><text:bookmark-end text:name="alle_wichtigen_daten_auf_einen_blick"/></text:h>
      <text:p text:style-name="Text_20_body"><text:span text:style-name="Strong_20_Emphasis">E-Mail Adresse:</text:span> <text:span text:style-name="Source_20_Text">account@stud.uni-goettingen.de</text:span><text:line-break/>
<text:span text:style-name="Strong_20_Emphasis">Passwort:</text:span> <text:span text:style-name="Source_20_Text">Studentisches Passwort bzw. E-Campus Passwort</text:span><text:line-break/></text:p>
      <text:p text:style-name="Text_20_body"><text:span text:style-name="Strong_20_Emphasis">Posteingangsserver:</text:span> <text:line-break/><text:line-break/>
<text:span text:style-name="Strong_20_Emphasis">Protokoll:</text:span> <text:span text:style-name="Source_20_Text">IMAP</text:span> <text:line-break/>
<text:span text:style-name="Strong_20_Emphasis">Hostname:</text:span> <text:span text:style-name="Source_20_Text">email.stud.uni-goettingen.de</text:span><text:line-break/>
<text:span text:style-name="Strong_20_Emphasis">Port:</text:span> <text:span text:style-name="Source_20_Text">993</text:span><text:line-break/>
<text:span text:style-name="Strong_20_Emphasis">Verbindungssicherheit:</text:span> <text:span text:style-name="Source_20_Text">SSL/TLS</text:span><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text:p>
      <text:p text:style-name="Text_20_body"><text:span text:style-name="Strong_20_Emphasis">Postausgangs-Server</text:span> <text:line-break/><text:line-break/>
<text:span text:style-name="Strong_20_Emphasis">Protokoll:</text:span> <text:span text:style-name="Source_20_Text">SMTP</text:span> <text:line-break/>
<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Verbindungssicherheit:</text:span> <text:span text:style-name="Source_20_Text">STARTTLS</text:span> <text:line-break/>
<text:span text:style-name="Strong_20_Emphasis">Authentifizierungsmethode:</text:span> <text:span text:style-name="Source_20_Text">Passwort, normal</text:span><text:line-break/>
<text:span text:style-name="Strong_20_Emphasis">Benutzername:</text:span> <text:span text:style-name="Source_20_Text">ug-student\BENUTZERNAME</text:span> ←– Hier müsst ihr jetzt statt <text:span text:style-name="Source_20_Text">BENUTZERNAME</text:span> euren Studentischen Namen eintragen.<text:line-break/>
Wenn ihr den nicht wisst, könnt ihr den leicht an der E-Mail Adresse ablesen. Ich hab ihn euch im Beispiel <text:span text:style-name="Strong_20_Emphasis">fett,<text:span text:style-name="Emphasis"> kursiv</text:span></text:span> markiert: <text:span text:style-name="Source_20_Text"><text:span text:style-name="Strong_20_Emphasis"><text:span text:style-name="Emphasis">m.musterfrau</text:span></text:span>@stud.uni-goettingen.de</text:span><text:line-break/><text:line-break/></text:p>
      <text:p text:style-name="Horizontal_20_Line"/>
      <text:h text:style-name="Heading_20_1" text:outline-level="1"><text:bookmark-start text:name="__RefHeading___andere_accounts_hinzufuegen_4"/><text:bookmark-start text:name="andere_accounts_hinzufuegen"/>Andere Accounts hinzufügen:<text:bookmark-end text:name="__RefHeading___andere_accounts_hinzufuegen_4"/><text:bookmark-end text:name="andere_accounts_hinzufuegen"/></text:h>
      <text:p text:style-name="Text_20_body">Grundsätzlich ist es nach der obrigen Anleitung genauso möglich auch andere Accounts hinzuzufügen, wie beispielsweise die von eurem Gmail, GMX, Icloud usw. Anbieterspezifische Einstellungen, die ich unter <text:span text:style-name="Emphasis"><text:span text:style-name="Strong_20_Emphasis">Manuell einrichten</text:span></text:span> abgehandelt habe müssen ggf. ergoogelt werden. Dafür lohnt es sich an die Suchanfrage beispielsweise <text:span text:style-name="Source_20_Text">„IMAP Config“</text:span> oder <text:span text:style-name="Source_20_Text">„Mail server settings“</text:span> oder ähnliches anzuhängen. Hier exemplarischerweise die Konfiguration für Google Konten: <text:a xlink:type="simple" xlink:href="https://support.google.com/mail/answer/78892?hl=de#zippy=%2Cthunderbird" text:style-name="Internet_20_link" text:visited-style-name="Visited_20_Internet_20_Link">LINK</text:a></text:p>
      <text:p text:style-name="Horizontal_20_Line"/>
      <text:h text:style-name="Heading_20_1" text:outline-level="1"><text:bookmark-start text:name="__RefHeading___video_der_einrichtung_veraltet_5"/><text:bookmark-start text:name="video_der_einrichtung_veraltet"/>Video der Einrichtung (veraltet):<text:bookmark-end text:name="__RefHeading___video_der_einrichtung_veraltet_5"/><text:bookmark-end text:name="video_der_einrichtung_veraltet"/></text:h>
      <text:p text:style-name="Text_20_body">Beim Einrichten eines neuen Kontos sollten die richtigen Serverdaten automatisch eingestellt werden (siehe Video) <text:line-break/>
<text:a xlink:type="simple" xlink:href="https://wiki.student.uni-goettingen.de/support/email/thunderbird_2015.mp4" text:style-name="Internet_20_link" text:visited-style-name="Visited_20_Internet_20_Link">thunderbird_2015.mp4</text:a></text:p>
      <text:p text:style-name="Text_20_body"><text:a xlink:type="simple" xlink:href="tag&amp;#62;mail thunderbird einrichten mozilla client mailprogramm" text:style-name="Internet_20_link" text:visited-style-name="Visited_20_Internet_20_Link">tag&gt;mail thunderbird einrichten mozilla client mail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0::29:25</meta:creation-date>
    <dc:creator>Generated</dc:creator>
    <dc:date>2026-08-17T00::29:25</dc:date>
    <dc:language>en-US</dc:language>
    <meta:editing-cycles>1</meta:editing-cycles>
    <meta:editing-duration>PT0S</meta:editing-duration>
    <dc:title>support:email:thunderbird</dc:title>
  </office:meta>
</office:document-meta>
</file>