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19bb5de7a7c02a75d4cfcdc481cb11.png"/>
  <manifest:file-entry manifest:media-type="image/png" manifest:full-path="Pictures/400faa13a8abced2faf1d220ea11768f.png"/>
  <manifest:file-entry manifest:media-type="image/png" manifest:full-path="Pictures/27997e99dd89685c3e25dc50bfd2da97.png"/>
  <manifest:file-entry manifest:media-type="image/png" manifest:full-path="Pictures/f41d712917bcfdde65e171196054fcee.png"/>
  <manifest:file-entry manifest:media-type="image/png" manifest:full-path="Pictures/027d5e19cca17bfc95c74bf9ab2b6efb.png"/>
  <manifest:file-entry manifest:media-type="image/png" manifest:full-path="Pictures/3b39098f9f13ca1ad6085c9172014362.png"/>
  <manifest:file-entry manifest:media-type="image/png" manifest:full-path="Pictures/cbf698b2003aa7ccedf0e3cc95c81f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apple_mail"/><text:bookmark-start text:name="__RefHeading___apple_mail_1"/><text:bookmark-start text:name="apple_mail"/>Apple Mail<text:bookmark-end text:name="__RefHeading___apple_mail_1"/><text:bookmark-end text:name="apple_mail"/></text:h>
      <text:p text:style-name="Text_20_body">In Apple Mail funktioniert das Postfach am zuverlässigsten, wenn ihr es als Exchange-Postfach einrichtet! Hier die wichtigsten Daten zum E-Mail-Postfach:</text:p>
      <text:p text:style-name="Text_20_body"><text:span text:style-name="Strong_20_Emphasis">E-Mail Adresse:</text:span> accountname@stud.uni-goettingen.de<text:line-break/>
<text:span text:style-name="Strong_20_Emphasis">Benutzername:</text:span> ug-student\accountname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r Backslash \ kann unter macOS über die Tastenkombination SHIFT + ALT + 7 erzeugt werden.</text:p></table:table-cell></table:table-row></table:table></draw:text-box></draw:frame></text:p>
      <text:p text:style-name="Horizontal_20_Line"/>
      <text:h text:style-name="Heading_20_2" text:outline-level="2"><text:bookmark-start text:name="__RefHeading___konfiguration_als_exchange_konto_2"/><text:bookmark-start text:name="konfiguration_als_exchange_konto"/>Konfiguration als Exchange Konto<text:bookmark-end text:name="__RefHeading___konfiguration_als_exchange_konto_2"/><text:bookmark-end text:name="konfiguration_als_exchange_konto"/></text:h>
      <text:p text:style-name="Text_20_body"><text:span text:style-name="Plugin_Wrap_Span_Emphasised">Diese Anleitung ist unter macOS 10.14.6 erstellt worden. Klickpfade und Menüs können in früheren macOS-Versionen abweichen.</text:span></text:p>
      <text:p text:style-name="Text_20_body">1. Öffne die Systemeinstellungen und klicke auf das <text:span text:style-name="Strong_20_Emphasis">Internet-Accounts</text:span> Element.
<draw:frame draw:style-name="mediacenter" draw:name="0" text:anchor-type="paragraph" draw:z-index="0" svg:width="13.229166666667cm" svg:height="8.4375cm"><draw:image xlink:href="Pictures/9f19bb5de7a7c02a75d4cfcdc481cb11.png" xlink:type="simple" xlink:show="embed" xlink:actuate="onLoad"/></draw:frame></text:p>
      <text:p text:style-name="Text_20_body">2. Wähle in der Anbieterauswahl Exchange aus, trage deinen Namen sowie deine E-Mail-Adresse ein und klicke auf <text:span text:style-name="Emphasis">Anmelden</text:span>. Klicke anschließend auf <text:span text:style-name="Emphasis">Manuell konfigurieren</text:span>.</text:p>
      <text:p text:style-name="Text_20_body"><draw:frame draw:style-name="medialeft" draw:name="1" text:anchor-type="paragraph" draw:z-index="1" svg:width="15.875cm" svg:height="10.125cm"><draw:image xlink:href="Pictures/400faa13a8abced2faf1d220ea11768f.png" xlink:type="simple" xlink:show="embed" xlink:actuate="onLoad"/></draw:frame>
<draw:frame draw:style-name="media" draw:name="2" text:anchor-type="as-char" draw:z-index="2" svg:width="15.875cm" svg:height="10.125cm"><draw:image xlink:href="Pictures/27997e99dd89685c3e25dc50bfd2da97.png" xlink:type="simple" xlink:show="embed" xlink:actuate="onLoad"/></draw:frame>
<text:line-break/></text:p>
      <text:p text:style-name="Text_20_body">3. Trage nun dein Passwort ein und klicke auf <text:span text:style-name="Emphasis">Anmelden</text:span>. Die Anmeldung schlägt fehl und ein Feld zum Eintragen des Benutzernamens erscheint. Trage hier bitte den Benutzernamen in der Form <text:span text:style-name="Strong_20_Emphasis">ug-student\account</text:span> ein und klicke erneut auf <text:span text:style-name="Emphasis">Anmelden</text:span>. </text:p>
      <text:p text:style-name="Text_20_body"><draw:frame draw:style-name="medialeft" draw:name="3" text:anchor-type="paragraph" draw:z-index="3" svg:width="15.875cm" svg:height="10.125cm"><draw:image xlink:href="Pictures/f41d712917bcfdde65e171196054fcee.png" xlink:type="simple" xlink:show="embed" xlink:actuate="onLoad"/></draw:frame>
<draw:frame draw:style-name="media" draw:name="4" text:anchor-type="as-char" draw:z-index="4" svg:width="15.875cm" svg:height="10.125cm"><draw:image xlink:href="Pictures/027d5e19cca17bfc95c74bf9ab2b6efb.png" xlink:type="simple" xlink:show="embed" xlink:actuate="onLoad"/></draw:frame></text:p>
      <text:p text:style-name="Text_20_body">4. Nun kannst du auswählen, welche Funktionen des Exchange-Kontos du auf deinem Mac nutzen möchtest. Benutzt du die Kalenderfunktion tauchen die Termine anschließend in der Kalenderanwendung auf.
<draw:frame draw:style-name="mediacenter" draw:name="5" text:anchor-type="paragraph" draw:z-index="5" svg:width="15.875cm" svg:height="10.125cm"><draw:image xlink:href="Pictures/3b39098f9f13ca1ad6085c9172014362.png" xlink:type="simple" xlink:show="embed" xlink:actuate="onLoad"/></draw:frame></text:p>
      <text:p text:style-name="Text_20_body">5. Abschließend kannst du noch eine Beschreibung des Accounts setzen. Dafür wählst du in der Accountübersicht das Exchange-Konto aus und klickst auf <text:span text:style-name="Emphasis">Details …</text:span>. 
<draw:frame draw:style-name="mediacenter" draw:name="6" text:anchor-type="paragraph" draw:z-index="6" svg:width="15.875cm" svg:height="10.125cm"><draw:image xlink:href="Pictures/cbf698b2003aa7ccedf0e3cc95c81ff2.png" xlink:type="simple" xlink:show="embed" xlink:actuate="onLoad"/></draw:frame></text:p>
      <text:h text:style-name="Heading_20_2" text:outline-level="2"><text:bookmark-start text:name="__RefHeading___die_anleitung_zum_einrichten_von_apple_mail_3"/><text:bookmark-start text:name="die_anleitung_zum_einrichten_von_apple_mail"/>Die Anleitung zum Einrichten von Apple Mail:<text:bookmark-end text:name="__RefHeading___die_anleitung_zum_einrichten_von_apple_mail_3"/><text:bookmark-end text:name="die_anleitung_zum_einrichten_von_apple_mail"/></text:h>
      <text:p text:style-name="Text_20_body"><text:a xlink:type="simple" xlink:href="flowplayer&amp;#62;:support:email:apple_mail.mp4 700,400" text:style-name="Internet_20_link" text:visited-style-name="Visited_20_Internet_20_Link">flowplayer&gt;:support:email:apple_mail.mp4 700,4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09::23:44</meta:creation-date>
    <dc:creator>Generated</dc:creator>
    <dc:date>2026-09-08T09::23:44</dc:date>
    <dc:language>en-US</dc:language>
    <meta:editing-cycles>1</meta:editing-cycles>
    <meta:editing-duration>PT0S</meta:editing-duration>
    <dc:title>support:email:apple_mail</dc:title>
  </office:meta>
</office:document-meta>
</file>