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66603588b10c6f11859876e7eef4b9.png"/>
  <manifest:file-entry manifest:media-type="image/png" manifest:full-path="Pictures/f8ed711c9616a2659eaed5c982e9bd56.png"/>
  <manifest:file-entry manifest:media-type="image/png" manifest:full-path="Pictures/a9310edbfdcde24ababf2dc876302342.png"/>
  <manifest:file-entry manifest:media-type="image/png" manifest:full-path="Pictures/161e09076d6ff9f9f7b6a28174634b18.png"/>
  <manifest:file-entry manifest:media-type="image/png" manifest:full-path="Pictures/269895a936931445cfca6e5faf3e1106.png"/>
  <manifest:file-entry manifest:media-type="image/png" manifest:full-path="Pictures/aae1d6b7294864f00b96795609abe5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android_mail"/><text:bookmark-start text:name="__RefHeading___android_mail_1"/><text:bookmark-start text:name="android_mail"/>Android Mail<text:bookmark-end text:name="__RefHeading___android_mail_1"/><text:bookmark-end text:name="android_mail"/></text:h>
      <text:h text:style-name="Heading_20_1" text:outline-level="1"><text:bookmark-start text:name="__RefHeading___uebersicht_2"/><text:bookmark-start text:name="uebersicht"/>Übersicht<text:bookmark-end text:name="__RefHeading___uebersicht_2"/><text:bookmark-end text:name="uebersicht"/></text:h>
      <text:h text:style-name="Heading_20_2" text:outline-level="2"><text:bookmark-start text:name="__RefHeading___posteingangsserver_3"/><text:bookmark-start text:name="posteingangsserver"/>Posteingangsserver<text:bookmark-end text:name="__RefHeading___posteingangsserver_3"/><text:bookmark-end text:name="posteingangsserver"/></text:h>
      <text:p text:style-name="Text_20_body"><text:span text:style-name="Strong_20_Emphasis">Benutzername</text:span>: ug-student\accountname (z.B. ug-student\m.musterfrau)<text:line-break/>
<text:span text:style-name="Strong_20_Emphasis">IMAP Server</text:span>: email.gwdg.de oder email.stud.uni-goettingen.de<text:line-break/>
<text:span text:style-name="Strong_20_Emphasis">Port</text:span>: 993<text:line-break/>
<text:span text:style-name="Strong_20_Emphasis">Sicherheitstyp</text:span>: SSL/TLS<text:line-break/></text:p>
      <text:h text:style-name="Heading_20_2" text:outline-level="2"><text:bookmark-start text:name="__RefHeading___postausgangsserver_4"/><text:bookmark-start text:name="postausgangsserver"/>Postausgangsserver<text:bookmark-end text:name="__RefHeading___postausgangsserver_4"/><text:bookmark-end text:name="postausgangsserver"/></text:h>
      <text:p text:style-name="Text_20_body"><text:span text:style-name="Strong_20_Emphasis">Benutzername</text:span>: ug-student\accountname (z.B. ug-student\m.musterfrau)<text:line-break/>
<text:span text:style-name="Strong_20_Emphasis">IMAP Server</text:span>: email.gwdg.de<text:line-break/>
<text:span text:style-name="Strong_20_Emphasis">Port</text:span>: 587<text:line-break/>
<text:span text:style-name="Strong_20_Emphasis">Sicherheitstyp</text:span>: STARTTLS<text:line-break/>
<text:span text:style-name="Strong_20_Emphasis">Anmeldung erforderlich</text:span><text:line-break/></text:p>
      <text:h text:style-name="Heading_20_1" text:outline-level="1"><text:bookmark-start text:name="__RefHeading___anleitung_5"/><text:bookmark-start text:name="anleitung"/>Anleitung<text:bookmark-end text:name="__RefHeading___anleitung_5"/><text:bookmark-end text:name="anleitung"/></text:h>
      <text:p text:style-name="Text_20_body">Ein neues Konto unter Einstellungen hinzufügen:<text:line-break/>
<draw:frame draw:style-name="media" draw:name="0" text:anchor-type="as-char" draw:z-index="0" svg:width="7.9375cm" style:rel-width="100%" svg:height="14.111111111111cm" style:rel-height="scale"><draw:image xlink:href="Pictures/1466603588b10c6f11859876e7eef4b9.png" xlink:type="simple" xlink:show="embed" xlink:actuate="onLoad"/></draw:frame> <text:line-break/></text:p>
      <text:p text:style-name="Text_20_body"><text:line-break/>Kontotyp E-Mail wählen:<text:line-break/>
<draw:frame draw:style-name="media" draw:name="1" text:anchor-type="as-char" draw:z-index="1" svg:width="7.9375cm" style:rel-width="100%" svg:height="14.111111111111cm" style:rel-height="scale"><draw:image xlink:href="Pictures/f8ed711c9616a2659eaed5c982e9bd56.png" xlink:type="simple" xlink:show="embed" xlink:actuate="onLoad"/></draw:frame> <text:line-break/></text:p>
      <text:p text:style-name="Text_20_body"><text:line-break/>Die eigene eMailadresse und Passwort eingeben und Manuell einrichten klicken:<text:line-break/>
<draw:frame draw:style-name="media" draw:name="2" text:anchor-type="as-char" draw:z-index="2" svg:width="7.9375cm" style:rel-width="100%" svg:height="14.111111111111cm" style:rel-height="scale"><draw:image xlink:href="Pictures/a9310edbfdcde24ababf2dc876302342.png" xlink:type="simple" xlink:show="embed" xlink:actuate="onLoad"/></draw:frame> <text:line-break/></text:p>
      <text:p text:style-name="Text_20_body"><text:line-break/>Kontotyp IMAP auswählen:<text:line-break/>
<draw:frame draw:style-name="media" draw:name="3" text:anchor-type="as-char" draw:z-index="3" svg:width="7.9375cm" style:rel-width="100%" svg:height="14.111111111111cm" style:rel-height="scale"><draw:image xlink:href="Pictures/161e09076d6ff9f9f7b6a28174634b18.png" xlink:type="simple" xlink:show="embed" xlink:actuate="onLoad"/></draw:frame> <text:line-break/></text:p>
      <text:p text:style-name="Text_20_body"><text:line-break/>Folgende IMAP Servereinstellungen verwenden:<text:line-break/>(Benutzernamen den eigenen eintragen mit ug-student\ davor)<text:line-break/>
<draw:frame draw:style-name="media" draw:name="4" text:anchor-type="as-char" draw:z-index="4" svg:width="7.9375cm" style:rel-width="100%" svg:height="14.111111111111cm" style:rel-height="scale"><draw:image xlink:href="Pictures/269895a936931445cfca6e5faf3e1106.png" xlink:type="simple" xlink:show="embed" xlink:actuate="onLoad"/></draw:frame> <text:line-break/></text:p>
      <text:p text:style-name="Text_20_body">Folgende SMTP Servereinstellungen verwenden:<text:line-break/>(Benutzernamen den eigenen eintragen mit ug-student\ davor)<text:line-break/>ACHTUNG: Der Port muss auf 587 eingestellt werden, nicht wie im Bild 25.<text:line-break/>
<draw:frame draw:style-name="media" draw:name="5" text:anchor-type="as-char" draw:z-index="5" svg:width="7.9375cm" style:rel-width="100%" svg:height="14.111111111111cm" style:rel-height="scale"><draw:image xlink:href="Pictures/aae1d6b7294864f00b96795609abe58d.png" xlink:type="simple" xlink:show="embed" xlink:actuate="onLoad"/></draw:frame> <text:line-break/></text:p>
      <text:p text:style-name="Text_20_body">Fertig.
Unter der Appliste einfach dann das Emailprogramm auswählen und du kannst Emails über dein Studentisches Postfach versenden und empfang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ider funktioniert die studentische E-Mail-Adresse nicht mit der mobilen Outlook-App für Android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2::13:35</meta:creation-date>
    <dc:creator>Generated</dc:creator>
    <dc:date>2026-08-24T22::13:35</dc:date>
    <dc:language>en-US</dc:language>
    <meta:editing-cycles>1</meta:editing-cycles>
    <meta:editing-duration>PT0S</meta:editing-duration>
    <dc:title>support:email:android_mail</dc:title>
  </office:meta>
</office:document-meta>
</file>