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fb0531f2d2ea6a5bce76e3a00c07a2a.png"/>
  <manifest:file-entry manifest:media-type="image/png" manifest:full-path="Pictures/a1bf86d85914e1bda000e899f76f5d7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mail:addressbuch_export_import"/><text:bookmark-start text:name="__RefHeading___addressbuch_export_import_1"/><text:bookmark-start text:name="addressbuch_export_import"/>Addressbuch Export &amp; Import<text:bookmark-end text:name="__RefHeading___addressbuch_export_import_1"/><text:bookmark-end text:name="addressbuch_export_import"/></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Bitte beachtet, dass der direkte Zugang zu eCampusmail zum <text:span text:style-name="Strong_20_Emphasis">01.06.2026 komplett abgeschaltet</text:span> wird. Danach können die Mails der Uni nur noch über die <text:a xlink:type="simple" xlink:href="https://email.stud.uni-goettingen.de/" text:style-name="Internet_20_link" text:visited-style-name="Visited_20_Internet_20_Link">Outlook Web App</text:a> aufgerufen werden.<text:line-break/></text:p></table:table-cell></table:table-row></table:table></draw:text-box></draw:frame></text:p>
      <text:p text:style-name="Text_20_body">Um deine Kontakte aus der alten <text:a xlink:type="simple" xlink:href="http://ecampusmail.uni-goettingen.de" text:style-name="Internet_20_link" text:visited-style-name="Visited_20_Internet_20_Link">eCampusmail</text:a> zu exportieren und sie zu deinen Kontakten auf dem Smartphone hinzuzufügen, musst du nur dieser Anleitung folgen.</text:p>
      <text:p text:style-name="Text_20_body">Die Kontakte können in der alten eCampusmail-Webansicht einfach runtergeladen werden. Dafür geht man nach dem Login auf den rechten Seite auf den Reiter 'Kontakte'. Dort kann man indem man auf den Button 'Exportieren' klickt, die Kontakte vcf-Datei runterladen.</text:p>
      <text:p text:style-name="Text_20_body"><draw:frame draw:style-name="media" draw:name="0" text:anchor-type="as-char" draw:z-index="0" svg:width="50.8cm" style:rel-width="100%" svg:height="30.48cm" style:rel-height="scale"><draw:image xlink:href="Pictures/9fb0531f2d2ea6a5bce76e3a00c07a2a.png" xlink:type="simple" xlink:show="embed" xlink:actuate="onLoad"/></draw:frame></text:p>
      <text:p text:style-name="Text_20_body">Die vcf-Datei landet dann normalerweise im Donwloads-Ordner. Die Datei kann je nach Einstellungen Kontakte.vcf, aber auch contacts.vcf heißen.</text:p>
      <text:p text:style-name="Text_20_body"><draw:frame draw:style-name="media" draw:name="1" text:anchor-type="as-char" draw:z-index="1" svg:width="36.962291666667cm" style:rel-width="100%" svg:height="26.749375cm" style:rel-height="scale"><draw:image xlink:href="Pictures/a1bf86d85914e1bda000e899f76f5d7b.png" xlink:type="simple" xlink:show="embed" xlink:actuate="onLoad"/></draw:frame></text:p>
      <text:p text:style-name="Text_20_body">Von hier müsst ihr die vcf-Datei auf euer Smartphone bekommen. Ihr könnt sie euch z.B. per Mail oder Messenger schicken.</text:p>
      <text:h text:style-name="Heading_20_2" text:outline-level="2"><text:bookmark-start text:name="__RefHeading___android_2"/><text:bookmark-start text:name="android"/>Android<text:bookmark-end text:name="__RefHeading___android_2"/><text:bookmark-end text:name="android"/></text:h>
      <text:p text:style-name="Text_20_body">Wenn ihr die vcf-Datei dann auf eurem Android-Handy z.B. in der 'Eigene-Dateien'-App habt, dann müsst ihr die Datei nur doppelklicken und im nächsten Schirtt auf 'Importieren' klick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03::56:44</meta:creation-date>
    <dc:creator>Generated</dc:creator>
    <dc:date>2026-08-24T03::56:44</dc:date>
    <dc:language>en-US</dc:language>
    <meta:editing-cycles>1</meta:editing-cycles>
    <meta:editing-duration>PT0S</meta:editing-duration>
    <dc:title>support:email:addressbuch_export_import</dc:title>
  </office:meta>
</office:document-meta>
</file>