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ad72794bb5475bf4d80ed3809fcb08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campus:start"/><text:bookmark-start text:name="__RefHeading___alles_zum_ecampus_1"/><text:bookmark-start text:name="alles_zum_ecampus"/>Alles zum eCampus<text:bookmark-end text:name="__RefHeading___alles_zum_ecampus_1"/><text:bookmark-end text:name="alles_zum_ecampus"/></text:h>
      <text:p text:style-name="Text_20_body">Auf diesen Seiten findest du alle Informationen zum eCampus Portal der Universität Göttingen. </text:p>
      <text:p text:style-name="Text_20_body">Der Login in den eCampus ist mit deinem <text:a xlink:type="simple" xlink:href="https://wiki.student.uni-goettingen.de/support/account/start" text:style-name="Internet_20_link" text:visited-style-name="Visited_20_Internet_20_Link">Studierendenaccount</text:a> möglich. Diesen bekommst du zusammen mit deinem <text:a xlink:type="simple" xlink:href="https://wiki.student.uni-goettingen.de/support/ausweis" text:style-name="Internet_20_link" text:visited-style-name="Visited_20_Internet_20_Link">Studienausweis</text:a>. Bei Fragen und Problemen mit eCampus lies dir bitte die Anleitungen durch oder wende dich an den <text:a xlink:type="simple" xlink:href="https://wiki.student.uni-goettingen.de/support/studit_support/kontakt" text:style-name="Internet_20_link" text:visited-style-name="Visited_20_Internet_20_Link">studIT Support</text:a>. eCampus ist das zentrale Portal für Studierende, um dein <text:a xlink:type="simple" xlink:href="https://wiki.student.uni-goettingen.de/support/email/start" text:style-name="Internet_20_link" text:visited-style-name="Visited_20_Internet_20_Link">studentisches E-Mail Postfach</text:a> zu checken, dich in Veranstaltungen in <text:a xlink:type="simple" xlink:href="https://wiki.student.uni-goettingen.de/support/ecampus/studip" text:style-name="Internet_20_link" text:visited-style-name="Visited_20_Internet_20_Link">Stud.IP</text:a> oder Flexnow einzutragen, deinen <text:a xlink:type="simple" xlink:href="https://wiki.student.uni-goettingen.de/support/ecampus/kalender" text:style-name="Internet_20_link" text:visited-style-name="Visited_20_Internet_20_Link">Kalender</text:a> zu verwalten oder die <text:a xlink:type="simple" xlink:href="https://wiki.student.uni-goettingen.de/support/account/sb_funktionen" text:style-name="Internet_20_link" text:visited-style-name="Visited_20_Internet_20_Link">Selbstbedienungsfunktionen</text:a> der Studienzentrale zu benutzen.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
<draw:frame draw:style-name="media" draw:name="0" text:anchor-type="as-char" draw:z-index="0" svg:width="14.975416666667cm" svg:height="21.166666666667cm"><draw:image xlink:href="Pictures/6ad72794bb5475bf4d80ed3809fcb08a.jpg" xlink:type="simple" xlink:show="embed" xlink:actuate="onLoad"/></draw:frame>
<text:line-break/>
<text:line-break/></text:p>
      <text:p text:style-name="Text_20_body"><text:a xlink:type="simple" xlink:href="#support:ecampus:start" text:style-name="Local_20_link" text:visited-style-name="Visited_20_Local_20_Link">Array</text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20::57:40</meta:creation-date>
    <dc:creator>Generated</dc:creator>
    <dc:date>2026-08-26T20::57:40</dc:date>
    <dc:language>en-US</dc:language>
    <meta:editing-cycles>1</meta:editing-cycles>
    <meta:editing-duration>PT0S</meta:editing-duration>
    <dc:title>support:ecampus:start</dc:title>
  </office:meta>
</office:document-meta>
</file>