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kalender"/><text:bookmark-start text:name="__RefHeading___kalenderfunktion_im_ecampus_1"/><text:bookmark-start text:name="kalenderfunktion_im_ecampus"/>Kalenderfunktion im eCampus<text:bookmark-end text:name="__RefHeading___kalenderfunktion_im_ecampus_1"/><text:bookmark-end text:name="kalenderfunktion_im_ecampus"/></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2"/><text:bookmark-start text:name="woher_kommen_die_termine"/>Woher kommen die Termine?<text:bookmark-end text:name="__RefHeading___woher_kommen_die_termine_2"/><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text:bookmark-start text:name="in_stud.ip_veranstaltungen_eintragen"/>In Stud.IP Veranstaltungen eintragen<text:bookmark-end text:name="__RefHeading___in_stud.ip_veranstaltungen_eintragen_3"/><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4"/><text:bookmark-start text:name="in_stud.ip_gesperrte_veranstaltungen_fuer_den_kalender_vormerken"/>In Stud.IP gesperrte Veranstaltungen für den Kalender vormerken<text:bookmark-end text:name="__RefHeading___in_stud.ip_gesperrte_veranstaltungen_fuer_den_kalender_vormerken_4"/><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5"/><text:bookmark-start text:name="personliche_termine_erstellen"/>Persönliche Termine erstellen<text:bookmark-end text:name="__RefHeading___personliche_termine_erstellen_5"/><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6"/><text:bookmark-start text:name="personliche_termine_loschen"/>Persönliche Termine löschen<text:bookmark-end text:name="__RefHeading___personliche_termine_loschen_6"/><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7"/><text:bookmark-start text:name="veranstaltungen_ausblendengesperrte_termine_vom_kalender_entfernen"/>Veranstaltungen ausblenden / Gesperrte Termine vom Kalender entfernen<text:bookmark-end text:name="__RefHeading___veranstaltungen_ausblendengesperrte_termine_vom_kalender_entfernen_7"/><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8"/><text:bookmark-start text:name="termindetails_und_verlinkungen"/>Termindetails und Verlinkungen.<text:bookmark-end text:name="__RefHeading___termindetails_und_verlinkungen_8"/><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9"/><text:bookmark-start text:name="ansichten_und_einstellungen"/>Ansichten und Einstellungen<text:bookmark-end text:name="__RefHeading___ansichten_und_einstellungen_9"/><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10"/><text:bookmark-start text:name="kalender_als_ical_exportierensynchronisieren"/>Kalender als ical exportieren/synchronisieren<text:bookmark-end text:name="__RefHeading___kalender_als_ical_exportierensynchronisieren_10"/><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11"/><text:bookmark-start text:name="neue_url_erzeugen"/>Neue URL erzeugen<text:bookmark-end text:name="__RefHeading___neue_url_erzeugen_11"/><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12"/><text:bookmark-start text:name="url_per_mail_versenden"/>URL per Mail versenden<text:bookmark-end text:name="__RefHeading___url_per_mail_versenden_12"/><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13"/><text:bookmark-start text:name="reiner_export"/>Reiner Export<text:bookmark-end text:name="__RefHeading___reiner_export_13"/><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3::45:39</meta:creation-date>
    <dc:creator>Generated</dc:creator>
    <dc:date>2026-09-11T03::45:39</dc:date>
    <dc:language>en-US</dc:language>
    <meta:editing-cycles>1</meta:editing-cycles>
    <meta:editing-duration>PT0S</meta:editing-duration>
    <dc:title>support:ecampus:kalender</dc:title>
  </office:meta>
</office:document-meta>
</file>