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allgemeines"/><text:bookmark-start text:name="__RefHeading___grundlegendes_zum_ecampus_1"/><text:bookmark-start text:name="grundlegendes_zum_ecampus"/>Grundlegendes zum eCampus<text:bookmark-end text:name="__RefHeading___grundlegendes_zum_ecampus_1"/><text:bookmark-end text:name="grundlegendes_zum_ecampus"/></text:h>
      <text:p text:style-name="Text_20_body">Der eCampus (Elektronischer Campus) der Universität Göttingen dient als Portal für die Studierenden der Universität und stellt damit den zentralen Zugangspunkt zu den relevanten Onlinediensten dar. Dazu gehören:  UniVZ, Selbstbedienungsfunktionen, Stud.IP, go@med (nur Studierende der Medizin), FlexNow und das   E-Mail Postfach . Mit einem Login am Portal wird automatisch ein Login an den genannten Systemen durchgeführt, diese können somit sofort genutzt werden. (Ausnahme: Bei go@med ist momentan noch ein gesondertes Login erforderlich).<text:line-break/> <text:line-break/> Außerdem gibt es die Möglichkeit eine persönliche Startseite mit individuellen Inhalten zu füllen. Dies können zum Beispiel verschiedene Neuigkeiten der Universität, Nachrichtenmeldungen, das Wetter oder eine Verbindungsauskunft der Deutschen Bahn sein. Was davon gesehen und genutzt werden soll, ist den Studierenden dabei vollkommen selbst über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Das Anmelden zum eCampus</text:span> funktioniert mit dem <text:a xlink:type="simple" xlink:href="https://wiki.student.uni-goettingen.de/support/account/start" text:style-name="Internet_20_link" text:visited-style-name="Visited_20_Internet_20_Link">studentischen Account</text:a> (in der Regel vorname.nachname). Bitte auf Kleinschreibung achten! Das Einloggen mit der Matrikelnummer ist NICHT möglich! Den studentischen Account für Studierende der Uni Göttingen gibt es seit 2008. Falls nicht vorhanden kann dieser jederzeit an einem <text:a xlink:type="simple" xlink:href="https://wiki.student.uni-goettingen.de/support/studit_support/standorte" text:style-name="Internet_20_link" text:visited-style-name="Visited_20_Internet_20_Link">Beratungsstandort von studIT</text:a> abgeholt werden.</text:p></table:table-cell></table:table-row></table:table></draw:text-box></draw:frame></text:p>
      <text:h text:style-name="Heading_20_2" text:outline-level="2"><text:bookmark-start text:name="__RefHeading___allgemeine_hinweise_zur_hilfe_2"/><text:bookmark-start text:name="allgemeine_hinweise_zur_hilfe"/>Allgemeine Hinweise zur Hilfe<text:bookmark-end text:name="__RefHeading___allgemeine_hinweise_zur_hilfe_2"/><text:bookmark-end text:name="allgemeine_hinweise_zur_hilfe"/></text:h>
      <text:p text:style-name="Text_20_body">In dieser Hilfe werden lediglich die Funktionen des eCampus beschrieben. Wenn Sie Hilfe zu den angebunden Systemen benötigen, dann nutzen Sie bitte direkt die entsprechende Hilfefunktion. Hier di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wiki.student.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wiki.student.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wiki.student.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wiki.student.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wiki.student.uni-goettingen.de/_detail/ecampus/default_seite2.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5T18::10:04</meta:creation-date>
    <dc:creator>Generated</dc:creator>
    <dc:date>2026-09-15T18::10:04</dc:date>
    <dc:language>en-US</dc:language>
    <meta:editing-cycles>1</meta:editing-cycles>
    <meta:editing-duration>PT0S</meta:editing-duration>
    <dc:title>support:ecampus:allgemeines</dc:title>
  </office:meta>
</office:document-meta>
</file>