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087f2747b28c572e37f0d054441042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text:bookmark-start text:name="__RefHeading___drucken_1"/><text:bookmark-start text:name="drucken"/>Drucken<text:bookmark-end text:name="__RefHeading___drucken_1"/><text:bookmark-end text:name="drucken"/></text:h>
      <text:p text:style-name="Text_20_body"><text:a xlink:type="simple" xlink:href="#support:drucken" text:style-name="Local_20_link" text:visited-style-name="Visited_20_Local_20_Link">Array</text:a>
<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chtung: Am 7.2.2025 sind unserer Druckserver migriert. User vom Mobility Print, also Drucken auf einem eigenen Endgerät, müssen das Drucken neu einrichten! Bitte einfach alle Drucker entfernen, Profile löschen (iOS), App löschen (Android) und den Papercut Client neu installieren. Einfach die entsprechende Anleitung nochmal neu befolgen.</text:p></table:table-cell></table:table-row></table:table></draw:text-box></draw:frame></text:p>
      <text:p text:style-name="Text_20_body">Dein Account bietet Dir die Möglichkeit, an verschiedene Standorten an der Uni oder sogar vom eigenen Rechner kostengünstig zu drucken. Wir empfehlen das <text:a xlink:type="simple" xlink:href="https://wiki.student.uni-goettingen.de/support/drucken/follow-me" text:style-name="Internet_20_link" text:visited-style-name="Visited_20_Internet_20_Link">Follow-Me Printing</text:a>! <text:a xlink:type="simple" xlink:href="https://wiki.student.uni-goettingen.de/support/drucken/druckguthaben" text:style-name="Internet_20_link" text:visited-style-name="Visited_20_Internet_20_Link">Druckguthaben</text:a> kannst du jederzeit mit Hilfe deiner <text:a xlink:type="simple" xlink:href="https://wiki.student.uni-goettingen.de/support/ausweis/chipkarte" text:style-name="Internet_20_link" text:visited-style-name="Visited_20_Internet_20_Link">Chipkarte</text:a> am <text:a xlink:type="simple" xlink:href="https://wiki.student.uni-goettingen.de/support/studit_support/start" text:style-name="Internet_20_link" text:visited-style-name="Visited_20_Internet_20_Link">studIT-Support</text:a> in der <text:a xlink:type="simple" xlink:href="https://wiki.student.uni-goettingen.de/support/studit_support/chipkartenstelle" text:style-name="Internet_20_link" text:visited-style-name="Visited_20_Internet_20_Link">Chipkartenstelle</text:a> oder auch in den Bibliotheken der SUB aufladen.</text:p>
      <text:p text:style-name="Text_20_body">In diesem Abschnitt findest du alle Informationen rund ums Drucken mit deinem <text:a xlink:type="simple" xlink:href="https://wiki.student.uni-goettingen.de/support/account/start" text:style-name="Internet_20_link" text:visited-style-name="Visited_20_Internet_20_Link">Studierenden-Account</text:a>.</text:p>
      <text:p text:style-name="Text_20_body">Nutzer mit einem GWDG-Account (Mitarbeiter-Account) informieren sich <text:a xlink:type="simple" xlink:href="https://wiki.student.uni-goettingen.de/support/drucken/gwdg_account" text:style-name="Internet_20_link" text:visited-style-name="Visited_20_Internet_20_Link">bitte auf diesen Seiten zum Drucken</text:a>. </text:p>
      <text:p text:style-name="Text_20_body"><draw:frame draw:style-name="PluginODTAutoStyle_Frame_5_text_frame" draw:name="Frame2" text:anchor-type="paragraph" svg:width="481.89pt" draw:z-index="0" svg:x="0cm" svg:y="0cm" svg:min-height="1cm"><draw:text-box><table:table table:style-name="Table"><table:table-column table:style-name="odt_auto_style_table_column_2_1"/><table:table-row><table:table-cell office:value-type="string" table:style-name="tablecell"/></table:table-row></table:table></draw:text-box></draw:frame></text:p>
      <text:p text:style-name="Text_20_body"><draw:a xlink:type="simple" xlink:href="https://wiki.student.uni-goettingen.de/support/feedback/start"><draw:frame draw:style-name="media" draw:name="0" text:anchor-type="as-char" draw:z-index="0" svg:width="1.5875cm" svg:height="1.5875cm"><draw:image xlink:href="Pictures/1087f2747b28c572e37f0d0544410422.png" xlink:type="simple" xlink:show="embed" xlink:actuate="onLoad"/></draw:frame></draw:a><text:line-break/>
<text:line-break/>
<text:span text:style-name="">Feedback</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18::01:19</meta:creation-date>
    <dc:creator>Generated</dc:creator>
    <dc:date>2026-09-10T18::01:19</dc:date>
    <dc:language>en-US</dc:language>
    <meta:editing-cycles>1</meta:editing-cycles>
    <meta:editing-duration>PT0S</meta:editing-duration>
    <dc:title>support:drucken</dc:title>
  </office:meta>
</office:document-meta>
</file>