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8f941f72d6285b9993689e1c0f872be.jpg"/>
  <manifest:file-entry manifest:media-type="image/jpeg" manifest:full-path="Pictures/158141f5b65b711d2f58810de64ce92d.jpg"/>
  <manifest:file-entry manifest:media-type="image/png" manifest:full-path="Pictures/f08420b3339d2e034d27cd42e291b6d6.png"/>
  <manifest:file-entry manifest:media-type="image/png" manifest:full-path="Pictures/3ce30c14d43ba6c4cb664d00e591a139.png"/>
  <manifest:file-entry manifest:media-type="image/png" manifest:full-path="Pictures/aaae6eac21392eaf79dec4ac5cccd838.png"/>
  <manifest:file-entry manifest:media-type="image/jpeg" manifest:full-path="Pictures/841df7b16b25702e07dc91a791e63be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drucken:drucken_ios"/><text:bookmark-start text:name="__RefHeading___drucken_unter_ios_-_iphone_und_ipad_1"/><text:bookmark-start text:name="drucken_unter_ios_-_iphone_und_ipad"/>Drucken unter iOS - iPhone und iPad<text:bookmark-end text:name="__RefHeading___drucken_unter_ios_-_iphone_und_ipad_1"/><text:bookmark-end text:name="drucken_unter_ios_-_iphone_und_ipad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Wegen eines Umzugs der Druckserver kann es zu Problemen kommen. Bitte lösche die „Drucken“ und Mobility Print-Profile in den Systemeinstellungen und entferne die Papercut-App. Führe die Installation dann erneut wie unten beschrieben durch.</text:p></table:table-cell></table:table-row></table:table></draw:text-box></draw:frame></text:p>
      <text:p text:style-name="Text_20_body">Mit einem iPhone oder iPad kannst du nativ auf die Follow-Me fähigen Kopierer drucken. So musst du vorgehen: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Dein Gerät muss im Uninetz sein, d.h. im <text:a xlink:type="simple" xlink:href="https://wiki.student.uni-goettingen.de/support/wlan/eduroam_iphone_ipad" text:style-name="Internet_20_link" text:visited-style-name="Visited_20_Internet_20_Link">eduroam</text:a> oder <text:a xlink:type="simple" xlink:href="https://wiki.student.uni-goettingen.de/support/wlan/vpn_eduvpn" text:style-name="Internet_20_link" text:visited-style-name="Visited_20_Internet_20_Link">per VPN verbunden</text:a>.</text:p></table:table-cell></table:table-row></table:table></draw:text-box></draw:frame></text:p>
      <text:p text:style-name="Text_20_body"><text:span text:style-name="Strong_20_Emphasis">Klicke auf diesen Link:</text:span> <text:a xlink:type="simple" xlink:href="https://print.student.uni-goettingen.de:9192/ios/install" text:style-name="Internet_20_link" text:visited-style-name="Visited_20_Internet_20_Link">https://print.student.uni-goettingen.de:9192/ios/install</text:a> und installiere die Papercut-„App“. Dies tust du, indem du nach dem Download in den Systemeinstellungen unter „Allgemein → Profile“ das Profil installierst. Anschließend solltest du folgendes App Icon sehen:<text:line-break/>
<draw:frame draw:style-name="media" draw:name="0" text:anchor-type="as-char" draw:z-index="0" svg:width="7.9375cm" style:rel-width="100%" svg:height="10.583333333333cm" style:rel-height="scale"><draw:image xlink:href="Pictures/d8f941f72d6285b9993689e1c0f872be.jpg" xlink:type="simple" xlink:show="embed" xlink:actuate="onLoad"/></draw:frame><text:line-break/></text:p>
      <text:p text:style-name="Text_20_body"><text:span text:style-name="Strong_20_Emphasis">Öffne die App und trage deinen Accountnamen und Passwort ein, speichere die Daten.</text:span><text:line-break/>
<draw:frame draw:style-name="media" draw:name="1" text:anchor-type="as-char" draw:z-index="1" svg:width="7.9375cm" style:rel-width="100%" svg:height="5.0035066006601cm" style:rel-height="scale"><draw:image xlink:href="Pictures/158141f5b65b711d2f58810de64ce92d.jpg" xlink:type="simple" xlink:show="embed" xlink:actuate="onLoad"/></draw:frame><text:line-break/></text:p>
      <text:p text:style-name="Text_20_body"><text:span text:style-name="Strong_20_Emphasis">Klicke dann auf diesen Link</text:span> und installiere das Profil, das die freigegebenen Drucker anlegt.: <text:a xlink:type="simple" xlink:href="http://print-win.student.uni-goettingen.de:9163/client-setup/ios.html" text:style-name="Internet_20_link" text:visited-style-name="Visited_20_Internet_20_Link">http://print-win.student.uni-goettingen.de:9163/client-setup/ios.html</text:a><text:line-break/>
<draw:frame draw:style-name="media" draw:name="2" text:anchor-type="as-char" draw:z-index="2" svg:width="7.9375cm" style:rel-width="100%" svg:height="10.583333333333cm" style:rel-height="scale"><draw:image xlink:href="Pictures/f08420b3339d2e034d27cd42e291b6d6.png" xlink:type="simple" xlink:show="embed" xlink:actuate="onLoad"/></draw:frame> <text:line-break/></text:p>
      <text:p text:style-name="Text_20_body">Danach sollte das unter Profile so aussehen:<text:line-break/>
<draw:frame draw:style-name="media" draw:name="3" text:anchor-type="as-char" draw:z-index="3" svg:width="7.9375cm" style:rel-width="100%" svg:height="10.583333333333cm" style:rel-height="scale"><draw:image xlink:href="Pictures/3ce30c14d43ba6c4cb664d00e591a139.png" xlink:type="simple" xlink:show="embed" xlink:actuate="onLoad"/></draw:frame><text:line-break/></text:p>
      <text:p text:style-name="Text_20_body">Öffne nun das zu druckende Dokument (z.B. PDF) und sende den Druckauftrag mit den entsprechenden Einstellungen ab.<text:line-break/>
<draw:frame draw:style-name="media" draw:name="4" text:anchor-type="as-char" draw:z-index="4" svg:width="7.9375cm" style:rel-width="100%" svg:height="10.583333333333cm" style:rel-height="scale"><draw:image xlink:href="Pictures/aaae6eac21392eaf79dec4ac5cccd838.png" xlink:type="simple" xlink:show="embed" xlink:actuate="onLoad"/></draw:frame><text:line-break/></text:p>
      <text:p text:style-name="Text_20_body">Gib deine Accountdaten für den entsprechenden Drucker dann nochmals ein. (Das muss man nur beim ersten Mal machen!)</text:p>
      <text:p text:style-name="Text_20_body">Nach Absenden des Druckauftrags muss dieser in der Papercut App noch freigegeben werden (Also die Kosten bestätigen), sonst landet er nicht in der Follow-Me Warteschlange.<text:line-break/>
<draw:frame draw:style-name="media" draw:name="5" text:anchor-type="as-char" draw:z-index="5" svg:width="7.9375cm" style:rel-width="100%" svg:height="5.4311930338542cm" style:rel-height="scale"><draw:image xlink:href="Pictures/841df7b16b25702e07dc91a791e63be0.jpg" xlink:type="simple" xlink:show="embed" xlink:actuate="onLoad"/></draw:frame><text:line-break/>
Die Freigabe wird dann bestätigt.</text:p>
      <text:p text:style-name="Text_20_body">Im Anschluss dann den Auftrag an einem beliebigen Endgerät freigeb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8::30:46</meta:creation-date>
    <dc:creator>Generated</dc:creator>
    <dc:date>2026-08-23T18::30:46</dc:date>
    <dc:language>en-US</dc:language>
    <meta:editing-cycles>1</meta:editing-cycles>
    <meta:editing-duration>PT0S</meta:editing-duration>
    <dc:title>support:drucken:drucken_ios</dc:title>
  </office:meta>
</office:document-meta>
</file>