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jpeg" manifest:full-path="Pictures/41aac21f3fcc3d3fdfe35ab7529784f8.jpg"/>
  <manifest:file-entry manifest:media-type="image/png" manifest:full-path="Pictures/3f3f9ec6def55d5f277994d0d89e04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11_plugins"/><text:bookmark-start text:name="__RefHeading___plugins_auswahl_1"/><text:bookmark-start text:name="plugins_auswahl"/>Plugins (Auswahl)<text:bookmark-end text:name="__RefHeading___plugins_auswahl_1"/><text:bookmark-end text:name="plugins_auswahl"/></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Mit Dynamic Headers ist es möglich, für jede Seiten unterschiedliche Header zu veröffentlichen (zum Beispiel ein Profilbild, siehe Beispiel unten). Voraussetzung hierfür ist, dass das Theme dieses Plugin unterstützt. Derzeit unterstützt lediglich das Standardtheme dieses Feature. Es kann auf Anfrage auch in andere Themes integriert werden. </text:p>
      <text:p text:style-name="Text_20_body">Das Bild sollte für eine korrekte Darstellung folgende Abmessungen haben: 260 x 100. Eine Vorlage wie in dem Bild unten zu sehen, kann unter <text:a xlink:type="simple" xlink:href="http://blog.stud.uni-goettingen.de/studit/wp-content/header-images/leer2.png" text:style-name="Internet_20_link" text:visited-style-name="Visited_20_Internet_20_Link">http://blog.stud.uni-goettingen.de/studit/wp-content/header-images/leer2.png</text:a> heruntergeladen werden. Das hintergrundtransparente Profilbild - in der Mitte der Vorlage positioniert - ergibt einen schönen Effekt. Solltest du Probleme bei der Bearbeitung des Profilbildes haben, so kannst du dein Bild zur Verarbeitung auch an <text:a xlink:type="simple" xlink:href="mailto:info@studit.uni-goettingen.de" text:style-name="Internet_20_link" text:visited-style-name="Visited_20_Internet_20_Link">info@studit.uni-goettingen.de</text:a> schicken (um eine zeitnahe Bearbeitung wird sich bemüht).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youtube_embed_plugin_3"/><text:bookmark-start text:name="youtube_embed_plugin"/>YouTube Embed Plugin<text:bookmark-end text:name="__RefHeading___youtube_embed_plugin_3"/><text:bookmark-end text:name="youtube_embed_plugin"/></text:h>
      <text:p text:style-name="Text_20_body">Mit diesem Plugin lassen sich YouTube-Videos einfach in Seiten und Artikel einbinden, indem der Video-Link per copy/paste an die jeweilige Stelle eingefügt wird.</text:p>
      <text:p text:style-name="Text_20_body"><draw:frame draw:style-name="media" draw:name="1" text:anchor-type="as-char" draw:z-index="1"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t ein Plugin für Datenschutz-konforme Statistik, welche auf der Startseite der Verwaltungsoberfläche (Dashboard) Statistikdaten wie Besucherzahl, Referrer und Zielseiten darstellt.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wptouch_5"/><text:bookmark-start text:name="wptouch"/>WPtouch<text:bookmark-end text:name="__RefHeading___wptouch_5"/><text:bookmark-end text:name="wptouch"/></text:h>
      <text:p text:style-name="Text_20_body">WordPress bietet mit WPtouch eine elegante Lösung bei mobilen Zugriffen auf Webseiten im Bestreben, sich bestmöglich an die Bedürfnisse der Blogger anzupassen. WPtouch unterstützt iPhone, iPod touch und nahezu jedes beliebige andere Smartphone oder Tablet.</text:p>
      <text:p text:style-name="Text_20_body">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19::26:53</meta:creation-date>
    <dc:creator>Generated</dc:creator>
    <dc:date>2026-08-22T19::26:53</dc:date>
    <dc:language>en-US</dc:language>
    <meta:editing-cycles>1</meta:editing-cycles>
    <meta:editing-duration>PT0S</meta:editing-duration>
    <dc:title>support:blogs:11_plugins</dc:title>
  </office:meta>
</office:document-meta>
</file>