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a25e4cdeb8ad9f0fd1037dda1b31d.png"/>
  <manifest:file-entry manifest:media-type="image/png" manifest:full-path="Pictures/cdd5c73fce2689ae0b48e4035af88284.png"/>
  <manifest:file-entry manifest:media-type="image/png" manifest:full-path="Pictures/9427b540d3d4961e11dbb66d8f323ca0.png"/>
  <manifest:file-entry manifest:media-type="image/png" manifest:full-path="Pictures/70e189d1be6140930b2a14e6e0ca9af6.png"/>
  <manifest:file-entry manifest:media-type="image/png" manifest:full-path="Pictures/3b16e3fba22ea8a257cf70f5afe264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10_facebook_kommentar_funktion"/><text:bookmark-start text:name="__RefHeading___facebook-kommentar-funktion_einrichten_1"/><text:bookmark-start text:name="facebook-kommentar-funktion_einrichten"/>Facebook-Kommentar-Funktion einrichten<text:bookmark-end text:name="__RefHeading___facebook-kommentar-funktion_einrichten_1"/><text:bookmark-end text:name="facebook-kommentar-funktion_einrichten"/></text:h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Zunächst muss das Plugin „Facebook Comments“ aktiviert werden.
<draw:frame draw:style-name="medialeft" draw:name="0" text:anchor-type="paragraph" draw:z-index="0" svg:width="20.134791666667cm" style:rel-width="100%" svg:height="14.313958333333cm" style:rel-height="scale"><draw:image xlink:href="Pictures/825a25e4cdeb8ad9f0fd1037dda1b31d.png" xlink:type="simple" xlink:show="embed" xlink:actuate="onLoad"/></draw:frame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<text:a xlink:type="simple" xlink:href="https://developers.facebook.com/apps" text:style-name="Internet_20_link" text:visited-style-name="Visited_20_Internet_20_Link">https://developers.facebook.com/apps</text:a> aufrufen und auf Button „Neue App erstellen“ klicken
<draw:frame draw:style-name="medialeft" draw:name="1" text:anchor-type="paragraph" draw:z-index="1" svg:width="14.710833333333cm" svg:height="8.0697916666667cm"><draw:image xlink:href="Pictures/cdd5c73fce2689ae0b48e4035af88284.png" xlink:type="simple" xlink:show="embed" xlink:actuate="onLoad"/></draw:frame>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Eine App-Bezeichnung wie z. B. „Blog“ in das Feld „Anwendungsname“ schreiben und auf „Weiter“ klicken.
<draw:frame draw:style-name="media" draw:name="2" text:anchor-type="as-char" draw:z-index="2" svg:width="16.562916666667cm" svg:height="5.1858333333333cm"><draw:image xlink:href="Pictures/9427b540d3d4961e11dbb66d8f323ca0.png" xlink:type="simple" xlink:show="embed" xlink:actuate="onLoad"/></draw:frame>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App ID notieren und auf „Änderungen speichern“ klicken
<draw:frame draw:style-name="medialeft" draw:name="3" text:anchor-type="paragraph" draw:z-index="3" svg:width="13.149791666667cm" svg:height="4.365625cm"><draw:image xlink:href="Pictures/70e189d1be6140930b2a14e6e0ca9af6.png" xlink:type="simple" xlink:show="embed" xlink:actuate="onLoad"/></draw:frame></text:p>
      <text:h text:style-name="Heading_20_4" text:outline-level="4"><text:bookmark-start text:name="__RefHeading___schritt_5_6"/><text:bookmark-start text:name="schritt_5"/>Schritt 5:<text:bookmark-end text:name="__RefHeading___schritt_5_6"/><text:bookmark-end text:name="schritt_5"/></text:h>
      <text:p text:style-name="Text_20_body">Auf der Verwaltungsoberfläche des Blogs auf Menü „Facebook Comments“ klicken und die notierte App ID eintragen und auf den Button „Änderungen übernehmen“ klicken.
<draw:frame draw:style-name="medialeft" draw:name="4" text:anchor-type="paragraph" draw:z-index="4" svg:width="15.742708333333cm" svg:height="10.742083333333cm"><draw:image xlink:href="Pictures/3b16e3fba22ea8a257cf70f5afe2643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2::53:55</meta:creation-date>
    <dc:creator>Generated</dc:creator>
    <dc:date>2026-08-30T02::53:55</dc:date>
    <dc:language>en-US</dc:language>
    <meta:editing-cycles>1</meta:editing-cycles>
    <meta:editing-duration>PT0S</meta:editing-duration>
    <dc:title>support:blogs:10_facebook_kommentar_funktion</dc:title>
  </office:meta>
</office:document-meta>
</file>