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e950c7cdaa4a94f4f085c8f0171dd63.png"/>
  <manifest:file-entry manifest:media-type="image/png" manifest:full-path="Pictures/2957a5ac9db21dac48cf410ad6b7e0d5.png"/>
  <manifest:file-entry manifest:media-type="image/png" manifest:full-path="Pictures/f8b692b281e489aa535ea429582f8b88.png"/>
  <manifest:file-entry manifest:media-type="image/png" manifest:full-path="Pictures/123ee383b7d20ea97105a3cd9b1bdda5.png"/>
  <manifest:file-entry manifest:media-type="image/png" manifest:full-path="Pictures/ba18274aedf75e36cbf187a2e4bd598e.png"/>
  <manifest:file-entry manifest:media-type="image/png" manifest:full-path="Pictures/3b0de66a48dd2445731791c5243ee68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blogs:08_bilder_einfuegen"/><text:bookmark-start text:name="__RefHeading___bilder_einfuegen_1"/><text:bookmark-start text:name="bilder_einfuegen"/>Bilder einfügen<text:bookmark-end text:name="__RefHeading___bilder_einfuegen_1"/><text:bookmark-end text:name="bilder_einfuegen"/></text:h>
      <text:p text:style-name="Text_20_body">Bilder lassen sich sowohl für Seiten als auch für Artikel auf die gleiche Weise einfügen:</text:p>
      <text:h text:style-name="Heading_20_4" text:outline-level="4"><text:bookmark-start text:name="__RefHeading___schritt_1_2"/><text:bookmark-start text:name="schritt_1"/>Schritt 1:<text:bookmark-end text:name="__RefHeading___schritt_1_2"/><text:bookmark-end text:name="schritt_1"/></text:h>
      <text:p text:style-name="Text_20_body">Login auf der Blog-Verwaltungsseite: 
<text:a xlink:type="simple" xlink:href="http://blog.stud.uni-goettingen.de/deinblogname/wp-admin" text:style-name="Internet_20_link" text:visited-style-name="Visited_20_Internet_20_Link">http://blog.stud.uni-goettingen.de/deinblogname/wp-admin</text:a></text:p>
      <text:h text:style-name="Heading_20_4" text:outline-level="4"><text:bookmark-start text:name="__RefHeading___schritt_2_3"/><text:bookmark-start text:name="schritt_2"/>Schritt 2:<text:bookmark-end text:name="__RefHeading___schritt_2_3"/><text:bookmark-end text:name="schritt_2"/></text:h>
      <text:p text:style-name="Text_20_body">Auf Menüpunkt „Artikel“ ⇒ „Erstellen“ oder „Seiten“ ⇒ „Erstellen“ klicken.</text:p>
      <text:h text:style-name="Heading_20_4" text:outline-level="4"><text:bookmark-start text:name="__RefHeading___schritt_3_4"/><text:bookmark-start text:name="schritt_3"/>Schritt 3:<text:bookmark-end text:name="__RefHeading___schritt_3_4"/><text:bookmark-end text:name="schritt_3"/></text:h>
      <text:p text:style-name="Text_20_body">Auf das kleine Symbol neben „Hochladen/Einfügen“ klicken.
<draw:frame draw:style-name="medialeft" draw:name="0" text:anchor-type="paragraph" draw:z-index="0" svg:width="18.626666666667cm" style:rel-width="100%" svg:height="12.303125cm" style:rel-height="scale"><draw:image xlink:href="Pictures/6e950c7cdaa4a94f4f085c8f0171dd63.png" xlink:type="simple" xlink:show="embed" xlink:actuate="onLoad"/></draw:frame></text:p>
      <text:h text:style-name="Heading_20_4" text:outline-level="4"><text:bookmark-start text:name="__RefHeading___schritt_4_5"/><text:bookmark-start text:name="schritt_4"/>Schritt 4:<text:bookmark-end text:name="__RefHeading___schritt_4_5"/><text:bookmark-end text:name="schritt_4"/></text:h>
      <text:p text:style-name="Text_20_body">Es erscheint folgendes Popup-Fenster.
<draw:frame draw:style-name="medialeft" draw:name="1" text:anchor-type="paragraph" draw:z-index="1" svg:width="17.78cm" style:rel-width="100%" svg:height="6.7997916666667cm" style:rel-height="scale"><draw:image xlink:href="Pictures/2957a5ac9db21dac48cf410ad6b7e0d5.png" xlink:type="simple" xlink:show="embed" xlink:actuate="onLoad"/></draw:frame></text:p>
      <text:h text:style-name="Heading_20_4" text:outline-level="4"><text:bookmark-start text:name="__RefHeading___schritt_5_6"/><text:bookmark-start text:name="schritt_5"/>Schritt 5:<text:bookmark-end text:name="__RefHeading___schritt_5_6"/><text:bookmark-end text:name="schritt_5"/></text:h>
      <text:p text:style-name="Text_20_body">Du hast nun verschiedene Möglichkeiten des Uploads:</text:p>
      <text:h text:style-name="Heading_20_5" text:outline-level="5"><text:bookmark-start text:name="__RefHeading___a._upload_vom_computer_7"/><text:bookmark-start text:name="a._upload_vom_computer"/>5a. Upload „vom Computer“:<text:bookmark-end text:name="__RefHeading___a._upload_vom_computer_7"/><text:bookmark-end text:name="a._upload_vom_computer"/></text:h>
      <text:list text:style-name="List_20_1" text:continue-numbering="false">
        <text:list-item>
          <text:p text:style-name="List_20_1_Content_First"> Datei auswählen und auf den Button „Hochladen“ klicken</text:p>
        </text:list-item>
        <text:list-item>
          <text:p text:style-name="List_20_1_Content_Last"> Nach Angaben zum Bild (optional) auf den Button „In Artikel einfügen“ klicken</text:p>
        </text:list-item>
      </text:list>
      <text:p text:style-name="Text_20_body"><draw:frame draw:style-name="medialeft" draw:name="2" text:anchor-type="paragraph" draw:z-index="2" svg:width="17.753541666667cm" style:rel-width="100%" svg:height="9.445625cm" style:rel-height="scale"><draw:image xlink:href="Pictures/f8b692b281e489aa535ea429582f8b88.png" xlink:type="simple" xlink:show="embed" xlink:actuate="onLoad"/></draw:frame></text:p>
      <text:h text:style-name="Heading_20_5" text:outline-level="5"><text:bookmark-start text:name="__RefHeading___b._upload_von_der_nextgen_gallery_8"/><text:bookmark-start text:name="b._upload_von_der_nextgen_gallery"/>5b. Upload von der NextGEN Gallery:<text:bookmark-end text:name="__RefHeading___b._upload_von_der_nextgen_gallery_8"/><text:bookmark-end text:name="b._upload_von_der_nextgen_gallery"/></text:h>
      <text:p text:style-name="Text_20_body">NextGEN Gallery in der Verwaltungsoberfläche ein eigenes Menü, über die die Verwaltung der Bilder erfolgt. Die Bilder müssen erst über dieses Menü hochgeladen werden, bevor sie eingefügt werden können.</text:p>
      <text:list text:style-name="List_20_1" text:continue-numbering="false">
        <text:list-item>
          <text:p text:style-name="List_20_1_Content_First"> Auf Menüpunkt „Galerie“ ⇒ „Galerie / Bilder hinzufügen“ klicken</text:p>
        </text:list-item>
        <text:list-item>
          <text:p text:style-name="List_20_1_Content_Last"> Galerie erstellen: Bezeichnung eingeben, auf „Galerie hinzufügen“ klicken</text:p>
        </text:list-item>
      </text:list>
      <text:p text:style-name="Text_20_body"><draw:frame draw:style-name="medialeft" draw:name="3" text:anchor-type="paragraph" draw:z-index="3" svg:width="20.16125cm" style:rel-width="100%" svg:height="14.816666666667cm" style:rel-height="scale"><draw:image xlink:href="Pictures/123ee383b7d20ea97105a3cd9b1bdda5.png" xlink:type="simple" xlink:show="embed" xlink:actuate="onLoad"/></draw:frame></text:p>
      <text:list text:style-name="List_20_1" text:continue-numbering="false">
        <text:list-item>
          <text:p text:style-name="LastListParagraph_List_20_1_Content_First"> Dateien auswählen, auf „Bilder hochladen“ klicken</text:p>
        </text:list-item>
      </text:list>
      <text:p text:style-name="Text_20_body"><draw:frame draw:style-name="medialeft" draw:name="4" text:anchor-type="paragraph" draw:z-index="4" svg:width="5.2916666666667cm" style:rel-width="100%" svg:height="4.0027627424447cm" style:rel-height="scale"><draw:image xlink:href="Pictures/ba18274aedf75e36cbf187a2e4bd598e.png" xlink:type="simple" xlink:show="embed" xlink:actuate="onLoad"/></draw:frame></text:p>
      <text:list text:style-name="List_20_1" text:continue-numbering="false">
        <text:list-item>
          <text:p text:style-name="LastListParagraph_List_20_1_Content_First"> Galerie auswählen, auf den Button „Wähle“ klicken: Es erscheinen alle Bilder der Galerie.</text:p>
        </text:list-item>
      </text:list>
      <text:p text:style-name="Text_20_body"><draw:frame draw:style-name="medialeft" draw:name="5" text:anchor-type="paragraph" draw:z-index="5" svg:width="17.753541666667cm" style:rel-width="100%" svg:height="7.6054745079565cm" style:rel-height="scale"><draw:image xlink:href="Pictures/3b0de66a48dd2445731791c5243ee68e.png" xlink:type="simple" xlink:show="embed" xlink:actuate="onLoad"/></draw:frame></text:p>
      <text:list text:style-name="List_20_1" text:continue-numbering="false">
        <text:list-item>
          <text:p text:style-name="List_20_1_Content_First"> Beim gewünschten Bild auf „Zeige“ klicken</text:p>
        </text:list-item>
        <text:list-item>
          <text:p text:style-name="List_20_1_Content_Last"> Nach Angaben zum Bild (optional) auf den Button „In Artikel einfügen“ klicken</text:p>
        </text:list-item>
      </text:list>
      <text:p text:style-name="Text_20_body">Falls du alle Bilder in deinen Artikel oder Seite einfügen möchtest, musst du folgenden Code in deinen Artikel oder deine Seite eingeben:<text:span text:style-name="Source_20_Text">[nngallery id=x]</text:span>
Die ID findest du im Menüpunkt „Galerie“ ⇒ „Galerie verwalten“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20::50:39</meta:creation-date>
    <dc:creator>Generated</dc:creator>
    <dc:date>2026-09-10T20::50:39</dc:date>
    <dc:language>en-US</dc:language>
    <meta:editing-cycles>1</meta:editing-cycles>
    <meta:editing-duration>PT0S</meta:editing-duration>
    <dc:title>support:blogs:08_bilder_einfuegen</dc:title>
  </office:meta>
</office:document-meta>
</file>