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9fbab873d023ff17a1c6b5c9f6bec52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usweis"/><text:bookmark-start text:name="__RefHeading___dein_studienausweis_1"/><text:bookmark-start text:name="dein_studienausweis"/>Dein Studienausweis<text:bookmark-end text:name="__RefHeading___dein_studienausweis_1"/><text:bookmark-end text:name="dein_studienauswei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chtung! Die Studienausweise werden derzeit nicht vor Ort ausgestellt. Bitte Hinweise im <text:a xlink:type="simple" xlink:href="http://studium.newsletter.uni-goettingen.de/starter-paket/" text:style-name="Internet_20_link" text:visited-style-name="Visited_20_Internet_20_Link">Starterpaket der Uni</text:a> beachten!</text:p></table:table-cell></table:table-row></table:table></draw:text-box></draw:frame></text:p>
      <text:p text:style-name="Text_20_body"><draw:frame draw:style-name="mediaright" draw:name="0" text:anchor-type="paragraph" draw:z-index="0" svg:width="5.4504166666667cm" style:rel-width="100%" svg:height="3.9158333333333cm" style:rel-height="scale"><draw:image xlink:href="Pictures/99fbab873d023ff17a1c6b5c9f6bec52.jpg" xlink:type="simple" xlink:show="embed" xlink:actuate="onLoad"/></draw:frame>
Alle ordentlich eingeschriebenen („immatrikulierten“) Studierenden an der Universität Göttingen erhalten einen Studienausweis, auch bekannt als <text:a xlink:type="simple" xlink:href="https://wiki.student.uni-goettingen.de/support/ausweis/chipkarte" text:style-name="Internet_20_link" text:visited-style-name="Visited_20_Internet_20_Link">"Chipkarte"</text:a>. Die Chipkarte funktioniert als Identifikationsnachweis, als Zahlmittel, Semesterticket sowie Bibliotheksausweis und Authentifizierungskarte an Druckern / Kopierern. Dein erster Studienausweis wird dir im <text:a xlink:type="simple" xlink:href="https://wiki.student.uni-goettingen.de/support/studit_support/lrc_sub" text:style-name="Internet_20_link" text:visited-style-name="Visited_20_Internet_20_Link">LRC SUB</text:a> <draw:a xlink:type="simple" xlink:href="http://lageplan.uni-goettingen.de/?ident=5383_1_2.OG_2.108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 in der Zentralbibliothek auf dem Zentralcampus von studIT BeraterInnen an Dich ausgegeben. Dort kann er auch verlängert werden. Zweitausweise (zum Beispiel nach Verlust des ersten Ausweises) müssen in der <text:a xlink:type="simple" xlink:href="http://www.uni-goettingen.de/de/19595.html" text:style-name="Internet_20_link" text:visited-style-name="Visited_20_Internet_20_Link">Studienzentrale</text:a> abgeholt werden, NICHT in der <text:a xlink:type="simple" xlink:href="https://wiki.student.uni-goettingen.de/support/studit_support/chipkartenstelle" text:style-name="Internet_20_link" text:visited-style-name="Visited_20_Internet_20_Link">Chipkartenstelle</text:a>!</text:p>
      <text:p text:style-name="Text_20_body">Hier findest Du alle Infos zu Deinem Studienausweis:</text:p>
      <text:p text:style-name="Text_20_body"><draw:frame draw:style-name="PluginODTAutoStyle_Frame_5_text_frame" draw:name="Frame2" text:anchor-type="paragraph" svg:width="481.89pt" draw:z-index="0" svg:x="0cm" svg:y="0cm" svg:min-height="1cm"><draw:text-box><table:table table:style-name="Table"><table:table-column table:style-name="odt_auto_style_table_column_2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22::10:12</meta:creation-date>
    <dc:creator>Generated</dc:creator>
    <dc:date>2026-09-08T22::10:12</dc:date>
    <dc:language>en-US</dc:language>
    <meta:editing-cycles>1</meta:editing-cycles>
    <meta:editing-duration>PT0S</meta:editing-duration>
    <dc:title>support:ausweis</dc:title>
  </office:meta>
</office:document-meta>
</file>