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account:vorkurs"/><text:bookmark-start text:name="__RefHeading___vorkursaccount-_und_studierendenaccountzusammenlegungen_1"/><text:bookmark-start text:name="vorkursaccount-_und_studierendenaccountzusammenlegungen"/>Vorkursaccount- und Studierendenaccountzusammenlegungen<text:bookmark-end text:name="__RefHeading___vorkursaccount-_und_studierendenaccountzusammenlegungen_1"/><text:bookmark-end text:name="vorkursaccount-_und_studierendenaccountzusammenlegungen"/></text:h>
      <text:p text:style-name="Text_20_body">Um Dein Vorkursaccount mit Deinem regulären Studierendenaccount zusammenzulegen, gehe bitte wie folgt vor:  </text:p>
      <text:list text:style-name="Numbering_20_1" text:continue-numbering="false">
        <text:list-item>
          <text:p text:style-name="Numbering_20_1_Content_First"> Gehe auf <text:a xlink:type="simple" xlink:href="https://www.studip.uni-goettingen.de" text:style-name="Internet_20_link" text:visited-style-name="Visited_20_Internet_20_Link">https://www.studip.uni-goettingen.de</text:a></text:p>
        </text:list-item>
        <text:list-item>
          <text:p text:style-name="Numbering_20_1_Content"> Melde dich mit Deinem Vorkursaccount an. Normalerweise hat es die Form p_Vorname_Nachname. Das Passwort sollte bei der Anmeldung zum Vorkurs an Deine private E-Mail-Adresse geschickt worden sein.</text:p>
        </text:list-item>
        <text:list-item>
          <text:p text:style-name="Numbering_20_1_Content"> Nach dem Einloggen findest Du unten auf Stud.IP den Link „„Studentische Nutzerkennung für Stud.IP nutzen““. Nachdem Du darauf geklickt hast, gibst Du Dein reguläres Studierendenaccount ein, das Du mit Deinem Studienausweis erhalten hast. </text:p>
        </text:list-item>
        <text:list-item>
          <text:p text:style-name="Numbering_20_1_Content"> Dann abmelden</text:p>
        </text:list-item>
        <text:list-item>
          <text:p text:style-name="Numbering_20_1_Content_Last"> Nun verwendest Du nur noch ein Account. Alle Daten des Vorkurs-Accounts wurden auf das reguläre Studierendenaccount übertragen und Du kannst nun das eCampus-Portal unter <text:a xlink:type="simple" xlink:href="https://ecampus.uni-goettingen.de" text:style-name="Internet_20_link" text:visited-style-name="Visited_20_Internet_20_Link">https://ecampus.uni-goettingen.de</text:a> für alle Systeme nutzen.</text:p>
        </text:list-item>
      </text:list>
      <text:p text:style-name="Text_20_body"><text:line-break/></text:p>
      <text:h text:style-name="Heading_20_3" text:outline-level="3"><text:bookmark-start text:name="__RefHeading___troubleshooting_2"/><text:bookmark-start text:name="troubleshooting"/>Troubleshooting<text:bookmark-end text:name="__RefHeading___troubleshooting_2"/><text:bookmark-end text:name="troubleshooting"/></text:h>
      <text:p text:style-name="Text_20_body">Stud.IP Accounts zusammenführen und die studentische Nutzerkennung verwenden</text:p>
      <text:list text:style-name="List_20_1" text:continue-numbering="false">
        <text:list-item>
          <text:p text:style-name="LastListParagraph_List_20_1_Content_First"> Das Problem: Im eCampus ist der Zugriff auf Stud.IP nicht möglich</text:p>
        </text:list-item>
      </text:list>
      <text:p text:style-name="Text_20_body">Beim Klick auf den Reiter Stud.IP im eCampus erscheint die Meldung:
Es existiert bereits ein Stud.IP Profil mit ihrer Matrikelnummer (p_vorname_nachname, Vorname Nachname). Wenn Sie der Besitzer des Profils: p_vorname_nachname sind, dann melden Sie sich mit diesem Profil an,…</text:p>
      <text:list text:style-name="List_20_1" text:continue-numbering="false">
        <text:list-item>
          <text:p text:style-name="LastListParagraph_List_20_1_Content_First"> Die Lösung: Vorkursaccount und studentischen Account zusammenführen</text:p>
        </text:list-item>
      </text:list>
      <text:list text:style-name="Numbering_20_1" text:continue-numbering="false">
        <text:list-item>
          <text:p text:style-name="Numbering_20_1_Content_First"> Anmeldung am Stud.IP System unter <text:a xlink:type="simple" xlink:href="https://www.studip.uni-goettingen.de" text:style-name="Internet_20_link" text:visited-style-name="Visited_20_Internet_20_Link">https://www.studip.uni-goettingen.de</text:a> mit dem Propädeutika-/ Vorkurs-Account. Nutzername (p_vorname_nachname) und Passwort wurden an die bei der Bewerbung angegebene private E-Mailadresse gesendet.</text:p>
        </text:list-item>
        <text:list-item>
          <text:p text:style-name="Numbering_20_1_Content"> Anwahl des Punktes Studentische Nutzerkennung für Stud.IP verwenden auf der persönlichen Startseite.</text:p>
        </text:list-item>
        <text:list-item>
          <text:p text:style-name="Numbering_20_1_Content_Last"> Eingabe der studentischen Nutzerkennung (vorname.nachname) und dem zugehörigen Passwort. Nach erfolgreicher Eingabe und Bestätigung wird der Propädeutika-Account auf die studentische Nutzerkennung umgeschrieben. Der Zugriff auf Stud.IP über den eCampus www.ecampus. uni-goettingen.de ist nun möglich.</text:p>
        </text:list-item>
      </text:list>
      <text:list text:style-name="List_20_1" text:continue-numbering="false">
        <text:list-item>
          <text:p text:style-name="LastListParagraph_List_20_1_Content_First"> Fragen oder Probleme?</text:p>
        </text:list-item>
      </text:list>
      <text:p text:style-name="Text_20_body">Bei weiteren Fragen oder Problemen hilft der Stud.IP Support weiter: studip(at)uni-goettingen.d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10T11::51:56</meta:creation-date>
    <dc:creator>Generated</dc:creator>
    <dc:date>2026-09-10T11::51:56</dc:date>
    <dc:language>en-US</dc:language>
    <meta:editing-cycles>1</meta:editing-cycles>
    <meta:editing-duration>PT0S</meta:editing-duration>
    <dc:title>support:account:vorkurs</dc:title>
  </office:meta>
</office:document-meta>
</file>