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539797411a2e439b5de492c0dc3b5f7.png"/>
  <manifest:file-entry manifest:media-type="image/png" manifest:full-path="Pictures/379ed92590c582b33a8a96a81233ec2c.png"/>
  <manifest:file-entry manifest:media-type="image/png" manifest:full-path="Pictures/ba755836f0cc56814d05f27019c9fae3.png"/>
  <manifest:file-entry manifest:media-type="image/png" manifest:full-path="Pictures/1610579356e690cea6e1458dd2258186.png"/>
  <manifest:file-entry manifest:media-type="image/png" manifest:full-path="Pictures/6e4d1cecfed771cfb6af5d47985f1f64.png"/>
  <manifest:file-entry manifest:media-type="image/png" manifest:full-path="Pictures/2fb31ea61d3633890eb0c7f59d600f42.png"/>
  <manifest:file-entry manifest:media-type="image/png" manifest:full-path="Pictures/7c1f83d3f49e462dc399e54990af62ff.png"/>
  <manifest:file-entry manifest:media-type="image/png" manifest:full-path="Pictures/9a9c39986111324876afbd68eb6ad3bb.png"/>
  <manifest:file-entry manifest:media-type="image/png" manifest:full-path="Pictures/5d89774de2a2ba737cc05e199d9b9d92.png"/>
  <manifest:file-entry manifest:media-type="image/png" manifest:full-path="Pictures/590b063dd45b7a4f7b7ed8e41af5138d.png"/>
  <manifest:file-entry manifest:media-type="image/png" manifest:full-path="Pictures/0df06608fe3e5045ff9a04b11dd577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netzlaufwerk"/><text:bookmark-start text:name="__RefHeading___verbinden_des_homeverzeichnisses_als_netzlaufwerk_1"/><text:bookmark-start text:name="verbinden_des_homeverzeichnisses_als_netzlaufwerk"/>Verbinden des Homeverzeichnisses als Netzlaufwerk<text:bookmark-end text:name="__RefHeading___verbinden_des_homeverzeichnisses_als_netzlaufwerk_1"/><text:bookmark-end text:name="verbinden_des_homeverzeichnisses_als_netzlaufwerk"/></text:h>
      <text:p text:style-name="Text_20_body"><draw:frame draw:style-name="PluginODTAutoStyle_Frame_1_text_frame" draw:name="Frame1" text:anchor-type="paragraph" svg:width="265.0395pt" draw:z-index="0" svg:min-height="1cm"><draw:text-box><table:table table:style-name="Table"><table:table-column table:style-name="odt_auto_style_table_column_1_1"/><table:table-row><table:table-cell office:value-type="string" table:style-name="tablecell"><text:p text:style-name="tablealignleft">Der Zugriff auf das Homeverzeichnis des Studierendenaccounts ist nur von einem PC möglich, der sich im Universitätsnetz befindet. Um also von „außen“ mit dem privaten PC an das Homeverzeichnis heranzukommen, muss zuerst eine <text:span text:style-name="Strong_20_Emphasis">VPN-Verbindung</text:span> mit dem Uni-Netz hergestellt werden. Mehr Infos dazu findest du im <text:a xlink:type="simple" xlink:href="https://wiki.student.uni-goettingen.de/support/wlan" text:style-name="Internet_20_link" text:visited-style-name="Visited_20_Internet_20_Link">Bereich WLAN.</text:a></text:p></table:table-cell></table:table-row></table:table></draw:text-box></draw:frame></text:p>
      <text:h text:style-name="Heading_20_1" text:outline-level="1"><text:bookmark-start text:name="__RefHeading___netzlaufwerk_unter_windows_2"/><text:bookmark-start text:name="netzlaufwerk_unter_windows"/>Netzlaufwerk unter Windows<text:bookmark-end text:name="__RefHeading___netzlaufwerk_unter_windows_2"/><text:bookmark-end text:name="netzlaufwerk_unter_windows"/></text:h>
      <text:p text:style-name="Text_20_body">1. Zuerst öffnest du ein neues Explorer-Fenster (z.B. mit Windows-Taste + E) und wählst in der Seitenleiste mit Rechtsklick auf „Netzwerk“ den Eintrag „Netzlaufwerk verbinden…“ aus.</text:p>
      <text:p text:style-name="Text_20_body"><draw:frame draw:style-name="media" draw:name="0" text:anchor-type="as-char" draw:z-index="0" svg:width="10.371666666667cm" svg:height="7.14375cm"><draw:image xlink:href="Pictures/a539797411a2e439b5de492c0dc3b5f7.png" xlink:type="simple" xlink:show="embed" xlink:actuate="onLoad"/></draw:frame></text:p>
      <text:p text:style-name="Text_20_body">Es öffnet sich ein neues Fenster. Hier wählst du einen noch nicht belegten Laufwerksbuchstaben (z.B. „Z“) und trägst im Feld „Ordner“ folgende Adresse ein: </text:p>
      <text:p text:style-name="Preformatted_20_Text">\\ug-uyst-fs.student.uni-goettingen.de\home\users\nutzer.name</text:p>
      <text:p text:style-name="Text_20_body">Dabei musst du <text:span text:style-name="Source_20_Text">nutzer.name</text:span> noch durch die studentische Nutzerkennung ersetzen. Außerdem muss der Haken bei „Verbindung mit anderen Anmeldeinformationen herstellen“ gesetzt werden.</text:p>
      <text:p text:style-name="Text_20_body"><draw:frame draw:style-name="media" draw:name="1" text:anchor-type="as-char" draw:z-index="1" svg:width="13.229166666667cm" svg:height="9.7818268186754cm"><draw:image xlink:href="Pictures/379ed92590c582b33a8a96a81233ec2c.png" xlink:type="simple" xlink:show="embed" xlink:actuate="onLoad"/></draw:frame></text:p>
      <text:p text:style-name="Text_20_body">Nach einem Klick auf „Fertig stellen“ erscheint ein weiteres Fenster, in dem Benutzername und Passwort abgefragt werden. Hier ein <text:span text:style-name="Source_20_Text">ug-student\</text:span>  voranstellen.  OK klicken.    </text:p>
      <text:p text:style-name="Text_20_body"><draw:frame draw:style-name="media" draw:name="2" text:anchor-type="as-char" draw:z-index="2" svg:width="12.065cm" svg:height="9.1016666666667cm"><draw:image xlink:href="Pictures/ba755836f0cc56814d05f27019c9fae3.png" xlink:type="simple" xlink:show="embed" xlink:actuate="onLoad"/></draw:frame></text:p>
      <text:p text:style-name="Text_20_body">Jetzt öffnet sich ein bekanntes Windows-Explorer-Fenster, in dem das Homeverzeichnis angezeigt wird. Hiermit kann so gearbeitet werden, wie mit den eigenen Ordnern auf dem PC, d.h. Öffnen, neu Anlegen, Kopieren, Bearbeiten etc. ist nun alles auch <text:span text:style-name="Strong_20_Emphasis">innerhalb</text:span> des Homeverzeichnisses möglich.</text:p>
      <text:p text:style-name="Text_20_body"><draw:frame draw:style-name="media" draw:name="3" text:anchor-type="as-char" draw:z-index="3" svg:width="13.229166666667cm" svg:height="8.0520749799519cm"><draw:image xlink:href="Pictures/1610579356e690cea6e1458dd2258186.png" xlink:type="simple" xlink:show="embed" xlink:actuate="onLoad"/></draw:frame></text:p>
      <text:h text:style-name="Heading_20_1" text:outline-level="1"><text:bookmark-start text:name="__RefHeading___netzlaufwerk_unter_macos_3"/><text:bookmark-start text:name="netzlaufwerk_unter_macos"/>Netzlaufwerk unter macOS<text:bookmark-end text:name="__RefHeading___netzlaufwerk_unter_macos_3"/><text:bookmark-end text:name="netzlaufwerk_unter_macos"/></text:h>
      <text:p text:style-name="Text_20_body">Klicke im Finder unter „Gehe zu“ auf „Mit Server verbinden:<text:line-break/>
<draw:frame draw:style-name="media" draw:name="4" text:anchor-type="as-char" draw:z-index="4" svg:width="13.229166666667cm" svg:height="7.915959972863cm"><draw:image xlink:href="Pictures/6e4d1cecfed771cfb6af5d47985f1f64.png" xlink:type="simple" xlink:show="embed" xlink:actuate="onLoad"/></draw:frame></text:p>
      <text:p text:style-name="Text_20_body">Nun trägst du in die Eingabezeile folgendes ein:</text:p>
      <text:p text:style-name="Preformatted_20_Text">smb://ug-uyst-fs.student.uni-goettingen.de/home/[erster Buchstabe Accountname]/Accountname</text:p>
      <text:p text:style-name="Text_20_body">oder</text:p>
      <text:p text:style-name="Preformatted_20_Text">smb://ug-uyst-fs.student.uni-goettingen.de/home/users/Accountname</text:p>
      <text:p text:style-name="Text_20_body">In unserem Beispiel also:<text:line-break/></text:p>
      <text:p text:style-name="Preformatted_20_Text">smb://ug-uyst-fs.student.uni-goettingen.de/home/m/m.musterfrau </text:p>
      <text:p text:style-name="Text_20_body">  <text:line-break/>
<draw:frame draw:style-name="media" draw:name="5" text:anchor-type="as-char" draw:z-index="5" svg:width="13.229166666667cm" svg:height="6.1414233576642cm"><draw:image xlink:href="Pictures/2fb31ea61d3633890eb0c7f59d600f42.png" xlink:type="simple" xlink:show="embed" xlink:actuate="onLoad"/></draw:frame>
<text:line-break/>
Nun wird nach kurzer Ladezeit nochmal ein Anmeldefenster erscheinen. Hier musst du dich mit deinem Account authentifizieren. Vor deinen Accountnamen schreibst du bitte noch ug-student\  . Darunter trägst du das Passwort ein, was du gg. auch im Schlüsselbund speichern kannst.
<text:line-break/>
<draw:frame draw:style-name="media" draw:name="6" text:anchor-type="as-char" draw:z-index="6" svg:width="13.229166666667cm" svg:height="8.7153522889843cm"><draw:image xlink:href="Pictures/7c1f83d3f49e462dc399e54990af62ff.png" xlink:type="simple" xlink:show="embed" xlink:actuate="onLoad"/></draw:frame>
<text:line-break/>
Nun wird das Homeverzeichnis gemounted und die Daten sind im Finder verfügbar.
<text:line-break/>
<draw:frame draw:style-name="media" draw:name="7" text:anchor-type="as-char" draw:z-index="7" svg:width="13.229166666667cm" svg:height="8.0488679846939cm"><draw:image xlink:href="Pictures/9a9c39986111324876afbd68eb6ad3bb.png" xlink:type="simple" xlink:show="embed" xlink:actuate="onLoad"/></draw:frame></text:p>
      <text:h text:style-name="Heading_20_1" text:outline-level="1"><text:bookmark-start text:name="__RefHeading___netzlaufwerk_unter_linux_4"/><text:bookmark-start text:name="netzlaufwerk_unter_linux"/>Netzlaufwerk unter Linux<text:bookmark-end text:name="__RefHeading___netzlaufwerk_unter_linux_4"/><text:bookmark-end text:name="netzlaufwerk_unter_linux"/></text:h>
      <text:p text:style-name="Text_20_body">Unter Linux kannst du über SAMBA auf die Daten in deinem Homeverzeichnis zugreifen. Die meisten Distributionen bringen bereits entsprechende Pakete mit. Wir zeigen hier anhand eines GNOME 3.36 Desktops (wie z.B. unter Ubuntu vorhanden) den Zugriff über eine grafische Oberfläche.</text:p>
      <text:p text:style-name="Text_20_body">1. Öffne zunächst deinen Dateimanger (hier GNOME Files) und trage unter „Andere Orte“ unter „Mit Server verbinden“ die folgende Adresse ein:</text:p>
      <text:p text:style-name="Preformatted_20_Text">smb://ug-uyst-fs.student.uni-goettingen.de/home/users/nutzername</text:p>
      <text:p text:style-name="Text_20_body">Dabei musst du <text:span text:style-name="Source_20_Text">nutzername</text:span> noch durch deine studentische Nutzerkennung ersetzen.</text:p>
      <text:p text:style-name="Text_20_body"><draw:frame draw:style-name="media" draw:name="8" text:anchor-type="as-char" draw:z-index="8" svg:width="13.229166666667cm" svg:height="9.6311616683902cm"><draw:image xlink:href="Pictures/5d89774de2a2ba737cc05e199d9b9d92.png" xlink:type="simple" xlink:show="embed" xlink:actuate="onLoad"/></draw:frame></text:p>
      <text:p text:style-name="Text_20_body">2. Wähle im folgenden Fenster „Registrierter Nutzer“ aus und trage die Daten deines Studierendenaccounts ein. Die Domäne ist <text:span text:style-name="Source_20_Text">ug-student</text:span>.</text:p>
      <text:p text:style-name="Text_20_body"><draw:frame draw:style-name="media" draw:name="9" text:anchor-type="as-char" draw:z-index="9" svg:width="13.229166666667cm" svg:height="9.6308333333333cm"><draw:image xlink:href="Pictures/590b063dd45b7a4f7b7ed8e41af5138d.png" xlink:type="simple" xlink:show="embed" xlink:actuate="onLoad"/></draw:frame></text:p>
      <text:p text:style-name="Text_20_body">3. Nach einem Klick auf „Verbinden“ wird dein Homeverzeichnis als Laufwerk gemountet.</text:p>
      <text:p text:style-name="Text_20_body"><draw:frame draw:style-name="media" draw:name="10" text:anchor-type="as-char" draw:z-index="10" svg:width="13.229166666667cm" svg:height="9.6311616683902cm"><draw:image xlink:href="Pictures/0df06608fe3e5045ff9a04b11dd5777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20::11:17</meta:creation-date>
    <dc:creator>Generated</dc:creator>
    <dc:date>2026-08-23T20::11:17</dc:date>
    <dc:language>en-US</dc:language>
    <meta:editing-cycles>1</meta:editing-cycles>
    <meta:editing-duration>PT0S</meta:editing-duration>
    <dc:title>support:account:netzlaufwerk</dc:title>
  </office:meta>
</office:document-meta>
</file>