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16226932931073f0e1f3e6fa5b1571fe.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upport:account:multifaktor"/><text:bookmark-start text:name="__RefHeading___multifaktor-authentifizierung_und_dein_studierendenaccount_1"/><text:bookmark-start text:name="multifaktor-authentifizierung_und_dein_studierendenaccount"/>Multifaktor-Authentifizierung und dein Studierendenaccount<text:bookmark-end text:name="__RefHeading___multifaktor-authentifizierung_und_dein_studierendenaccount_1"/><text:bookmark-end text:name="multifaktor-authentifizierung_und_dein_studierendenaccount"/></text:h>
      <text:p text:style-name="Text_20_body">Um die Sicherheit des Studierendenaccounts zu erhöhen, kann und sollte man für die Authentifikation einen 2. Faktor neben dem persönlichen Passwort hinterlegen. Einige Dienste der GWDG (z.B. VPN) sind tatsächlich nur nutzbar, wenn bereits ein 2. Faktor für den Studierendenaccount hinterlegt wurde.
Das Einrichten des 2. Faktors ist über id.academiccloud.de möglich. Es können Authenticator Apps wie eduMFA, Google Authenticor oder FreeOTP benutzt werden, oder aber auch Passkeys wie TouchID/FaceID (wenn das Gerät dies unterstützt) sowie Hardware Token wie zB Yubikeys verwendet werden.</text:p>
      <text:p text:style-name="Text_20_body">Die genaue Anleitung zum Einrichten eines oder mehrerer 2. Faktoren findest du hier: <text:a xlink:type="simple" xlink:href="https://docs.gwdg.de/doku.php?id=de:services:general_services:customer_portal:security:two_factor_authentication#wie_richte_ich_einen_zusaetzlichen_faktor_ein" text:style-name="Internet_20_link" text:visited-style-name="Visited_20_Internet_20_Link">https://docs.gwdg.de/doku.php?id=de:services:general_services:customer_portal:security:two_factor_authentication#wie_richte_ich_einen_zusaetzlichen_faktor_ein</text:a></text:p>
      <text:p text:style-name="Text_20_body">Eine grobe Übersicht bietet diese Darstellung:<text:line-break/></text:p>
      <text:p text:style-name="Text_20_body"><draw:frame draw:style-name="media" draw:name="0" text:anchor-type="as-char" draw:z-index="0" svg:width="21.166666666667cm" style:rel-width="100%" svg:height="14.964833333333cm" style:rel-height="scale"><draw:image xlink:href="Pictures/16226932931073f0e1f3e6fa5b1571fe.pn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27T01::00:50</meta:creation-date>
    <dc:creator>Generated</dc:creator>
    <dc:date>2026-08-27T01::00:50</dc:date>
    <dc:language>en-US</dc:language>
    <meta:editing-cycles>1</meta:editing-cycles>
    <meta:editing-duration>PT0S</meta:editing-duration>
    <dc:title>support:account:multifaktor</dc:title>
  </office:meta>
</office:document-meta>
</file>