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858601648b7625a4219d123b570dac.png"/>
  <manifest:file-entry manifest:media-type="image/png" manifest:full-path="Pictures/a292fd5384f1e49f337a5eae112a0a3e.png"/>
  <manifest:file-entry manifest:media-type="image/png" manifest:full-path="Pictures/1dd62e22c206e75b857ca1227522679d.png"/>
  <manifest:file-entry manifest:media-type="image/png" manifest:full-path="Pictures/ac4a732666e3d3f5c424329968289a3c.png"/>
  <manifest:file-entry manifest:media-type="image/png" manifest:full-path="Pictures/4d3809c670bf96940c965d2f366e4893.png"/>
  <manifest:file-entry manifest:media-type="image/png" manifest:full-path="Pictures/8d23cb72cc236bb80720c6386cfbca7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:support:wlan:vpn_android"/><text:bookmark-start text:name="__RefHeading___cisco_anyconnect_with_android_1"/><text:bookmark-start text:name="cisco_anyconnect_with_android"/>Cisco AnyConnect with Android<text:bookmark-end text:name="__RefHeading___cisco_anyconnect_with_android_1"/><text:bookmark-end text:name="cisco_anyconnect_with_android"/></text:h>
      <text:p text:style-name="Text_20_body">Open the Google Play Store install <text:a xlink:type="simple" xlink:href="https://play.google.com/store/apps/details?id=com.cisco.anyconnect.vpn.android.avf" text:style-name="Internet_20_link" text:visited-style-name="Visited_20_Internet_20_Link">AnyConnect App</text:a>.
Install the app and start it. The first time you start the app, the license agreement will open. Accept it. (Previewed screenshot are in German.)</text:p>
      <text:p text:style-name="Text_20_body"><draw:frame draw:style-name="media" draw:name="0" text:anchor-type="as-char" draw:z-index="0" svg:width="7.9375cm" style:rel-width="100%" svg:height="8.4960648148148cm" style:rel-height="scale"><draw:image xlink:href="Pictures/13858601648b7625a4219d123b570dac.png" xlink:type="simple" xlink:show="embed" xlink:actuate="onLoad"/></draw:frame></text:p>
      <text:p text:style-name="Text_20_body">Click on <text:span text:style-name="Emphasis">Connections</text:span> to add a new VPN connection.</text:p>
      <text:p text:style-name="Text_20_body"><draw:frame draw:style-name="media" draw:name="1" text:anchor-type="as-char" draw:z-index="1" svg:width="7.9375cm" style:rel-width="100%" svg:height="6.2397569444444cm" style:rel-height="scale"><draw:image xlink:href="Pictures/a292fd5384f1e49f337a5eae112a0a3e.png" xlink:type="simple" xlink:show="embed" xlink:actuate="onLoad"/></draw:frame></text:p>
      <text:p text:style-name="Text_20_body">Select <text:span text:style-name="Emphasis">Add VPN Connection…</text:span></text:p>
      <text:p text:style-name="Text_20_body"><draw:frame draw:style-name="media" draw:name="2" text:anchor-type="as-char" draw:z-index="2" svg:width="7.9375cm" style:rel-width="100%" svg:height="4.1671875cm" style:rel-height="scale"><draw:image xlink:href="Pictures/1dd62e22c206e75b857ca1227522679d.png" xlink:type="simple" xlink:show="embed" xlink:actuate="onLoad"/></draw:frame></text:p>
      <text:p text:style-name="Text_20_body">Enter any description (e.g. „Uni-VPN“) in the connection editor and enter vpn.gwdg.de as server address. Confirm and close with tap on <text:span text:style-name="Emphasis">Save</text:span>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ue to the current situation, the GWDG has massively increased the number of VPN accesses to the campus and now offers a total of three VPN gateways. Please use preferably vpn-b.gwdg.de and vpn-c.gwdg.de instead of the standard access via vpn.gwdg.de.</text:p></table:table-cell></table:table-row></table:table></draw:text-box></draw:frame></text:p>
      <text:p text:style-name="Text_20_body"><draw:frame draw:style-name="media" draw:name="3" text:anchor-type="as-char" draw:z-index="3" svg:width="7.9375cm" style:rel-width="100%" svg:height="12.714699074074cm" style:rel-height="scale"><draw:image xlink:href="Pictures/ac4a732666e3d3f5c424329968289a3c.png" xlink:type="simple" xlink:show="embed" xlink:actuate="onLoad"/></draw:frame></text:p>
      <text:p text:style-name="Text_20_body">Then activate the connection via the button and enter your uni login data in the following popup. Your own e-mail address is required as the user name here, in the form account@stud.uni-goettingen.de for students. The password is the password of your student account.</text:p>
      <text:p text:style-name="Text_20_body"><draw:frame draw:style-name="media" draw:name="4" text:anchor-type="as-char" draw:z-index="4" svg:width="7.9375cm" style:rel-width="100%" svg:height="6.1809606481481cm" style:rel-height="scale"><draw:image xlink:href="Pictures/4d3809c670bf96940c965d2f366e4893.png" xlink:type="simple" xlink:show="embed" xlink:actuate="onLoad"/></draw:frame> <draw:frame draw:style-name="media" draw:name="5" text:anchor-type="as-char" draw:z-index="5" svg:width="7.9375cm" style:rel-width="100%" svg:height="7.1731481481481cm" style:rel-height="scale"><draw:image xlink:href="Pictures/8d23cb72cc236bb80720c6386cfbca79.png" xlink:type="simple" xlink:show="embed" xlink:actuate="onLoad"/></draw:frame></text:p>
      <text:p text:style-name="Text_20_body">Once the app has been installed and configured, the user name and password will be prompted when the app is started or when the connection name is tapped. It is <text:span text:style-name="Strong_20_Emphasis">not</text:span> possible to save the password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7::56:52</meta:creation-date>
    <dc:creator>Generated</dc:creator>
    <dc:date>2026-09-07T07::56:52</dc:date>
    <dc:language>en-US</dc:language>
    <meta:editing-cycles>1</meta:editing-cycles>
    <meta:editing-duration>PT0S</meta:editing-duration>
    <dc:title>en:support:wlan:vpn_android</dc:title>
  </office:meta>
</office:document-meta>
</file>