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kontakt"/><text:bookmark-start text:name="__RefHeading___contact_studit_1"/><text:bookmark-start text:name="contact_studit"/>Contact studIT<text:bookmark-end text:name="__RefHeading___contact_studit_1"/><text:bookmark-end text:name="contact_studit"/></text:h>
      <text:p text:style-name="Text_20_body"><text:span text:style-name="Strong_20_Emphasis">You can easily contact our studIT advisors:</text:span></text:p>
      <text:p text:style-name="Text_20_body">* at our locations in the <text:a xlink:type="simple" xlink:href="https://wiki.student.uni-goettingen.de/en/support/studit_support/chipkartenstelle" text:style-name="Internet_20_link" text:visited-style-name="Visited_20_Internet_20_Link">main lecture hall building</text:a> (ZHG), at the <text:a xlink:type="simple" xlink:href="https://wiki.student.uni-goettingen.de/en/support/studit_support/lrc_sub" text:style-name="Internet_20_link" text:visited-style-name="Visited_20_Internet_20_Link">LRC SUB</text:a> or the <text:a xlink:type="simple" xlink:href="https://wiki.student.uni-goettingen.de/en/support/studit_support/lrc_med" text:style-name="Internet_20_link" text:visited-style-name="Visited_20_Internet_20_Link">LRC Med</text:a> or at the <text:a xlink:type="simple" xlink:href="https://wiki.student.uni-goettingen.de/en/support/studit_support/nordcampus" text:style-name="Internet_20_link" text:visited-style-name="Visited_20_Internet_20_Link">Physics Divisional Library at the northern part of university</text:a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Opening times:</text:span></text:p><text:p text:style-name="Text_20_body"><text:span text:style-name="Strong_20_Emphasis">Chip card issue point in the main lecture hall building (ZHG):</text:span></text:p><text:list text:style-name="List_20_1" text:continue-numbering="false"><text:list-item><text:p text:style-name="LastListParagraph_List_20_1_Content_First"> Mon - Fri: 10:00 a.m. - 5:00 p.m.<text:line-break/></text:p></text:list-item></text:list><text:p text:style-name="Text_20_body"><text:span text:style-name="Strong_20_Emphasis">LRC SUB:</text:span></text:p><text:list text:style-name="List_20_1" text:continue-numbering="false"><text:list-item><text:p text:style-name="List_20_1_Content_First"> Mon, Wed, Fri: 10:00 a.m. - 4:00 p.m.  </text:p></text:list-item><text:list-item><text:p text:style-name="List_20_1_Content"> Tue, Thur: 10:00 a.m. - 6:30 p.m. </text:p></text:list-item><text:list-item><text:p text:style-name="List_20_1_Content_Last"> Sat, Sun: 1:00 p.m. - 4:00 p.m.<text:line-break/></text:p></text:list-item></text:list><text:p text:style-name="Text_20_body"><text:span text:style-name="Strong_20_Emphasis">LRC Med: </text:span><text:line-break/>
During the semester</text:p><text:list text:style-name="List_20_1" text:continue-numbering="false"><text:list-item><text:p text:style-name="List_20_1_Content_First"> Mon: 10:00 a.m. - 4:00 p.m.</text:p></text:list-item><text:list-item><text:p text:style-name="List_20_1_Content"> Tue, Thur 12 p.m. - 6:00 p.m.</text:p></text:list-item><text:list-item><text:p text:style-name="List_20_1_Content_Last"> Fri: 10:00 a.m. - 1:00 p.m.<text:line-break/></text:p></text:list-item></text:list><text:p text:style-name="Text_20_body">During semester break - from mid-February to the end of March and from mid-August till the end of September:</text:p><text:list text:style-name="List_20_1" text:continue-numbering="false"><text:list-item><text:p text:style-name="List_20_1_Content_First"> Mon to Thur: 10:00 a.m. - 2:00 p.m.</text:p></text:list-item><text:list-item><text:p text:style-name="List_20_1_Content_Last"> Fri: 10:00 a.m. - 1:00 p.m.<text:line-break/></text:p></text:list-item></text:list><text:p text:style-name="Text_20_body"><text:span text:style-name="Strong_20_Emphasis">Physics Divisional Library at the northern part of university:</text:span></text:p><text:list text:style-name="List_20_1" text:continue-numbering="false"><text:list-item><text:p text:style-name="List_20_1_Content_First"> Mon: 12 p.m. - 2:00 p.m.</text:p></text:list-item><text:list-item><text:p text:style-name="List_20_1_Content_Last"> Thur: 4:00 p.m. - 6:00 p.m.<text:line-break/></text:p></text:list-item></text:list></table:table-cell></table:table-row></table:table></draw:text-box></draw:frame></text:p>
      <text:p text:style-name="Text_20_body"><text:line-break/></text:p>
      <text:p text:style-name="Text_20_body"><draw:a xlink:type="simple" xlink:href="https://wiki.student.uni-goettingen.de/kontak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  <text:p text:style-name="Text_20_body"><text:a xlink:type="simple" xlink:href="tag&amp;#62; studIT support contact email" text:style-name="Internet_20_link" text:visited-style-name="Visited_20_Internet_20_Link">tag&gt; studIT support contact ema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12:49</meta:creation-date>
    <dc:creator>Generated</dc:creator>
    <dc:date>2026-09-10T23::12:49</dc:date>
    <dc:language>en-US</dc:language>
    <meta:editing-cycles>1</meta:editing-cycles>
    <meta:editing-duration>PT0S</meta:editing-duration>
    <dc:title>en:support:studit_support:kontakt</dc:title>
  </office:meta>
</office:document-meta>
</file>