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e0a8e95a8f40a19859df34e6d52b58.jpg"/>
  <manifest:file-entry manifest:media-type="image/png" manifest:full-path="Pictures/b79827f66c16e6aaa7a2dcf81400b8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lrcs:sub"/><text:bookmark-start text:name="__RefHeading___lrc_sub_1"/><text:bookmark-start text:name="lrc_sub"/>LRC SUB<text:bookmark-end text:name="__RefHeading___lrc_sub_1"/><text:bookmark-end text:name="lrc_sub"/></text:h>
      <text:p text:style-name="Text_20_body"><text:span text:style-name="Strong_20_Emphasis">The Learning Resources Center (LRC) at the Göttingen State and University Library (SUB) is a location equipped with PC working station and additional technology for researching, editing and printing media and documents. For doing so, the following features are available:</text:span></text:p>
      <text:list text:style-name="List_20_1" text:continue-numbering="false">
        <text:list-item>
          <text:p text:style-name="List_20_1_Content_First"> modern Windows work stations</text:p>
        </text:list-item>
        <text:list-item>
          <text:p text:style-name="List_20_1_Content"> high speed internet access</text:p>
        </text:list-item>
        <text:list-item>
          <text:p text:style-name="List_20_1_Content"> access to Göttingen's university catalogue online (GUK) as well as the data bases of the Göttingen State and University Library (SUB)</text:p>
        </text:list-item>
        <text:list-item>
          <text:p text:style-name="List_20_1_Content"> extensive software packages (Microsoft Office, Adobe Creative Suite, SPSS etc.)</text:p>
        </text:list-item>
        <text:list-item>
          <text:p text:style-name="List_20_1_Content"> studIT helpdesk with six consulting hours every day</text:p>
        </text:list-item>
        <text:list-item>
          <text:p text:style-name="List_20_1_Content"> A4 and A3 flat bed scanners, one slide scanner</text:p>
        </text:list-item>
        <text:list-item>
          <text:p text:style-name="List_20_1_Content"> one video editing workplace</text:p>
        </text:list-item>
        <text:list-item>
          <text:p text:style-name="List_20_1_Content"> a printing system providing five high performance b&amp;w printers and one colour printer for printing in A4 and A3</text:p>
        </text:list-item>
        <text:list-item>
          <text:p text:style-name="List_20_1_Content_Last"> one plotter for printing posters in large size A0</text:p>
        </text:list-item>
      </text:list>
      <text:p text:style-name="Text_20_body"><draw:frame draw:style-name="mediaright" draw:name="0" text:anchor-type="paragraph" draw:z-index="0" svg:width="10.583333333333cm" svg:height="6.588125cm"><draw:image xlink:href="Pictures/28e0a8e95a8f40a19859df34e6d52b58.jpg" xlink:type="simple" xlink:show="embed" xlink:actuate="onLoad"/></draw:frame></text:p>
      <text:list text:style-name="List_20_1" text:continue-numbering="false">
        <text:list-item>
          <text:p text:style-name="List_20_1_Content_First">  lever shears</text:p>
        </text:list-item>
        <text:list-item>
          <text:p text:style-name="List_20_1_Content">  notebook work stations with Wi-Fi access</text:p>
        </text:list-item>
        <text:list-item>
          <text:p text:style-name="List_20_1_Content_Last">  reference library for the software available</text:p>
        </text:list-item>
      </text:list>
      <text:h text:style-name="Heading_20_1" text:outline-level="1"><text:bookmark-start text:name="__RefHeading___faq_2"/><text:bookmark-start text:name="faq"/>FAQ<text:bookmark-end text:name="__RefHeading___faq_2"/><text:bookmark-end text:name="faq"/></text:h>
      <text:p text:style-name="Text_20_body">Here are some frequently asked questions:</text:p>
      <text:h text:style-name="Heading_20_3" text:outline-level="3"><text:bookmark-start text:name="__RefHeading___who_can_use_the_lrc_sub_3"/><text:bookmark-start text:name="who_can_use_the_lrc_sub"/>Who can use the LRC SUB?<text:bookmark-end text:name="__RefHeading___who_can_use_the_lrc_sub_3"/><text:bookmark-end text:name="who_can_use_the_lrc_sub"/></text:h>
      <text:p text:style-name="Text_20_body">All students, lecturers, scientists, employees of Göttingen University and other connected institutions as well as private users and guests of the Göttingen State and University Library are allowed to use the computer based work stations at the LRC SUB. As a matter of course, using the computers at the LRC (except for printing) is for free. Please note the <text:a xlink:type="simple" xlink:href="https://wiki.student.uni-goettingen.de/en/support/studit_support/lrc_sub" text:style-name="Internet_20_link" text:visited-style-name="Visited_20_Internet_20_Link">terms of use</text:a> of the LRCs! </text:p>
      <text:h text:style-name="Heading_20_3" text:outline-level="3"><text:bookmark-start text:name="__RefHeading___how_can_i_log_in_to_the_computers_4"/><text:bookmark-start text:name="how_can_i_log_in_to_the_computers"/>How can I log in to the computers?<text:bookmark-end text:name="__RefHeading___how_can_i_log_in_to_the_computers_4"/><text:bookmark-end text:name="how_can_i_log_in_to_the_computers"/></text:h>
      <text:p text:style-name="Text_20_body">For logging in to the computers you need an <text:a xlink:type="simple" xlink:href="https://wiki.student.uni-goettingen.de/en/support/account/start" text:style-name="Internet_20_link" text:visited-style-name="Visited_20_Internet_20_Link">account</text:a>. Students at Göttingen University receive their account together with their <text:a xlink:type="simple" xlink:href="https://wiki.student.uni-goettingen.de/en/support/ausweis" text:style-name="Internet_20_link" text:visited-style-name="Visited_20_Internet_20_Link">student ID</text:a> at the beginning of their studies. Owners of a GWDG account are also able to log in to the computers. With these accounts it is possible to use the <text:a xlink:type="simple" xlink:href="https://wiki.student.uni-goettingen.de/en/support/wlan" text:style-name="Internet_20_link" text:visited-style-name="Visited_20_Internet_20_Link">Wi-Fi
(GoeMobile/eduroam)</text:a> at the SUB as well. </text:p>
      <text:h text:style-name="Heading_20_3" text:outline-level="3"><text:bookmark-start text:name="__RefHeading___where_can_i_get_helpadvice_5"/><text:bookmark-start text:name="where_can_i_get_helpadvice"/>Where can I get help/ advice?<text:bookmark-end text:name="__RefHeading___where_can_i_get_helpadvice_5"/><text:bookmark-end text:name="where_can_i_get_helpadvice"/></text:h>
      <text:p text:style-name="Text_20_body">studIT is the IT service provider for students at Göttingen University. On working days our <text:a xlink:type="simple" xlink:href="https://wiki.student.uni-goettingen.de/en/support/studit_support/lrc_sub" text:style-name="Internet_20_link" text:visited-style-name="Visited_20_Internet_20_Link">advisors from studIT</text:a> are working six hours a day. You also can find advice on our <text:a xlink:type="simple" xlink:href="http://wiki.student.uni-goettingen.de/en/start" text:style-name="Internet_20_link" text:visited-style-name="Visited_20_Internet_20_Link">SOS (studIT Online Support) homepage</text:a>, which you can access via quick links on your desktop. </text:p>
      <text:h text:style-name="Heading_20_3" text:outline-level="3"><text:bookmark-start text:name="__RefHeading___how_can_i_print_6"/><text:bookmark-start text:name="how_can_i_print"/>How can I print?<text:bookmark-end text:name="__RefHeading___how_can_i_print_6"/><text:bookmark-end text:name="how_can_i_print"/></text:h>
      <text:p text:style-name="Text_20_body">All <text:a xlink:type="simple" xlink:href="https://wiki.student.uni-goettingen.de/support/drucken" text:style-name="Internet_20_link" text:visited-style-name="Visited_20_Internet_20_Link">Drucker</text:a> available at the LRC SUB are <text:a xlink:type="simple" xlink:href="https://wiki.student.uni-goettingen.de/en/support/drucken/drucker_verbinden" text:style-name="Internet_20_link" text:visited-style-name="Visited_20_Internet_20_Link">connected automatically</text:a> to the computers. You only have to choose the right <text:a xlink:type="simple" xlink:href="https://wiki.student.uni-goettingen.de/en/support/drucken/drucker" text:style-name="Internet_20_link" text:visited-style-name="Visited_20_Internet_20_Link">printing queue</text:a> (e.g. A4 b&amp;w or colour). You can find the names of the printing queues on the little banners/ flyers at the work stations. After logging in to the computer you can see your current <text:a xlink:type="simple" xlink:href="https://wiki.student.uni-goettingen.de/en/support/drucken/druckguthaben" text:style-name="Internet_20_link" text:visited-style-name="Visited_20_Internet_20_Link">print contingent</text:a> on the screen.
You can top up your print contingent at the <text:a xlink:type="simple" xlink:href="https://wiki.student.uni-goettingen.de/en/support/studit_support/chipkartenstelle" text:style-name="Internet_20_link" text:visited-style-name="Visited_20_Internet_20_Link"> chip card issue point in the main lecture hall building</text:a> by paying with your <text:a xlink:type="simple" xlink:href="https://wiki.student.uni-goettingen.de/en/support/ausweis" text:style-name="Internet_20_link" text:visited-style-name="Visited_20_Internet_20_Link">student ID</text:a>. Print contingent of the GWDG accounts will be balanced by the respective institute.
<text:line-break/></text:p>
      <text:h text:style-name="Heading_20_3" text:outline-level="3"><text:bookmark-start text:name="__RefHeading___software_available_7"/><text:bookmark-start text:name="software_available"/>Software available<text:bookmark-end text:name="__RefHeading___software_available_7"/><text:bookmark-end text:name="software_available"/></text:h>
      <text:p text:style-name="Text_20_body">All computers at the LRC SUB are Windows computers. On all PCs <text:span text:style-name="Strong_20_Emphasis">Microsoft Office</text:span> as well as <text:span text:style-name="Strong_20_Emphasis">Acrobat Professional</text:span> by Adobe are installed by default. </text:p>
      <text:p text:style-name="Text_20_body">Further programmes (not on all computers available):</text:p>
      <text:list text:style-name="List_20_1" text:continue-numbering="false">
        <text:list-item>
          <text:p text:style-name="List_20_1_Content_First"> Adobe Creative Suite, contains Photoshop, InDesign, Illustrator</text:p>
        </text:list-item>
        <text:list-item>
          <text:p text:style-name="List_20_1_Content"> at some computers (video editing workplace) also Adobe Premiere is installed</text:p>
        </text:list-item>
        <text:list-item>
          <text:p text:style-name="List_20_1_Content"> Abby Fine Reader</text:p>
        </text:list-item>
        <text:list-item>
          <text:p text:style-name="List_20_1_Content"> Scan Software (Optibook)</text:p>
        </text:list-item>
        <text:list-item>
          <text:p text:style-name="List_20_1_Content_Last"> SPSS 20</text:p>
        </text:list-item>
      </text:list>
      <text:p text:style-name="Text_20_body"><draw:frame draw:style-name="media" draw:name="1" text:anchor-type="as-char" draw:z-index="1" svg:width="19.314583333333cm" style:rel-width="100%" svg:height="12.197291666667cm" style:rel-height="scale"><draw:image xlink:href="Pictures/b79827f66c16e6aaa7a2dcf81400b878.png" xlink:type="simple" xlink:show="embed" xlink:actuate="onLoad"/></draw:frame></text:p>
      <text:p text:style-name="Text_20_body"><text:a xlink:type="simple" xlink:href="tag&amp;#62; lrc sub goettingen state and university library" text:style-name="Internet_20_link" text:visited-style-name="Visited_20_Internet_20_Link">tag&gt; lrc sub goettingen state and university libr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06:57</meta:creation-date>
    <dc:creator>Generated</dc:creator>
    <dc:date>2026-08-23T15::06:57</dc:date>
    <dc:language>en-US</dc:language>
    <meta:editing-cycles>1</meta:editing-cycles>
    <meta:editing-duration>PT0S</meta:editing-duration>
    <dc:title>en:support:rechnerstandorte:lrcs:sub</dc:title>
  </office:meta>
</office:document-meta>
</file>