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7d5ef94656cf51f438f24f516616c7.png"/>
  <manifest:file-entry manifest:media-type="image/png" manifest:full-path="Pictures/86dbd32c49e7ab29906732197d364d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lrcs:med"/><text:bookmark-start text:name="__RefHeading___lrc_med_1"/><text:bookmark-start text:name="lrc_med"/>LRC Med<text:bookmark-end text:name="__RefHeading___lrc_med_1"/><text:bookmark-end text:name="lrc_med"/></text:h>
      <text:p text:style-name="Text_20_body"><text:span text:style-name="Strong_20_Emphasis">The Learning Resources Center (LRC) at the department library of the University Medical School is a location equipped with PC working station and additional technology for researching, editing and printing media and documents. For these purposes, the following features are available:</text:span></text:p>
      <text:list text:style-name="List_20_1" text:continue-numbering="false">
        <text:list-item>
          <text:p text:style-name="List_20_1_Content_First"> modern Windows work stations</text:p>
        </text:list-item>
        <text:list-item>
          <text:p text:style-name="List_20_1_Content"> high speed internet access</text:p>
        </text:list-item>
        <text:list-item>
          <text:p text:style-name="List_20_1_Content"> access to Göttingen's university online catalogue (GUK) as well as the data bases of the Göttingen State and University Library (SUB)</text:p>
        </text:list-item>
        <text:list-item>
          <text:p text:style-name="List_20_1_Content"> extensive software packages (Microsoft Office, Adobe Creative Suite, SPSS etc.)</text:p>
        </text:list-item>
        <text:list-item>
          <text:p text:style-name="List_20_1_Content"> studIT helpdesk with six <text:a xlink:type="simple" xlink:href="http://wiki.student.uni-goettingen.de/en/support/studit_support/standorte#lrc_meddepartment_library_of_the_university_medical_school" text:style-name="Internet_20_link" text:visited-style-name="Visited_20_Internet_20_Link">consulting hours</text:a> every day</text:p>
        </text:list-item>
        <text:list-item>
          <text:p text:style-name="List_20_1_Content"> one A4 flat bed scanner</text:p>
        </text:list-item>
        <text:list-item>
          <text:p text:style-name="List_20_1_Content"> multifunctional printers/copying machines</text:p>
        </text:list-item>
        <text:list-item>
          <text:p text:style-name="List_20_1_Content"> notebook work stations with Wi-Fi access</text:p>
        </text:list-item>
        <text:list-item>
          <text:p text:style-name="List_20_1_Content_Last"> single-person study cabins</text:p>
        </text:list-item>
      </text:list>
      <text:p text:style-name="Text_20_body"><draw:frame draw:style-name="mediaright" draw:name="0" text:anchor-type="paragraph" draw:z-index="0" svg:width="10.583333333333cm" svg:height="7.9375cm"><draw:image xlink:href="Pictures/657d5ef94656cf51f438f24f516616c7.png" xlink:type="simple" xlink:show="embed" xlink:actuate="onLoad"/></draw:frame></text:p>
      <text:h text:style-name="Heading_20_1" text:outline-level="1"><text:bookmark-start text:name="__RefHeading___faq_2"/><text:bookmark-start text:name="faq"/>FAQ<text:bookmark-end text:name="__RefHeading___faq_2"/><text:bookmark-end text:name="faq"/></text:h>
      <text:p text:style-name="Text_20_body">Here are some frequently asked questions:</text:p>
      <text:h text:style-name="Heading_20_3" text:outline-level="3"><text:bookmark-start text:name="__RefHeading___who_can_use_the_lrc_med_3"/><text:bookmark-start text:name="who_can_use_the_lrc_med"/>Who can use the LRC Med?<text:bookmark-end text:name="__RefHeading___who_can_use_the_lrc_med_3"/><text:bookmark-end text:name="who_can_use_the_lrc_med"/></text:h>
      <text:p text:style-name="Text_20_body">All students of Göttingen University and owners of a GWDG account may use the computer based work stations. As a matter of course, using the computers at the LRC (except for printing) is free.</text:p>
      <text:h text:style-name="Heading_20_3" text:outline-level="3"><text:bookmark-start text:name="__RefHeading___how_can_i_log_in_to_the_computers_4"/><text:bookmark-start text:name="how_can_i_log_in_to_the_computers"/>How can I log in to the computers?<text:bookmark-end text:name="__RefHeading___how_can_i_log_in_to_the_computers_4"/><text:bookmark-end text:name="how_can_i_log_in_to_the_computers"/></text:h>
      <text:p text:style-name="Text_20_body">For logging in to the computers you need an <text:a xlink:type="simple" xlink:href="https://wiki.student.uni-goettingen.de/en/support/account/start" text:style-name="Internet_20_link" text:visited-style-name="Visited_20_Internet_20_Link">account</text:a>. Students at Göttingen University receive both their account and <text:a xlink:type="simple" xlink:href="https://wiki.student.uni-goettingen.de/en/support/ausweis" text:style-name="Internet_20_link" text:visited-style-name="Visited_20_Internet_20_Link">student ID</text:a> at the beginning of their studies. Owners of a GWDG account are also able to log in to the computers. Private SUB users may log in with their <text:a xlink:type="simple" xlink:href="http://www.sub.uni-goettingen.de/en/first-time-visitor/internet-access/" text:style-name="Internet_20_link" text:visited-style-name="Visited_20_Internet_20_Link"> copy and print account</text:a>  (Domain UG-Student). With all of these accounts it also is possible to use the <text:a xlink:type="simple" xlink:href="https://wiki.student.uni-goettingen.de/en/support/wlan" text:style-name="Internet_20_link" text:visited-style-name="Visited_20_Internet_20_Link">Wi-Fi
(eduroam)</text:a> at the University Medical School. </text:p>
      <text:h text:style-name="Heading_20_3" text:outline-level="3"><text:bookmark-start text:name="__RefHeading___where_can_i_get_helpadvice_5"/><text:bookmark-start text:name="where_can_i_get_helpadvice"/>Where can I get help/ advice?<text:bookmark-end text:name="__RefHeading___where_can_i_get_helpadvice_5"/><text:bookmark-end text:name="where_can_i_get_helpadvice"/></text:h>
      <text:p text:style-name="Text_20_body">studIT is the IT service provider for students at Göttingen University. You can find <text:a xlink:type="simple" xlink:href="https://wiki.student.uni-goettingen.de/en/support/studit_support/lrc_med" text:style-name="Internet_20_link" text:visited-style-name="Visited_20_Internet_20_Link">StudIT advisors</text:a> at the help desk. </text:p>
      <text:h text:style-name="Heading_20_3" text:outline-level="3"><text:bookmark-start text:name="__RefHeading___how_can_i_print_6"/><text:bookmark-start text:name="how_can_i_print"/>How can I print?<text:bookmark-end text:name="__RefHeading___how_can_i_print_6"/><text:bookmark-end text:name="how_can_i_print"/></text:h>
      <text:p text:style-name="Text_20_body">All <text:a xlink:type="simple" xlink:href="https://wiki.student.uni-goettingen.de/support/drucken" text:style-name="Internet_20_link" text:visited-style-name="Visited_20_Internet_20_Link">printers</text:a> available at the LRC are <text:a xlink:type="simple" xlink:href="https://wiki.student.uni-goettingen.de/en/support/drucken/drucker_verbinden" text:style-name="Internet_20_link" text:visited-style-name="Visited_20_Internet_20_Link">connected automatically</text:a> to the computers. You only have to choose the right <text:a xlink:type="simple" xlink:href="https://wiki.student.uni-goettingen.de/en/support/drucken/drucker" text:style-name="Internet_20_link" text:visited-style-name="Visited_20_Internet_20_Link">printing queue</text:a> (e.g. A4 b&amp;w or colour). After logging in to the computer you can see your current <text:a xlink:type="simple" xlink:href="https://wiki.student.uni-goettingen.de/en/support/drucken/druckguthaben" text:style-name="Internet_20_link" text:visited-style-name="Visited_20_Internet_20_Link">print contingent</text:a> on the screen.
You can top up your print contingent at the <text:a xlink:type="simple" xlink:href="https://wiki.student.uni-goettingen.de/en/support/studit_support/chipkartenstelle" text:style-name="Internet_20_link" text:visited-style-name="Visited_20_Internet_20_Link"> chip card issue point in the main lecture hall building</text:a> by paying with your <text:a xlink:type="simple" xlink:href="https://wiki.student.uni-goettingen.de/en/support/ausweis" text:style-name="Internet_20_link" text:visited-style-name="Visited_20_Internet_20_Link">student ID</text:a>. Print contingent of the GWDG accounts will be balanced by the respective institute.
<text:line-break/></text:p>
      <text:h text:style-name="Heading_20_3" text:outline-level="3"><text:bookmark-start text:name="__RefHeading___software_available_7"/><text:bookmark-start text:name="software_available"/>Software available<text:bookmark-end text:name="__RefHeading___software_available_7"/><text:bookmark-end text:name="software_available"/></text:h>
      <text:p text:style-name="Text_20_body">All computers at the LRC Med are Windows computers. On all PCs <text:span text:style-name="Strong_20_Emphasis">Microsoft Office</text:span> is installed by default. </text:p>
      <text:p text:style-name="Text_20_body">Further programmes (not on all computers available):</text:p>
      <text:list text:style-name="List_20_1" text:continue-numbering="false">
        <text:list-item>
          <text:p text:style-name="List_20_1_Content_First"> Adobe Creative Suite, contains Photoshop, InDesign, Illustrator</text:p>
        </text:list-item>
        <text:list-item>
          <text:p text:style-name="List_20_1_Content"> Scan Software (Optibook)</text:p>
        </text:list-item>
        <text:list-item>
          <text:p text:style-name="List_20_1_Content"> SPSS </text:p>
        </text:list-item>
        <text:list-item>
          <text:p text:style-name="List_20_1_Content"> Statistica </text:p>
        </text:list-item>
        <text:list-item>
          <text:p text:style-name="List_20_1_Content"> SAS</text:p>
        </text:list-item>
        <text:list-item>
          <text:p text:style-name="List_20_1_Content"> R</text:p>
        </text:list-item>
        <text:list-item>
          <text:p text:style-name="List_20_1_Content_Last"> Citavi (until 30 November 2026)</text:p>
        </text:list-item>
      </text:list>
      <text:p text:style-name="Text_20_body"><draw:frame draw:style-name="media" draw:name="   Legend" text:anchor-type="as-char" draw:z-index="0" svg:width="18.520833333333cm" style:rel-width="100%"><draw:text-box><text:p text:style-name="legendcenter"><draw:frame draw:style-name="media" draw:name="  " text:anchor-type="as-char" draw:z-index="1" svg:width="18.520833333333cm" style:rel-width="100%" svg:height="7.8301155580609cm" style:rel-height="scale"><draw:image xlink:href="Pictures/86dbd32c49e7ab29906732197d364dec.png" xlink:type="simple" xlink:show="embed" xlink:actuate="onLoad"/></draw:frame>  </text:p></draw:text-box></draw:frame></text:p>
      <text:p text:style-name="Text_20_body"><text:a xlink:type="simple" xlink:href="tag&amp;#62; lrc med university medical school department library" text:style-name="Internet_20_link" text:visited-style-name="Visited_20_Internet_20_Link">tag&gt; lrc med university medical school department libr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22::19:39</meta:creation-date>
    <dc:creator>Generated</dc:creator>
    <dc:date>2026-08-20T22::19:39</dc:date>
    <dc:language>en-US</dc:language>
    <meta:editing-cycles>1</meta:editing-cycles>
    <meta:editing-duration>PT0S</meta:editing-duration>
    <dc:title>en:support:rechnerstandorte:lrcs:med</dc:title>
  </office:meta>
</office:document-meta>
</file>