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a58e81f5426c869d83b6f34dac80b3.png"/>
  <manifest:file-entry manifest:media-type="image/png" manifest:full-path="Pictures/d0aef6496a4fa505c548ba98de1f2714.png"/>
  <manifest:file-entry manifest:media-type="image/png" manifest:full-path="Pictures/c27babf530d48ca17880965bddc35ae2.png"/>
  <manifest:file-entry manifest:media-type="image/png" manifest:full-path="Pictures/4277b26ea15e29703d5108e6968fa6e5.png"/>
  <manifest:file-entry manifest:media-type="image/png" manifest:full-path="Pictures/83bcb49c470f84c09b50c2237cdbb2a3.png"/>
  <manifest:file-entry manifest:media-type="image/png" manifest:full-path="Pictures/ef972b430865921bcc1fcfc0a45a4f37.png"/>
  <manifest:file-entry manifest:media-type="image/png" manifest:full-path="Pictures/7ba6df938d4375671e44444479f3f2de.png"/>
  <manifest:file-entry manifest:media-type="image/png" manifest:full-path="Pictures/31e29f6910c8789f375d7fe0de3e6b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lsg:raumreservierung"/><text:bookmark-start text:name="__RefHeading___booking_lsg_roomssub_rooms_1"/><text:bookmark-start text:name="booking_lsg_roomssub_rooms"/>Booking LSG Rooms / SUB Rooms<text:bookmark-end text:name="__RefHeading___booking_lsg_roomssub_rooms_1"/><text:bookmark-end text:name="booking_lsg_roomssub_rooms"/></text:h>
      <text:h text:style-name="Heading_20_2" text:outline-level="2"><text:bookmark-start text:name="__RefHeading___booking_in_ecampus_2"/><text:bookmark-start text:name="booking_in_ecampus"/>1. Booking in eCampus<text:bookmark-end text:name="__RefHeading___booking_in_ecampus_2"/><text:bookmark-end text:name="booking_in_ecampus"/></text:h>
      <text:p text:style-name="Text_20_body">Before you can use a room at the LSG or the SUB Central Library, you need to book it. You do this ahead of time via <text:a xlink:type="simple" xlink:href="https://wiki.student.uni-goettingen.de/en/support/ecampus/start" text:style-name="Internet_20_link" text:visited-style-name="Visited_20_Internet_20_Link">eCampus</text:a>. Log in with your <text:a xlink:type="simple" xlink:href="https://wiki.student.uni-goettingen.de/en/support/account/start" text:style-name="Internet_20_link" text:visited-style-name="Visited_20_Internet_20_Link">Student ID</text:a>. Should you not be able to log in, please contact  <text:a xlink:type="simple" xlink:href="https://wiki.student.uni-goettingen.de/en/support/studit_support/start" text:style-name="Internet_20_link" text:visited-style-name="Visited_20_Internet_20_Link">studIT support</text:a>! After booking a room, <text:a xlink:type="simple" xlink:href="https://wiki.student.uni-goettingen.de/en/support/lsg/schluessel" text:style-name="Internet_20_link" text:visited-style-name="Visited_20_Internet_20_Link">an electronic keycode can be written on your student ID card</text:a> at the terminals at the LSG or SUB Central Library.</text:p>
      <text:h text:style-name="Heading_20_2" text:outline-level="2"><text:bookmark-start text:name="__RefHeading___room_booking_basics_3"/><text:bookmark-start text:name="room_booking_basics"/>2. Room booking basics<text:bookmark-end text:name="__RefHeading___room_booking_basics_3"/><text:bookmark-end text:name="room_booking_basics"/></text:h>
      <text:p text:style-name="Text_20_body">When logged into eCampus, hover over the “More” tab and click “LSG/SUB study rooms”.</text:p>
      <text:p text:style-name="Text_20_body"><draw:frame draw:style-name="media" draw:name="0" text:anchor-type="as-char" draw:z-index="0" svg:width="15.875cm" svg:height="6.0276153846154cm"><draw:image xlink:href="Pictures/22a58e81f5426c869d83b6f34dac80b3.png" xlink:type="simple" xlink:show="embed" xlink:actuate="onLoad"/></draw:frame></text:p>
      <text:p text:style-name="Text_20_body">Should you want to book a room now, click on “Room booking”:</text:p>
      <text:p text:style-name="Text_20_body"><draw:frame draw:style-name="media" draw:name="1" text:anchor-type="as-char" draw:z-index="1" svg:width="15.875cm" svg:height="2.8410729431722cm"><draw:image xlink:href="Pictures/d0aef6496a4fa505c548ba98de1f2714.png" xlink:type="simple" xlink:show="embed" xlink:actuate="onLoad"/></draw:frame></text:p>
      <text:p text:style-name="Text_20_body">You can now chose date and time of your booking, as well as the type, size and equipment of the room. In the lower part of the page, you can always see whether rooms are still available for the specified time slot (green) or not (red).</text:p>
      <text:p text:style-name="Text_20_body"><draw:frame draw:style-name="media" draw:name="2" text:anchor-type="as-char" draw:z-index="2" svg:width="15.875cm" svg:height="10.390909090909cm"><draw:image xlink:href="Pictures/c27babf530d48ca17880965bddc35ae2.png" xlink:type="simple" xlink:show="embed" xlink:actuate="onLoad"/></draw:frame></text:p>
      <text:p text:style-name="Text_20_body">The page always displays what equipment comes with Multimedia PCs, for example:</text:p>
      <text:p text:style-name="Text_20_body"><draw:frame draw:style-name="media" draw:name="3" text:anchor-type="as-char" draw:z-index="3" svg:width="18.520833333333cm" style:rel-width="100%" svg:height="5.6871620316725cm" style:rel-height="scale"><draw:image xlink:href="Pictures/4277b26ea15e29703d5108e6968fa6e5.png" xlink:type="simple" xlink:show="embed" xlink:actuate="onLoad"/></draw:frame></text:p>
      <text:p text:style-name="Text_20_body">To finalize, click “boo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Warning! When you click “book”, the room will immediately be reserved for you, you will not be asked to confirm your booking!</text:p></table:table-cell></table:table-row></table:table></draw:text-box></draw:frame></text:p>
      <text:h text:style-name="Heading_20_2" text:outline-level="2"><text:bookmark-start text:name="__RefHeading___booking_points_4"/><text:bookmark-start text:name="booking_points"/>3. Booking points<text:bookmark-end text:name="__RefHeading___booking_points_4"/><text:bookmark-end text:name="booking_points"/></text:h>
      <text:p text:style-name="Text_20_body">Booking points are charged everytime you use a room in the LSG/SUB Central Library. You can access a detailed listing of <text:a xlink:type="simple" xlink:href="https://wiki.student.uni-goettingen.de/support/lsg/reservierungspunkte" text:style-name="Internet_20_link" text:visited-style-name="Visited_20_Internet_20_Link">how booking points are calculated here</text:a>.</text:p>
      <text:p text:style-name="Text_20_body"><text:span text:style-name="Strong_20_Emphasis">Simply put:</text:span></text:p>
      <text:list text:style-name="List_20_1" text:continue-numbering="false">
        <text:list-item>
          <text:p text:style-name="List_20_1_Content_First"> The bigger the room, the more points you gather.</text:p>
        </text:list-item>
        <text:list-item>
          <text:p text:style-name="List_20_1_Content"> The longer you use the room, the more points you have gather.</text:p>
        </text:list-item>
        <text:list-item>
          <text:p text:style-name="List_20_1_Content"> The less points you have accumulated in the past, the further into the future you can book rooms. If you have gathered a lot of booking points (by regularly using the LSG/SUB study rooms), you will only be able to book rooms on short notice.</text:p>
        </text:list-item>
        <text:list-item>
          <text:p text:style-name="List_20_1_Content"> The later a booking is cancelled, the less booking points are reimbursed.  </text:p>
        </text:list-item>
        <text:list-item>
          <text:p text:style-name="List_20_1_Content_Last"> 40 days after you have used the room, occupancy points for this room are reset.</text:p>
        </text:list-item>
      </text:list>
      <text:p text:style-name="Text_20_body">At all times, the booking system in eCampus allows you to check how many points you have already accumulated  and how many points will be charged for your current booking. Should you want to share a room with fellow students, you can share the points, aswell!</text:p>
      <text:h text:style-name="Heading_20_2" text:outline-level="2"><text:bookmark-start text:name="__RefHeading___sharing_rooms_-_sharing_booking_points_5"/><text:bookmark-start text:name="sharing_rooms_-_sharing_booking_points"/>4. Sharing rooms - Sharing booking points<text:bookmark-end text:name="__RefHeading___sharing_rooms_-_sharing_booking_points_5"/><text:bookmark-end text:name="sharing_rooms_-_sharing_booking_points"/></text:h>
      <text:p text:style-name="Text_20_body">You can share the booking points for a room with other students. For example if you're sharing a room with your study group, only one of you needs to book a room as described above. 
After booking, you can invite others via the booking overview: </text:p>
      <text:p text:style-name="Text_20_body"><draw:frame draw:style-name="media" draw:name="4" text:anchor-type="as-char" draw:z-index="4" svg:width="15.875cm" svg:height="4.4767805582291cm"><draw:image xlink:href="Pictures/83bcb49c470f84c09b50c2237cdbb2a3.png" xlink:type="simple" xlink:show="embed" xlink:actuate="onLoad"/></draw:frame></text:p>
      <text:p text:style-name="Text_20_body">Clicking on the “invite” button will take you to the following selection screen:</text:p>
      <text:p text:style-name="Text_20_body"><draw:frame draw:style-name="media" draw:name="5" text:anchor-type="as-char" draw:z-index="5" svg:width="15.875cm" svg:height="14.48510021097cm"><draw:image xlink:href="Pictures/ef972b430865921bcc1fcfc0a45a4f37.png" xlink:type="simple" xlink:show="embed" xlink:actuate="onLoad"/></draw:frame></text:p>
      <text:p text:style-name="Text_20_body">You can now enter the email addresses of your fellow students and add a message. You can either share the booking points equally or have them be deducted solely from your account.</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Remember when booking: Only student email addresses will work! (x.y.@stud.uni-goettingen.de) Other addresses (GMX, Gmail etc.) are not registered with the system.</text:p></table:table-cell></table:table-row></table:table></draw:text-box></draw:frame></text:p>
      <text:p text:style-name="Text_20_body">As soon as you click “invite”, an invitation email is sent to the corresponding addresses. They then have to confirm the invitation (and, if need be, the  point sharing) in the booking system in eCampus.<text:span text:style-name="Strong_20_Emphasis"> Consent can only be given before the start of the reservation period.</text:span></text:p>
      <text:h text:style-name="Heading_20_2" text:outline-level="2"><text:bookmark-start text:name="__RefHeading___cancelling_bookings_6"/><text:bookmark-start text:name="cancelling_bookings"/>5. Cancelling bookings<text:bookmark-end text:name="__RefHeading___cancelling_bookings_6"/><text:bookmark-end text:name="cancelling_bookings"/></text:h>
      <text:p text:style-name="Text_20_body">Should you no longer need your booking, you can cancel it, i.e. make the room available to other users. The earlier you cancel, the less points you get charged. If you cancel on short notice, up to 50% of the points may still be charged. Ýou can find an overview of the deadlines <text:a xlink:type="simple" xlink:href="https://wiki.student.uni-goettingen.de/en/support/lsg/reservierungspunkte" text:style-name="Internet_20_link" text:visited-style-name="Visited_20_Internet_20_Link">on this page</text:a>.</text:p>
      <text:p text:style-name="Text_20_body">You cancel bookings by accessing your booking overview (under the tab “bookings”) and clicking “cancel” behind the booking in question.  </text:p>
      <text:p text:style-name="Text_20_body">When <text:span text:style-name="Strong_20_Emphasis">extending</text:span> your booking, additional points will be charged!</text:p>
      <text:h text:style-name="Heading_20_2" text:outline-level="2"><text:bookmark-start text:name="__RefHeading___editing_bookings_7"/><text:bookmark-start text:name="editing_bookings"/>6. Editing bookings<text:bookmark-end text:name="__RefHeading___editing_bookings_7"/><text:bookmark-end text:name="editing_bookings"/></text:h>
      <text:p text:style-name="Text_20_body">Should you want to edit a booking (e.g. because the requirements of your study group have changed), you can change specific aspects of the booking.</text:p>
      <text:p text:style-name="Text_20_body"><draw:frame draw:style-name="media" draw:name="6" text:anchor-type="as-char" draw:z-index="6" svg:width="15.875cm" svg:height="4.4767805582291cm"><draw:image xlink:href="Pictures/7ba6df938d4375671e44444479f3f2de.png" xlink:type="simple" xlink:show="embed" xlink:actuate="onLoad"/></draw:frame></text:p>
      <text:p text:style-name="Text_20_body">You  then see a screen similar to the one when you made the original booking. You can now change the specifics of the room (excluding the date).  <text:span text:style-name="Strong_20_Emphasis">Notice:</text:span> Should you already have sent out any invitations for sharing a room, you can no longer edit the room size! </text:p>
      <text:p text:style-name="Text_20_body"><draw:frame draw:style-name="media" draw:name="7" text:anchor-type="as-char" draw:z-index="7" svg:width="15.875cm" svg:height="10.346232179226cm"><draw:image xlink:href="Pictures/31e29f6910c8789f375d7fe0de3e6b01.png" xlink:type="simple" xlink:show="embed" xlink:actuate="onLoad"/></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he points for the original booking will still be charged, if not more! Simply put: You can increase the point cost of your booking, but not decrease i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5::11:45</meta:creation-date>
    <dc:creator>Generated</dc:creator>
    <dc:date>2026-08-23T15::11:45</dc:date>
    <dc:language>en-US</dc:language>
    <meta:editing-cycles>1</meta:editing-cycles>
    <meta:editing-duration>PT0S</meta:editing-duration>
    <dc:title>en:support:lsg:raumreservierung</dc:title>
  </office:meta>
</office:document-meta>
</file>