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d8a1acd3a4a96fe634a8fd3bee994f.jpg"/>
  <manifest:file-entry manifest:media-type="image/jpeg" manifest:full-path="Pictures/4c89e17ddb342bded6b76b11f120d1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webmail"/><text:bookmark-start text:name="__RefHeading___microsoft_outlook_web_access_-_access_your_mails_everywhere_1"/><text:bookmark-start text:name="microsoft_outlook_web_access_-_access_your_mails_everywhere"/>Microsoft Outlook Web Access - Access your mails everywhere<text:bookmark-end text:name="__RefHeading___microsoft_outlook_web_access_-_access_your_mails_everywhere_1"/><text:bookmark-end text:name="microsoft_outlook_web_access_-_access_your_mails_everywhere"/></text:h>
      <text:h text:style-name="Heading_20_2" text:outline-level="2"><text:bookmark-start text:name="__RefHeading___access_your_student_e-mail_address_2"/><text:bookmark-start text:name="access_your_student_e-mail_address"/>Access your student e-mail address<text:bookmark-end text:name="__RefHeading___access_your_student_e-mail_address_2"/><text:bookmark-end text:name="access_your_student_e-mail_address"/></text:h>
      <text:p text:style-name="Text_20_body">At any time and place you can check your e-mails on <text:a xlink:type="simple" xlink:href="https://ecampus.uni-goettingen.de" text:style-name="Internet_20_link" text:visited-style-name="Visited_20_Internet_20_Link">eCampus</text:a>. If this portal does not work for any reason (e. g. maintenance work or technical malfunction) you also have the opportunity to log in directly via Microsoft Outlook Web Access. </text:p>
      <text:p text:style-name="Text_20_body">1. open your browser<text:line-break/>
2. go to URL <text:a xlink:type="simple" xlink:href="http://webmail.uni-goettingen.de/" text:style-name="Internet_20_link" text:visited-style-name="Visited_20_Internet_20_Link">http://webmail.uni-goettingen.de/</text:a></text:p>
      <text:p text:style-name="Text_20_body"><draw:frame draw:style-name="media" draw:name="0" text:anchor-type="as-char" draw:z-index="0" svg:width="16.245416666667cm" svg:height="14.313958333333cm"><draw:image xlink:href="Pictures/05d8a1acd3a4a96fe634a8fd3bee994f.jpg" xlink:type="simple" xlink:show="embed" xlink:actuate="onLoad"/></draw:frame><text:line-break/></text:p>
      <text:p text:style-name="Text_20_body">3. enter your user ID:</text:p>
      <text:list text:style-name="List_20_1" text:continue-numbering="false">
        <text:list-item>
          <text:p text:style-name="List_20_1_Content_First"> ug-student\firstname.lastname</text:p>
        </text:list-item>
        <text:list-item>
          <text:p text:style-name="List_20_1_Content_Last"> password</text:p>
        </text:list-item>
      </text:list>
      <text:p text:style-name="Text_20_body">4. edit your mails online</text:p>
      <text:p text:style-name="Text_20_body"><draw:frame draw:style-name="media" draw:name="1" text:anchor-type="as-char" draw:z-index="1" svg:width="14.552083333333cm" svg:height="7.3980351796407cm"><draw:image xlink:href="Pictures/4c89e17ddb342bded6b76b11f120d179.jpg" xlink:type="simple" xlink:show="embed" xlink:actuate="onLoad"/></draw:frame></text:p>
      <text:p text:style-name="Text_20_body"> <text:a xlink:type="simple" xlink:href="tag&amp;#62;mail mails address webmail microsoft outlook web access student account webmailer mailer exchange server" text:style-name="Internet_20_link" text:visited-style-name="Visited_20_Internet_20_Link">tag&gt;mail mails address webmail microsoft outlook web access student account webmailer mailer exchange 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19:19</meta:creation-date>
    <dc:creator>Generated</dc:creator>
    <dc:date>2026-09-09T08::19:19</dc:date>
    <dc:language>en-US</dc:language>
    <meta:editing-cycles>1</meta:editing-cycles>
    <meta:editing-duration>PT0S</meta:editing-duration>
    <dc:title>en:support:email:webmail</dc:title>
  </office:meta>
</office:document-meta>
</file>